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6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</style:style>
    <style:style style:name="ce7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family-generic="swiss"/>
    </style:style>
    <style:style style:name="ce8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automatic" fo:wrap-option="wrap" fo:background-color="#C0C0C0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automatic" fo:wrap-option="wrap"/>
    </style:style>
    <style:style style:name="ce1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4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4">
      <style:table-cell-properties fo:border="thin solid #000000" style:vertical-align="automatic" fo:wrap-option="wrap" style:repeat-content="false"/>
      <style:paragraph-properties fo:text-align="center"/>
    </style:style>
    <style:style style:name="ce15" style:family="table-cell" style:parent-style-name="Default" style:data-style-name="N4">
      <style:table-cell-properties style:vertical-align="automatic" fo:wrap-option="wrap"/>
    </style:style>
    <style:style style:name="ce1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9pt" style:font-size-asian="9pt" style:font-size-complex="9pt" style:font-family-generic="swiss"/>
    </style:style>
    <style:style style:name="co1" style:family="table-column">
      <style:table-column-properties fo:break-before="auto" style:column-width="2.09020833333333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4.709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05833333333333cm"/>
    </style:style>
    <style:style style:name="co9" style:family="table-column">
      <style:table-column-properties fo:break-before="auto" style:column-width="1.56104166666667cm"/>
    </style:style>
    <style:style style:name="co10" style:family="table-column">
      <style:table-column-properties fo:break-before="auto" style:column-width="1.53458333333333cm"/>
    </style:style>
    <style:style style:name="co11" style:family="table-column">
      <style:table-column-properties fo:break-before="auto" style:column-width="1.40229166666667cm"/>
    </style:style>
    <style:style style:name="co12" style:family="table-column">
      <style:table-column-properties fo:break-before="auto" style:column-width="1.24354166666667cm"/>
    </style:style>
    <style:style style:name="co13" style:family="table-column">
      <style:table-column-properties fo:break-before="auto" style:column-width="1.32291666666667cm"/>
    </style:style>
    <style:style style:name="co14" style:family="table-column">
      <style:table-column-properties fo:break-before="auto" style:column-width="1.45520833333333cm"/>
    </style:style>
    <style:style style:name="co15" style:family="table-column">
      <style:table-column-properties fo:break-before="auto" style:column-width="1.42875cm"/>
    </style:style>
    <style:style style:name="ro1" style:family="table-row">
      <style:table-row-properties style:row-height="42pt" style:use-optimal-row-height="true" fo:break-before="auto"/>
    </style:style>
    <style:style style:name="ro2" style:family="table-row">
      <style:table-row-properties style:row-height="56pt" style:use-optimal-row-height="true" fo:break-before="auto"/>
    </style:style>
    <style:style style:name="ro3" style:family="table-row">
      <style:table-row-properties style:row-height="154pt" style:use-optimal-row-height="true" fo:break-before="auto"/>
    </style:style>
    <style:style style:name="ro4" style:family="table-row">
      <style:table-row-properties style:row-height="28pt" style:use-optimal-row-height="true" fo:break-before="auto"/>
    </style:style>
    <style:style style:name="ro5" style:family="table-row">
      <style:table-row-properties style:row-height="70pt" style:use-optimal-row-height="true" fo:break-before="auto"/>
    </style:style>
    <style:style style:name="ro6" style:family="table-row">
      <style:table-row-properties style:row-height="84pt" style:use-optimal-row-height="true" fo:break-before="auto"/>
    </style:style>
    <style:style style:name="ro7" style:family="table-row">
      <style:table-row-properties style:row-height="126pt" style:use-optimal-row-height="true" fo:break-before="auto"/>
    </style:style>
    <style:style style:name="ro8" style:family="table-row">
      <style:table-row-properties style:row-height="345pt" style:use-optimal-row-height="false" fo:break-before="auto"/>
    </style:style>
    <style:style style:name="ro9" style:family="table-row">
      <style:table-row-properties style:row-height="112pt" style:use-optimal-row-height="true" fo:break-before="auto"/>
    </style:style>
    <style:style style:name="ro10" style:family="table-row">
      <style:table-row-properties style:row-height="224pt" style:use-optimal-row-height="true" fo:break-before="auto"/>
    </style:style>
    <style:style style:name="ro11" style:family="table-row">
      <style:table-row-properties style:row-height="168pt" style:use-optimal-row-height="true" fo:break-before="auto"/>
    </style:style>
    <style:style style:name="ro12" style:family="table-row">
      <style:table-row-properties style:row-height="238pt" style:use-optimal-row-height="true" fo:break-before="auto"/>
    </style:style>
    <style:style style:name="ro13" style:family="table-row">
      <style:table-row-properties style:row-height="252pt" style:use-optimal-row-height="true" fo:break-before="auto"/>
    </style:style>
    <style:style style:name="ro14" style:family="table-row">
      <style:table-row-properties style:row-height="98pt" style:use-optimal-row-height="true" fo:break-before="auto"/>
    </style:style>
    <style:style style:name="ro15" style:family="table-row">
      <style:table-row-properties style:row-height="404pt" style:use-optimal-row-height="true" fo:break-before="auto"/>
    </style:style>
    <style:style style:name="ro16" style:family="table-row">
      <style:table-row-properties style:row-height="392pt" style:use-optimal-row-height="true" fo:break-before="auto"/>
    </style:style>
    <style:style style:name="ro17" style:family="table-row">
      <style:table-row-properties style:row-height="1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2" table:default-cell-style-name="ce11"/>
        <table:table-column table:style-name="co4" table:default-cell-style-name="ce11"/>
        <table:table-column table:style-name="co5" table:number-columns-repeated="2" table:default-cell-style-name="ce1"/>
        <table:table-column table:style-name="co6" table:default-cell-style-name="ce11"/>
        <table:table-column table:style-name="co7" table:default-cell-style-name="ce11"/>
        <table:table-column table:style-name="co8" table:default-cell-style-name="ce11"/>
        <table:table-column table:style-name="co9" table:default-cell-style-name="ce11"/>
        <table:table-column table:style-name="co10" table:default-cell-style-name="ce1"/>
        <table:table-column table:style-name="co11" table:default-cell-style-name="ce1"/>
        <table:table-column table:style-name="co12" table:default-cell-style-name="ce11"/>
        <table:table-column table:style-name="co13" table:default-cell-style-name="ce11"/>
        <table:table-column table:style-name="co14" table:default-cell-style-name="ce11"/>
        <table:table-column table:style-name="co15" table:default-cell-style-name="ce11"/>
        <table:table-column table:style-name="co11" table:number-columns-repeated="16367" table:default-cell-style-name="ce1"/>
        <table:table-row table:style-name="ro1">
          <table:table-cell office:value-type="string" table:style-name="ce9">
            <text:p>Nº Processo</text:p>
          </table:table-cell>
          <table:table-cell office:value-type="string" table:style-name="ce9">
            <text:p>Nome</text:p>
          </table:table-cell>
          <table:table-cell office:value-type="string" table:style-name="ce9">
            <text:p>Cargo</text:p>
          </table:table-cell>
          <table:table-cell office:value-type="string" table:style-name="ce9">
            <text:p>Origem</text:p>
          </table:table-cell>
          <table:table-cell office:value-type="string" table:style-name="ce9">
            <text:p>Destino</text:p>
          </table:table-cell>
          <table:table-cell office:value-type="string" table:style-name="ce4">
            <text:p>Dt Início</text:p>
          </table:table-cell>
          <table:table-cell office:value-type="string" table:style-name="ce4">
            <text:p>Dt Fim</text:p>
          </table:table-cell>
          <table:table-cell office:value-type="string" table:style-name="ce9">
            <text:p>Motivo</text:p>
          </table:table-cell>
          <table:table-cell office:value-type="string" table:style-name="ce9">
            <text:p>Tipo Transporte</text:p>
          </table:table-cell>
          <table:table-cell office:value-type="string" table:style-name="ce9">
            <text:p>Nº Diárias</text:p>
          </table:table-cell>
          <table:table-cell office:value-type="string" table:style-name="ce9">
            <text:p>Total Diárias</text:p>
          </table:table-cell>
          <table:table-cell office:value-type="string" table:style-name="ce4">
            <text:p>Descontos</text:p>
          </table:table-cell>
          <table:table-cell office:value-type="string" table:style-name="ce4">
            <text:p>Passagem</text:p>
          </table:table-cell>
          <table:table-cell office:value-type="string" table:style-name="ce9">
            <text:p>Reemb Transp</text:p>
          </table:table-cell>
          <table:table-cell office:value-type="string" table:style-name="ce9">
            <text:p>Débito Anterior</text:p>
          </table:table-cell>
          <table:table-cell office:value-type="string" table:style-name="ce9">
            <text:p>Valor Devolução</text:p>
          </table:table-cell>
          <table:table-cell office:value-type="string" table:style-name="ce9">
            <text:p>Total Despesa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399/2026</text:p>
          </table:table-cell>
          <table:table-cell office:value-type="string" table:style-name="ce10">
            <text:p>RITA DE CASSIA PENKAL BERNARDINO DE SOUZA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6/03/2026</text:p>
          </table:table-cell>
          <table:table-cell office:value-type="string" table:style-name="ce5">
            <text:p>17/03/2026</text:p>
          </table:table-cell>
          <table:table-cell office:value-type="string" table:style-name="ce10">
            <text:p>Evento CNJPolitica de Incentivo à Participação feminina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828.95" table:style-name="ce7">
            <text:p>828,95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59.0100000000002" table:formula="of:=[.K2]+[.L2]+[.M2]+[.N2]" table:style-name="ce14">
            <text:p>2.559,01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1262/2026-1</text:p>
          </table:table-cell>
          <table:table-cell office:value-type="string" table:style-name="ce10">
            <text:p>SAHORI BARBOSA YAMAKI</text:p>
          </table:table-cell>
          <table:table-cell office:value-type="string" table:style-name="ce10">
            <text:p>FC-04 ASSISTENTE DE SETOR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Aparecida/SP</text:p>
          </table:table-cell>
          <table:table-cell office:value-type="string" table:style-name="ce5">
            <text:p>14/05/2026</text:p>
          </table:table-cell>
          <table:table-cell office:value-type="string" table:style-name="ce5">
            <text:p>15/05/2026</text:p>
          </table:table-cell>
          <table:table-cell office:value-type="string" table:style-name="ce10">
            <text:p>Devolução de diária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-792.14" table:style-name="ce14">
            <text:p>-792,14</text:p>
          </table:table-cell>
          <table:table-cell office:value-type="float" office:value="169.14" table:style-name="ce8">
            <text:p>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23.01" table:style-name="ce14">
            <text:p>623,01</text:p>
          </table:table-cell>
          <table:table-cell office:value-type="float" office:value="-623" table:formula="of:=[.K3]+[.L3]+[.M3]+[.N3]" table:style-name="ce14">
            <text:p>-623,00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1721/2026 (Retificação 1)</text:p>
          </table:table-cell>
          <table:table-cell office:value-type="string" table:style-name="ce10">
            <text:p>HELCIO DANTAS LOBO JUNIOR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Comparecer a solenidade na Câmara Federal, em Brasília, em homenagem aos 40 anos de nosso Regional.</text:p>
          </table:table-cell>
          <table:table-cell office:value-type="string" table:style-name="ce12">
            <text:p>Aéreo</text:p>
          </table:table-cell>
          <table:table-cell office:value-type="float" office:value="0.5" table:style-name="ce13">
            <text:p>0,50</text:p>
          </table:table-cell>
          <table:table-cell office:value-type="float" office:value="696.8" table:style-name="ce13">
            <text:p>696,80</text:p>
          </table:table-cell>
          <table:table-cell office:value-type="float" office:value="-120.11" table:style-name="ce6">
            <text:p>-120,11</text:p>
          </table:table-cell>
          <table:table-cell office:value-type="float" office:value="745.91" table:style-name="ce7">
            <text:p>745,91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322.6" table:formula="of:=[.K4]+[.L4]+[.M4]+[.N4]" table:style-name="ce14">
            <text:p>1.322,6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1771/2026</text:p>
          </table:table-cell>
          <table:table-cell office:value-type="string" table:style-name="ce10">
            <text:p>CARLOS EDUARDO OLIVEIRA DIAS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ção em homenagem aos 40 anos do TRT na Câmara dos Deputados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969.63" table:style-name="ce7">
            <text:p>969,63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99.69" table:formula="of:=[.K5]+[.L5]+[.M5]+[.N5]" table:style-name="ce14">
            <text:p>2.699,69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1772/2026</text:p>
          </table:table-cell>
          <table:table-cell office:value-type="string" table:style-name="ce10">
            <text:p>ANA CLAUDIA TORRES VIANNA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Sessão Solene em Homenagem aos 40 Anos do Tribunal Plenário de Câmara dos Deputdos ( autorização proad 11812/2026)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826.69" table:style-name="ce7">
            <text:p>826,6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56.75" table:formula="of:=[.K6]+[.L6]+[.M6]+[.N6]" table:style-name="ce14">
            <text:p>2.556,75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1778/2026</text:p>
          </table:table-cell>
          <table:table-cell office:value-type="string" table:style-name="ce10">
            <text:p>HELIO GRASSELLI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Comparecimento à Câmara Federal para a Sessão em Homenagem aos 40 Anos do TRT da 15ª Região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813.09" table:style-name="ce7">
            <text:p>813,0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43.15" table:formula="of:=[.K7]+[.L7]+[.M7]+[.N7]" table:style-name="ce14">
            <text:p>2.543,15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1821/2026</text:p>
          </table:table-cell>
          <table:table-cell office:value-type="string" table:style-name="ce10">
            <text:p>SAMUEL HUGO LIMA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r da sessão solene, na Câmara Federal dos Deputados, em homenagem aos 40 anos do TRT15.<text:s/>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969.63" table:style-name="ce7">
            <text:p>969,63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99.69" table:formula="of:=[.K8]+[.L8]+[.M8]+[.N8]" table:style-name="ce14">
            <text:p>2.699,69</text:p>
          </table:table-cell>
          <table:table-cell table:number-columns-repeated="16367"/>
        </table:table-row>
        <table:table-row table:style-name="ro3">
          <table:table-cell office:value-type="string" table:style-name="ce10">
            <text:p>1839/2026</text:p>
          </table:table-cell>
          <table:table-cell office:value-type="string" table:style-name="ce10">
            <text:p>GUSTAVO NAVES GUIMARA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Registro/SP</text:p>
          </table:table-cell>
          <table:table-cell office:value-type="string" table:style-name="ce10">
            <text:p>Itanhaém/SP</text:p>
          </table:table-cell>
          <table:table-cell office:value-type="string" table:style-name="ce5">
            <text:p>21/07/2026</text:p>
          </table:table-cell>
          <table:table-cell office:value-type="string" table:style-name="ce5">
            <text:p>22/07/2026</text:p>
          </table:table-cell>
          <table:table-cell office:value-type="string" table:style-name="ce10">
            <text:p>CONVOCAÇÃO PARA CORREIÇÃO ORDINÁRIA EM VT DISTINTA (VT DE ITANHAÉM) À EM QUE ATUO COMO JUIZ FIXO (VT DE REGISTRO). FAREI AS AUDIÊNCIAS NA VT DE REGISTRO ATÉ O FINAL DA TARDE DE TERÇA-FEIRA E ME DESLOCAREI PARA ITANHAÉM, ONDE TEREI A CORREIÇÃO NA QUARTA-FEIRA, ÀS 10HS.</text:p>
          </table:table-cell>
          <table:table-cell office:value-type="string" table:style-name="ce10">
            <text:p>Rodoviá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584.3" table:formula="of:=[.K9]+[.L9]+[.M9]+[.N9]" table:style-name="ce14">
            <text:p>1.584,3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1845/2026-1</text:p>
          </table:table-cell>
          <table:table-cell office:value-type="string" table:style-name="ce10">
            <text:p>CANDY FLORENCIO THOME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Mogi das Cruzes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30/06/2026</text:p>
          </table:table-cell>
          <table:table-cell office:value-type="string" table:style-name="ce5">
            <text:p>01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0]+[.L10]+[.M10]+[.N10]" table:style-name="ce14">
            <text:p>576,69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1857/2026</text:p>
          </table:table-cell>
          <table:table-cell office:value-type="string" table:style-name="ce10">
            <text:p>EDISON DOS SANTOS PELEGRINI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r da Sessão Solene em homenagem aos 40 anos do TRT-15 na Câmara dos Deputados, em Brasília/DF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749.72" table:style-name="ce7">
            <text:p>749,72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79.7800000000002" table:formula="of:=[.K11]+[.L11]+[.M11]+[.N11]" table:style-name="ce14">
            <text:p>2.479,7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1900/2026</text:p>
          </table:table-cell>
          <table:table-cell office:value-type="string" table:style-name="ce10">
            <text:p>GISELA RODRIGUES MAGALHAES DE ARAUJO E MORAES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r da Sessão Solene em homenagem aos 40 anos do TRT-15 na Câmara dos Deputados, em Brasília/DF.<text:tab/>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788.89" table:style-name="ce7">
            <text:p>788,8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18.9500000000003" table:formula="of:=[.K12]+[.L12]+[.M12]+[.N12]" table:style-name="ce14">
            <text:p>2.518,95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1987/2026-1</text:p>
          </table:table-cell>
          <table:table-cell office:value-type="string" table:style-name="ce10">
            <text:p>FERNANDA AMABILE MARINHO DE SOUZA GOM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irassol/SP</text:p>
          </table:table-cell>
          <table:table-cell office:value-type="string" table:style-name="ce10">
            <text:p>Votuporanga/SP</text:p>
          </table:table-cell>
          <table:table-cell office:value-type="string" table:style-name="ce5">
            <text:p>06/07/2026</text:p>
          </table:table-cell>
          <table:table-cell office:value-type="string" table:style-name="ce5">
            <text:p>07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528.1" table:style-name="ce14">
            <text:p>528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28.1" table:formula="of:=[.K13]+[.L13]+[.M13]+[.N13]" table:style-name="ce14">
            <text:p>528,1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032/2026</text:p>
          </table:table-cell>
          <table:table-cell office:value-type="string" table:style-name="ce10">
            <text:p>JOSE PEDRO DE CAMARGO RODRIGUES DE SOUZA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r da Sessão solene em homenagem aos 40 anos do TRT da 15ª Região, a ser realizada na Câmara dos Deputados em Brasília/DF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947.66" table:style-name="ce7">
            <text:p>947,66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77.7200000000003" table:formula="of:=[.K14]+[.L14]+[.M14]+[.N14]" table:style-name="ce14">
            <text:p>2.677,72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039/2026-1</text:p>
          </table:table-cell>
          <table:table-cell office:value-type="string" table:style-name="ce10">
            <text:p>FABIO CESAR VICENTINI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Franca/SP</text:p>
          </table:table-cell>
          <table:table-cell office:value-type="string" table:style-name="ce5">
            <text:p>13/07/2026</text:p>
          </table:table-cell>
          <table:table-cell office:value-type="string" table:style-name="ce5">
            <text:p>14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528.1" table:style-name="ce14">
            <text:p>528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28.1" table:formula="of:=[.K15]+[.L15]+[.M15]+[.N15]" table:style-name="ce14">
            <text:p>528,1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054/2026-1</text:p>
          </table:table-cell>
          <table:table-cell office:value-type="string" table:style-name="ce10">
            <text:p>ANDRE DA CRUZ E SOUZA WENZEL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parecid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5/07/2026</text:p>
          </table:table-cell>
          <table:table-cell office:value-type="string" table:style-name="ce5">
            <text:p>17/07/2026</text:p>
          </table:table-cell>
          <table:table-cell office:value-type="string" table:style-name="ce10">
            <text:p>Devolução de diária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-493.25" table:style-name="ce14">
            <text:p>-493,2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style-name="ce14">
            <text:p>576,69</text:p>
          </table:table-cell>
          <table:table-cell office:value-type="float" office:value="-493.25" table:formula="of:=[.K16]+[.L16]+[.M16]+[.N16]" table:style-name="ce14">
            <text:p>-493,25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058/2026-1</text:p>
          </table:table-cell>
          <table:table-cell office:value-type="string" table:style-name="ce10">
            <text:p>EDUARDO COSTA GONZAL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Penápolis/SP</text:p>
          </table:table-cell>
          <table:table-cell office:value-type="string" table:style-name="ce10">
            <text:p>São João da Boa Vista/SP</text:p>
          </table:table-cell>
          <table:table-cell office:value-type="string" table:style-name="ce5">
            <text:p>20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584.3" table:formula="of:=[.K17]+[.L17]+[.M17]+[.N17]" table:style-name="ce14">
            <text:p>1.584,3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059/2026-1</text:p>
          </table:table-cell>
          <table:table-cell office:value-type="string" table:style-name="ce10">
            <text:p>FERNANDA AMABILE MARINHO DE SOUZA GOM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irassol/SP</text:p>
          </table:table-cell>
          <table:table-cell office:value-type="string" table:style-name="ce10">
            <text:p>Votuporanga/SP</text:p>
          </table:table-cell>
          <table:table-cell office:value-type="string" table:style-name="ce5">
            <text:p>13/07/2026</text:p>
          </table:table-cell>
          <table:table-cell office:value-type="string" table:style-name="ce5">
            <text:p>14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528.1" table:style-name="ce14">
            <text:p>528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28.1" table:formula="of:=[.K18]+[.L18]+[.M18]+[.N18]" table:style-name="ce14">
            <text:p>528,1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072/2026-1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0/07/2026</text:p>
          </table:table-cell>
          <table:table-cell office:value-type="string" table:style-name="ce5">
            <text:p>22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9]+[.L19]+[.M19]+[.N19]" table:style-name="ce14">
            <text:p>576,69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082/2026</text:p>
          </table:table-cell>
          <table:table-cell office:value-type="string" table:style-name="ce10">
            <text:p>DANIELA MACIA FERRAZ GIANNINI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5/08/2026</text:p>
          </table:table-cell>
          <table:table-cell office:value-type="string" table:style-name="ce5">
            <text:p>27/08/2026</text:p>
          </table:table-cell>
          <table:table-cell office:value-type="string" table:style-name="ce10">
            <text:p><text:s/>Participará do IV Congresso Nacional de Pesquisa Judiciária, Estatística e Ciência de Dados da Justiça do Trabalho, no Tribunal Superior do Trabalho, em Brasília - DF.</text:p>
          </table:table-cell>
          <table:table-cell office:value-type="string" table:style-name="ce12">
            <text:p>Aéreo</text:p>
          </table:table-cell>
          <table:table-cell office:value-type="float" office:value="2.5" table:style-name="ce13">
            <text:p>2,50</text:p>
          </table:table-cell>
          <table:table-cell office:value-type="float" office:value="3300.65" table:style-name="ce13">
            <text:p>3.300,65</text:p>
          </table:table-cell>
          <table:table-cell office:value-type="float" office:value="-417.22" table:style-name="ce6">
            <text:p>-417,22</text:p>
          </table:table-cell>
          <table:table-cell office:value-type="float" office:value="0" table:style-name="ce7">
            <text:p>0,0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883.4300000000003" table:formula="of:=[.K20]+[.L20]+[.M20]+[.N20]" table:style-name="ce14">
            <text:p>2.883,43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085/2026</text:p>
          </table:table-cell>
          <table:table-cell office:value-type="string" table:style-name="ce10">
            <text:p>ANA CLAUDIA PIRES FERREIRA DE LIM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Atuação como Juíza Auxiliar da Vice-Presidência Judicial</text:p>
          </table:table-cell>
          <table:table-cell office:value-type="string" table:style-name="ce10">
            <text:p>Veículo Oficial</text:p>
          </table:table-cell>
          <table:table-cell office:value-type="float" office:value="3" table:style-name="ce14">
            <text:p>3,00</text:p>
          </table:table-cell>
          <table:table-cell office:value-type="float" office:value="3960.78" table:style-name="ce14">
            <text:p>3.960,78</text:p>
          </table:table-cell>
          <table:table-cell office:value-type="float" office:value="-500.67" table:style-name="ce8">
            <text:p>-500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460.11" table:formula="of:=[.K21]+[.L21]+[.M21]+[.N21]" table:style-name="ce14">
            <text:p>3.460,11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085/2026-1</text:p>
          </table:table-cell>
          <table:table-cell office:value-type="string" table:style-name="ce10">
            <text:p>ANA CLAUDIA PIRES FERREIRA DE LIM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1980.39" table:style-name="ce14">
            <text:p>1.980,39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30.0600000000002" table:formula="of:=[.K22]+[.L22]+[.M22]+[.N22]" table:style-name="ce14">
            <text:p>1.730,06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094/2026-1</text:p>
          </table:table-cell>
          <table:table-cell office:value-type="string" table:style-name="ce10">
            <text:p>ANDRE DA CRUZ E SOUZA WENZEL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parecid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1/07/2026</text:p>
          </table:table-cell>
          <table:table-cell office:value-type="string" table:style-name="ce5">
            <text:p>23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23]+[.L23]+[.M23]+[.N23]" table:style-name="ce14">
            <text:p>576,69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096/2026</text:p>
          </table:table-cell>
          <table:table-cell office:value-type="string" table:style-name="ce10">
            <text:p>DANIELA VILLAS BOAS WESTFAHL</text:p>
          </table:table-cell>
          <table:table-cell office:value-type="string" table:style-name="ce10">
            <text:p>CJ-03 ASSESSOR-CHEFE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5/08/2026</text:p>
          </table:table-cell>
          <table:table-cell office:value-type="string" table:style-name="ce5">
            <text:p>27/08/2026</text:p>
          </table:table-cell>
          <table:table-cell office:value-type="string" table:style-name="ce10">
            <text:p>participar do 4º Congresso Nacional de Pesquisa Judiciária, Estatística e Ciência de Dados da Justiça do Trabalho</text:p>
          </table:table-cell>
          <table:table-cell office:value-type="string" table:style-name="ce12">
            <text:p>Aéreo</text:p>
          </table:table-cell>
          <table:table-cell office:value-type="float" office:value="2.5" table:style-name="ce13">
            <text:p>2,50</text:p>
          </table:table-cell>
          <table:table-cell office:value-type="float" office:value="2017.05" table:style-name="ce13">
            <text:p>2.017,05</text:p>
          </table:table-cell>
          <table:table-cell office:value-type="float" office:value="-253.71" table:style-name="ce6">
            <text:p>-253,71</text:p>
          </table:table-cell>
          <table:table-cell office:value-type="float" office:value="1292.6400000000001" table:style-name="ce7">
            <text:p>1.292,64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055.98" table:formula="of:=[.K24]+[.L24]+[.M24]+[.N24]" table:style-name="ce14">
            <text:p>3.055,98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02/2026-1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31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980.39" table:style-name="ce14">
            <text:p>1.980,39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30.0600000000002" table:formula="of:=[.K25]+[.L25]+[.M25]+[.N25]" table:style-name="ce14">
            <text:p>1.730,06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03/2026-1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29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26]+[.L26]+[.M26]+[.N26]" table:style-name="ce14">
            <text:p>576,69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105/2026</text:p>
          </table:table-cell>
          <table:table-cell office:value-type="string" table:style-name="ce10">
            <text:p>RENAN RAVEL RODRIGUES FAGUNDES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r da Sessão Solene em homenagem aos 40 anos do TRT - 15ª Região, em Brasília, na Câmara dos Deputados, no dia 19/8/2026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771.54" table:style-name="ce7">
            <text:p>771,54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01.6000000000004" table:formula="of:=[.K27]+[.L27]+[.M27]+[.N27]" table:style-name="ce14">
            <text:p>2.501,6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11/2026</text:p>
          </table:table-cell>
          <table:table-cell office:value-type="string" table:style-name="ce10">
            <text:p>PAULO ROBERTO RUI ARANTES</text:p>
          </table:table-cell>
          <table:table-cell office:value-type="string" table:style-name="ce10">
            <text:p>FC-05 ASSISTENTE-CHEFE DE SETOR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o de Janeiro/RJ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retirar medalha de 50 Anos de Serviço Público Civil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990.19" table:style-name="ce13">
            <text:p>990,19</text:p>
          </table:table-cell>
          <table:table-cell office:value-type="float" office:value="-169.14" table:style-name="ce6">
            <text:p>-169,14</text:p>
          </table:table-cell>
          <table:table-cell office:value-type="float" office:value="1969.36" table:style-name="ce7">
            <text:p>1.969,36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90.41" table:formula="of:=[.K28]+[.L28]+[.M28]+[.N28]" table:style-name="ce14">
            <text:p>2.790,41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114/2026 (Retificação 1)</text:p>
          </table:table-cell>
          <table:table-cell office:value-type="string" table:style-name="ce10">
            <text:p>SOLANGE DENISE BELCHIOR SANTAEL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Campo Limpo Paulista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Participar da Visita Técnica á Volkswagen do Brasil e ao Sindicato dos Metalúrgicos do ABC no dia 30/07/2026.</text:p>
          </table:table-cell>
          <table:table-cell office:value-type="string" table:style-name="ce10">
            <text:p>Rodoviário</text:p>
          </table:table-cell>
          <table:table-cell office:value-type="float" office:value="1.5" table:style-name="ce14">
            <text:p>1,50</text:p>
          </table:table-cell>
          <table:table-cell office:value-type="float" office:value="1980.39" table:style-name="ce14">
            <text:p>1.980,39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30.0600000000002" table:formula="of:=[.K29]+[.L29]+[.M29]+[.N29]" table:style-name="ce14">
            <text:p>1.730,06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15/2026</text:p>
          </table:table-cell>
          <table:table-cell office:value-type="string" table:style-name="ce10">
            <text:p>CARLOS EDUARDO OLIVEIRA DIAS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Visita Técnica à Volkswagen e ao Sindicato dos Metalúrgicos do ABC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2090.4" table:style-name="ce14">
            <text:p>2.090,40</text:p>
          </table:table-cell>
          <table:table-cell office:value-type="float" office:value="-360.34" table:style-name="ce8">
            <text:p>-360,3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30.0600000000002" table:formula="of:=[.K30]+[.L30]+[.M30]+[.N30]" table:style-name="ce14">
            <text:p>1.730,06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17/2026</text:p>
          </table:table-cell>
          <table:table-cell office:value-type="string" table:style-name="ce10">
            <text:p>THIAGO NOGUEIRA PAZ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Visita Técnica à Volkswagem e ao Sindicato dos Metalúrgicos do ABC (EJUD)</text:p>
          </table:table-cell>
          <table:table-cell office:value-type="string" table:style-name="ce10">
            <text:p>Rodoviário</text:p>
          </table:table-cell>
          <table:table-cell office:value-type="float" office:value="1.5" table:style-name="ce14">
            <text:p>1,50</text:p>
          </table:table-cell>
          <table:table-cell office:value-type="float" office:value="1980.39" table:style-name="ce14">
            <text:p>1.980,39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565.28" table:style-name="ce14">
            <text:p>565,28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295.34" table:formula="of:=[.K31]+[.L31]+[.M31]+[.N31]" table:style-name="ce14">
            <text:p>2.295,3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22/2026-1</text:p>
          </table:table-cell>
          <table:table-cell office:value-type="string" table:style-name="ce10">
            <text:p>ALEXANDRE VIEIRA DOS ANJO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8/07/2026</text:p>
          </table:table-cell>
          <table:table-cell office:value-type="string" table:style-name="ce5">
            <text:p>29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Oficial</text:p>
          </table:table-cell>
          <table:table-cell office:value-type="float" office:value="0" table:style-name="ce14">
            <text:p>0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743.57" table:style-name="ce8">
            <text:p>-743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8999999999994" table:formula="of:=[.K32]+[.L32]+[.M32]+[.N32]" table:style-name="ce14">
            <text:p>576,69</text:p>
          </table:table-cell>
          <table:table-cell table:number-columns-repeated="16367"/>
        </table:table-row>
        <table:table-row table:style-name="ro7">
          <table:table-cell office:value-type="string" table:style-name="ce10">
            <text:p>2123/2026 (Retificação 2)</text:p>
          </table:table-cell>
          <table:table-cell office:value-type="string" table:style-name="ce10">
            <text:p>ALEXANDRE VIEIRA DOS ANJO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Atividade da EJUD15 - visita à Volkswagen do Brasil e ao Sindicato dos Metalúrgicos do ABC.</text:p>
            <text:p>Saída de Campinas: 29/07/2026.</text:p>
            <text:p>Pernoite em São Paulo dia 29/07/2026.</text:p>
            <text:p>Retorno a Ribeirão Preto: dia 30/07/2026</text:p>
          </table:table-cell>
          <table:table-cell office:value-type="string" table:style-name="ce10">
            <text:p>Veículo Oficial</text:p>
          </table:table-cell>
          <table:table-cell office:value-type="float" office:value="1" table:style-name="ce14">
            <text:p>1,00</text:p>
          </table:table-cell>
          <table:table-cell office:value-type="float" office:value="2063.83" table:style-name="ce14">
            <text:p>2.063,83</text:p>
          </table:table-cell>
          <table:table-cell office:value-type="float" office:value="-910.46" table:style-name="ce8">
            <text:p>-910,4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33]+[.L33]+[.M33]+[.N33]" table:style-name="ce14">
            <text:p>1.153,37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125/2026</text:p>
          </table:table-cell>
          <table:table-cell office:value-type="string" table:style-name="ce10">
            <text:p>MICHELLE XAUD MARON SANTOS</text:p>
          </table:table-cell>
          <table:table-cell office:value-type="string" table:style-name="ce10">
            <text:p>FC-05 ASSISTENTE ESPECIALIZADO DA PRESIDENCI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Cuiabá/MT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participar do FestLabs 2026 em Cuiabá-MT</text:p>
          </table:table-cell>
          <table:table-cell office:value-type="string" table:style-name="ce12">
            <text:p>Aéreo</text:p>
          </table:table-cell>
          <table:table-cell office:value-type="float" office:value="2.5" table:style-name="ce13">
            <text:p>2,50</text:p>
          </table:table-cell>
          <table:table-cell office:value-type="float" office:value="2017.05" table:style-name="ce13">
            <text:p>2.017,05</text:p>
          </table:table-cell>
          <table:table-cell office:value-type="float" office:value="-253.71" table:style-name="ce6">
            <text:p>-253,71</text:p>
          </table:table-cell>
          <table:table-cell office:value-type="float" office:value="1542.05" table:style-name="ce7">
            <text:p>1.542,05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305.39" table:formula="of:=[.K34]+[.L34]+[.M34]+[.N34]" table:style-name="ce14">
            <text:p>3.305,39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126/2026</text:p>
          </table:table-cell>
          <table:table-cell office:value-type="string" table:style-name="ce10">
            <text:p>FABIO BUENO DE AGUIAR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r da sessão solene, no Congresso Nacional, em comemoração ao jubileu de 40 anos de instalação do TRT 15ª Região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822.79" table:style-name="ce7">
            <text:p>822,7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52.8500000000004" table:formula="of:=[.K35]+[.L35]+[.M35]+[.N35]" table:style-name="ce14">
            <text:p>2.552,85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29/2026</text:p>
          </table:table-cell>
          <table:table-cell office:value-type="string" table:style-name="ce10">
            <text:p>MARCELO FERREIRA MACED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orocaba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realizar exame periódico para a realização do TAF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30.07" table:style-name="ce14">
            <text:p>330,07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103.2" table:style-name="ce14">
            <text:p>103,2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48.7" table:formula="of:=[.K36]+[.L36]+[.M36]+[.N36]" table:style-name="ce14">
            <text:p>348,7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30/2026</text:p>
          </table:table-cell>
          <table:table-cell office:value-type="string" table:style-name="ce10">
            <text:p>CRISTIANO RODRIGO PEDRO ANTONI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2/07/2026</text:p>
          </table:table-cell>
          <table:table-cell office:value-type="string" table:style-name="ce5">
            <text:p>22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formula="of:=[.K37]+[.L37]+[.M37]+[.N37]" table:style-name="ce14">
            <text:p>245,4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31/2026</text:p>
          </table:table-cell>
          <table:table-cell office:value-type="string" table:style-name="ce10">
            <text:p>JULIANO ROBERTO SARTORAT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3/07/2026</text:p>
          </table:table-cell>
          <table:table-cell office:value-type="string" table:style-name="ce5">
            <text:p>23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formula="of:=[.K38]+[.L38]+[.M38]+[.N38]" table:style-name="ce14">
            <text:p>245,4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35/2026</text:p>
          </table:table-cell>
          <table:table-cell office:value-type="string" table:style-name="ce10">
            <text:p>EVANDRO WEIBER FIUZA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3/07/2026</text:p>
          </table:table-cell>
          <table:table-cell office:value-type="string" table:style-name="ce5">
            <text:p>23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formula="of:=[.K39]+[.L39]+[.M39]+[.N39]" table:style-name="ce14">
            <text:p>245,4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40/2026 (Retificação 1)</text:p>
          </table:table-cell>
          <table:table-cell office:value-type="string" table:style-name="ce10">
            <text:p>PRISCILA LARA DE FREITAS MATSUMOTO RODRIGUES</text:p>
          </table:table-cell>
          <table:table-cell office:value-type="string" table:style-name="ce10">
            <text:p>CJ-03 ASSESSOR DE SECRETARIA CONJUNTA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Cuiabá/MT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22/08/2026</text:p>
          </table:table-cell>
          <table:table-cell office:value-type="string" table:style-name="ce10">
            <text:p>Participação do FestLabs 2026 em Cuiabá, nos dias 20 e 21/08/2026.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1613.64" table:style-name="ce13">
            <text:p>1.613,64</text:p>
          </table:table-cell>
          <table:table-cell office:value-type="float" office:value="-253.71" table:style-name="ce6">
            <text:p>-253,71</text:p>
          </table:table-cell>
          <table:table-cell office:value-type="float" office:value="1622.55" table:style-name="ce7">
            <text:p>1.622,55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982.48" table:formula="of:=[.K40]+[.L40]+[.M40]+[.N40]" table:style-name="ce14">
            <text:p>2.982,48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41/2026</text:p>
          </table:table-cell>
          <table:table-cell office:value-type="string" table:style-name="ce10">
            <text:p>CRISTIANO RODRIGO PEDRO ANTONI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4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formula="of:=[.K41]+[.L41]+[.M41]+[.N41]" table:style-name="ce14">
            <text:p>245,49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142/2026</text:p>
          </table:table-cell>
          <table:table-cell office:value-type="string" table:style-name="ce10">
            <text:p>JOSE RODRIGUES DA SILVA NE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Bady Bassitt/SP</text:p>
          </table:table-cell>
          <table:table-cell office:value-type="string" table:style-name="ce10">
            <text:p>Catanduva/SP</text:p>
          </table:table-cell>
          <table:table-cell office:value-type="string" table:style-name="ce5">
            <text:p>20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Designação para atuar na 1VT de Catanduva-SP de 17/09/2025 até posterior deliberação (apd), Portaria número 964/2025.</text:p>
          </table:table-cell>
          <table:table-cell office:value-type="string" table:style-name="ce10">
            <text:p>Veículo Próprio</text:p>
          </table:table-cell>
          <table:table-cell office:value-type="float" office:value="4.5" table:style-name="ce14">
            <text:p>4,50</text:p>
          </table:table-cell>
          <table:table-cell office:value-type="float" office:value="4752.8999999999996" table:style-name="ce14">
            <text:p>4.752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0.57" table:style-name="ce14">
            <text:p>120,57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873.4699999999993" table:formula="of:=[.K42]+[.L42]+[.M42]+[.N42]" table:style-name="ce14">
            <text:p>4.873,47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44/2026</text:p>
          </table:table-cell>
          <table:table-cell office:value-type="string" table:style-name="ce10">
            <text:p>THIAGO DOS REIS MARTIN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4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formula="of:=[.K43]+[.L43]+[.M43]+[.N43]" table:style-name="ce14">
            <text:p>245,49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145/2026</text:p>
          </table:table-cell>
          <table:table-cell office:value-type="string" table:style-name="ce10">
            <text:p>ANA MARIA DA SILVA OLIVEIRA</text:p>
          </table:table-cell>
          <table:table-cell office:value-type="string" table:style-name="ce10">
            <text:p>CJ-03 ASSESSOR DA ESCOLA JUDICI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Participar da visita técnica à Volkswagen e ao Sindicato dos Metalúrgicos no dia 30/07/2026, em apoio à atividade que será realizada em conjunto com Enamat e Ejud-2.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1210.23" table:style-name="ce14">
            <text:p>1.210,23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041.0900000000001" table:formula="of:=[.K44]+[.L44]+[.M44]+[.N44]" table:style-name="ce14">
            <text:p>1.041,0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46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Atibaia/SP</text:p>
          </table:table-cell>
          <table:table-cell office:value-type="string" table:style-name="ce5">
            <text:p>15/06/2026</text:p>
          </table:table-cell>
          <table:table-cell office:value-type="string" table:style-name="ce5">
            <text:p>18/06/2026</text:p>
          </table:table-cell>
          <table:table-cell office:value-type="string" table:style-name="ce10">
            <text:p>Atuação na Vara do Trabalho de Atibaia</text:p>
          </table:table-cell>
          <table:table-cell office:value-type="string" table:style-name="ce10">
            <text:p>Veículo Próprio</text:p>
          </table:table-cell>
          <table:table-cell office:value-type="float" office:value="3.5" table:style-name="ce14">
            <text:p>3,50</text:p>
          </table:table-cell>
          <table:table-cell office:value-type="float" office:value="3696.7" table:style-name="ce14">
            <text:p>3.696,7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9.80000000000001" table:style-name="ce14">
            <text:p>129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26.5" table:formula="of:=[.K45]+[.L45]+[.M45]+[.N45]" table:style-name="ce14">
            <text:p>3.826,5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46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Atibaia/SP</text:p>
          </table:table-cell>
          <table:table-cell office:value-type="string" table:style-name="ce5">
            <text:p>22/06/2026</text:p>
          </table:table-cell>
          <table:table-cell office:value-type="string" table:style-name="ce5">
            <text:p>23/06/2026</text:p>
          </table:table-cell>
          <table:table-cell office:value-type="string" table:style-name="ce10">
            <text:p>Atuação na Vara do Trabalho de Atibaia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03.9" table:style-name="ce14">
            <text:p>103,9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688.2" table:formula="of:=[.K46]+[.L46]+[.M46]+[.N46]" table:style-name="ce14">
            <text:p>1.688,2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46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Atibaia/SP</text:p>
          </table:table-cell>
          <table:table-cell office:value-type="string" table:style-name="ce5">
            <text:p>01/06/2026</text:p>
          </table:table-cell>
          <table:table-cell office:value-type="string" table:style-name="ce5">
            <text:p>03/06/2026</text:p>
          </table:table-cell>
          <table:table-cell office:value-type="string" table:style-name="ce10">
            <text:p>Atuação na Vara do Trabalho de Atibaia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9.80000000000001" table:style-name="ce14">
            <text:p>129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70.3" table:formula="of:=[.K47]+[.L47]+[.M47]+[.N47]" table:style-name="ce14">
            <text:p>2.770,3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58/2026</text:p>
          </table:table-cell>
          <table:table-cell office:value-type="string" table:style-name="ce10">
            <text:p>ANDRE DA CRUZ E SOUZA WENZEL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parecid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29/07/2026</text:p>
          </table:table-cell>
          <table:table-cell office:value-type="string" table:style-name="ce10">
            <text:p>Atuação como juiz convocado junto à 2ª Câmara do TRT 15.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3300.65" table:style-name="ce14">
            <text:p>3.300,65</text:p>
          </table:table-cell>
          <table:table-cell office:value-type="float" office:value="-417.22" table:style-name="ce8">
            <text:p>-417,2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883.4300000000003" table:formula="of:=[.K48]+[.L48]+[.M48]+[.N48]" table:style-name="ce14">
            <text:p>2.883,43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59/2026 (Retificação 1)</text:p>
          </table:table-cell>
          <table:table-cell office:value-type="string" table:style-name="ce10">
            <text:p>JAILTON LEITE DA SILVA</text:p>
          </table:table-cell>
          <table:table-cell office:value-type="string" table:style-name="ce10">
            <text:p>FC-04 CALCULISTA</text:p>
          </table:table-cell>
          <table:table-cell office:value-type="string" table:style-name="ce10">
            <text:p>Piraci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6/07/2026</text:p>
          </table:table-cell>
          <table:table-cell office:value-type="string" table:style-name="ce5">
            <text:p>26/07/2026</text:p>
          </table:table-cell>
          <table:table-cell office:value-type="string" table:style-name="ce10">
            <text:p>atuar em plantão judiciário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6.8" table:style-name="ce14">
            <text:p>116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46.86" table:formula="of:=[.K49]+[.L49]+[.M49]+[.N49]" table:style-name="ce14">
            <text:p>446,86</text:p>
          </table:table-cell>
          <table:table-cell table:number-columns-repeated="16367"/>
        </table:table-row>
        <table:table-row table:style-name="ro8">
          <table:table-cell office:value-type="string" table:style-name="ce10">
            <text:p>2160/2026</text:p>
          </table:table-cell>
          <table:table-cell office:value-type="string" table:style-name="ce10">
            <text:p>VIRGILIO DE PAULA BASSANELLI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Fernandópolis/SP</text:p>
          </table:table-cell>
          <table:table-cell office:value-type="string" table:style-name="ce5">
            <text:p>19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Atuação em substituição na Vara do Trabalho de Fernandópolis na vaga do magistrado Titular</text:p>
            <text:p/>
            <text:p>OBS: tive problemas de saúde na quarta feira. Acordei com as costas travadas e fiz uma consulta com um médico, que me forneceu atestado e pedi licença junto ao Tribunal. Como estava incapacitado até mesmo para levantar da cama do hotel, tive que permanecer em Fernandópolis. No final do dia, entrei em contato com o médico do Tribunal e ele me forneceu outra licença médica para quinta feira, pois continuava incapacitado de levantar da cama e dirigir, pois estava com muita dor. Só consegui retornar para minha cidade na sexta-feira. Em contato com a SAM, me falaram que não há pagamentos de diárias para dias de licenças médicas, mas gostaria de requerer ao menos a do dia de retorno, pois tive que permanecer no hotel até o final da semana e só consegui retornar para minha casa, quando, ainda que com dificuldades, ao menos consegui dirigir.<text:s/></text:p>
          </table:table-cell>
          <table:table-cell office:value-type="string" table:style-name="ce10">
            <text:p>Veículo Próprio</text:p>
          </table:table-cell>
          <table:table-cell office:value-type="float" office:value="5.5" table:style-name="ce14">
            <text:p>5,50</text:p>
          </table:table-cell>
          <table:table-cell office:value-type="float" office:value="3696.7" table:style-name="ce14">
            <text:p>3.696,7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8" table:style-name="ce14">
            <text:p>138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34.7" table:formula="of:=[.K50]+[.L50]+[.M50]+[.N50]" table:style-name="ce14">
            <text:p>3.834,7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63/2026</text:p>
          </table:table-cell>
          <table:table-cell office:value-type="string" table:style-name="ce10">
            <text:p>NATAN ROGERIO RIBEIRO DA SILVA</text:p>
          </table:table-cell>
          <table:table-cell office:value-type="string" table:style-name="ce10">
            <text:p>FC-05 ASSISTENTE ESPECIALIZAD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Caraguatatuba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realizar vistoria em instalações prediais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792.15" table:style-name="ce14">
            <text:p>792,1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23.01" table:formula="of:=[.K51]+[.L51]+[.M51]+[.N51]" table:style-name="ce14">
            <text:p>623,01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65/2026-1</text:p>
          </table:table-cell>
          <table:table-cell office:value-type="string" table:style-name="ce10">
            <text:p>FERNANDA AMABILE MARINHO DE SOUZA GOM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irassol/SP</text:p>
          </table:table-cell>
          <table:table-cell office:value-type="string" table:style-name="ce10">
            <text:p>Votuporanga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28/07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528.1" table:style-name="ce14">
            <text:p>528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28.1" table:formula="of:=[.K52]+[.L52]+[.M52]+[.N52]" table:style-name="ce14">
            <text:p>528,1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65/2026</text:p>
          </table:table-cell>
          <table:table-cell office:value-type="string" table:style-name="ce10">
            <text:p>FERNANDA AMABILE MARINHO DE SOUZA GOM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irassol/SP</text:p>
          </table:table-cell>
          <table:table-cell office:value-type="string" table:style-name="ce10">
            <text:p>Votuporanga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28/07/2026</text:p>
          </table:table-cell>
          <table:table-cell office:value-type="string" table:style-name="ce10">
            <text:p>Audiências<text:s/></text:p>
          </table:table-cell>
          <table:table-cell office:value-type="string" table:style-name="ce10">
            <text:p>Veículo Próprio</text:p>
          </table:table-cell>
          <table:table-cell office:value-type="float" office:value="1" table:style-name="ce14">
            <text:p>1,00</text:p>
          </table:table-cell>
          <table:table-cell office:value-type="float" office:value="1056.2" table:style-name="ce14">
            <text:p>1.056,2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056.2" table:formula="of:=[.K53]+[.L53]+[.M53]+[.N53]" table:style-name="ce14">
            <text:p>1.056,2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66/2026-1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1980.39" table:style-name="ce14">
            <text:p>1.980,39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30.0600000000002" table:formula="of:=[.K54]+[.L54]+[.M54]+[.N54]" table:style-name="ce14">
            <text:p>1.730,06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166/2026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Atuação presencial, como juiz auxiliar da Presidência do TRT 15 no biênio 2024/2026, na sede do Tribunal, em Campinas/SP (Portaria n. 1799/2024-GP/AAM, de 04/12/2024).</text:p>
          </table:table-cell>
          <table:table-cell office:value-type="string" table:style-name="ce10">
            <text:p>Veículo Oficial</text:p>
          </table:table-cell>
          <table:table-cell office:value-type="float" office:value="3" table:style-name="ce14">
            <text:p>3,00</text:p>
          </table:table-cell>
          <table:table-cell office:value-type="float" office:value="3960.78" table:style-name="ce14">
            <text:p>3.960,78</text:p>
          </table:table-cell>
          <table:table-cell office:value-type="float" office:value="-500.67" table:style-name="ce8">
            <text:p>-500,67</text:p>
          </table:table-cell>
          <table:table-cell office:value-type="float" office:value="0" table:style-name="ce8">
            <text:p>0,00</text:p>
          </table:table-cell>
          <table:table-cell office:value-type="float" office:value="226.1" table:style-name="ce14">
            <text:p>226,1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686.21" table:formula="of:=[.K55]+[.L55]+[.M55]+[.N55]" table:style-name="ce14">
            <text:p>3.686,21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69/2026-1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56]+[.L56]+[.M56]+[.N56]" table:style-name="ce14">
            <text:p>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69/2026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juiza convocada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57]+[.L57]+[.M57]+[.N57]" table:style-name="ce14">
            <text:p>2.306,74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70/2026</text:p>
          </table:table-cell>
          <table:table-cell office:value-type="string" table:style-name="ce10">
            <text:p>JOSE VANDERLEI PAGAN</text:p>
          </table:table-cell>
          <table:table-cell office:value-type="string" table:style-name="ce10">
            <text:p>CJ-01 CHEFE DE DIVISÃ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orocaba/SP</text:p>
          </table:table-cell>
          <table:table-cell office:value-type="string" table:style-name="ce5">
            <text:p>06/07/2026</text:p>
          </table:table-cell>
          <table:table-cell office:value-type="string" table:style-name="ce5">
            <text:p>08/07/2026</text:p>
          </table:table-cell>
          <table:table-cell office:value-type="string" table:style-name="ce10">
            <text:p>assessorar o Desembargador Corregedor Regional nas reuniões de correição ordinária anual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2229.75" table:style-name="ce14">
            <text:p>2.229,75</text:p>
          </table:table-cell>
          <table:table-cell office:value-type="float" office:value="-253.71" table:style-name="ce8">
            <text:p>-253,7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976.04" table:formula="of:=[.K58]+[.L58]+[.M58]+[.N58]" table:style-name="ce14">
            <text:p>1.976,04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71/2026</text:p>
          </table:table-cell>
          <table:table-cell office:value-type="string" table:style-name="ce10">
            <text:p>JOSE VANDERLEI PAGAN</text:p>
          </table:table-cell>
          <table:table-cell office:value-type="string" table:style-name="ce10">
            <text:p>CJ-01 CHEFE DE DIVISÃ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orocaba/SP</text:p>
          </table:table-cell>
          <table:table-cell office:value-type="string" table:style-name="ce5">
            <text:p>13/07/2026</text:p>
          </table:table-cell>
          <table:table-cell office:value-type="string" table:style-name="ce5">
            <text:p>15/07/2026</text:p>
          </table:table-cell>
          <table:table-cell office:value-type="string" table:style-name="ce10">
            <text:p>assessorar o Desembargador Corregedor Regional nas reuniões de correição ordinária anual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2229.75" table:style-name="ce14">
            <text:p>2.229,75</text:p>
          </table:table-cell>
          <table:table-cell office:value-type="float" office:value="-253.71" table:style-name="ce8">
            <text:p>-253,71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976.04" table:formula="of:=[.K59]+[.L59]+[.M59]+[.N59]" table:style-name="ce14">
            <text:p>1.976,04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72/2026</text:p>
          </table:table-cell>
          <table:table-cell office:value-type="string" table:style-name="ce10">
            <text:p>JOSE VANDERLEI PAGAN</text:p>
          </table:table-cell>
          <table:table-cell office:value-type="string" table:style-name="ce10">
            <text:p>CJ-01 CHEFE DE DIVISÃ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Itanhaém/SP</text:p>
          </table:table-cell>
          <table:table-cell office:value-type="string" table:style-name="ce5">
            <text:p>21/07/2026</text:p>
          </table:table-cell>
          <table:table-cell office:value-type="string" table:style-name="ce5">
            <text:p>22/07/2026</text:p>
          </table:table-cell>
          <table:table-cell office:value-type="string" table:style-name="ce10">
            <text:p>assessorar o Desembargador Corregedor Regional nas reuniões de correição ordinária anual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1337.85" table:style-name="ce14">
            <text:p>1.337,8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68.71" table:formula="of:=[.K60]+[.L60]+[.M60]+[.N60]" table:style-name="ce14">
            <text:p>1.168,71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73/2026</text:p>
          </table:table-cell>
          <table:table-cell office:value-type="string" table:style-name="ce10">
            <text:p>CANDY FLORENCIO THOME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Mogi das Cruzes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30/07/2026</text:p>
          </table:table-cell>
          <table:table-cell office:value-type="string" table:style-name="ce5">
            <text:p>31/07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1" table:style-name="ce14">
            <text:p>1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166.89" table:style-name="ce8">
            <text:p>-166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61]+[.L61]+[.M61]+[.N61]" table:style-name="ce14">
            <text:p>1.153,37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74/2026</text:p>
          </table:table-cell>
          <table:table-cell office:value-type="string" table:style-name="ce10">
            <text:p>CANDY FLORENCIO THOME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Mogi das Cruzes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1" table:style-name="ce14">
            <text:p>1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166.89" table:style-name="ce8">
            <text:p>-166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62]+[.L62]+[.M62]+[.N62]" table:style-name="ce14">
            <text:p>1.153,37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75/2026</text:p>
          </table:table-cell>
          <table:table-cell office:value-type="string" table:style-name="ce10">
            <text:p>NELI ANNE SILVA PIMENTA</text:p>
          </table:table-cell>
          <table:table-cell office:value-type="string" table:style-name="ce10">
            <text:p>FC-04 ASSISTENTE DE SETOR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realizar cobertura jornalística de evento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792.15" table:style-name="ce13">
            <text:p>792,15</text:p>
          </table:table-cell>
          <table:table-cell office:value-type="float" office:value="-169.14" table:style-name="ce6">
            <text:p>-169,14</text:p>
          </table:table-cell>
          <table:table-cell office:value-type="float" office:value="1805.41" table:style-name="ce7">
            <text:p>1.805,41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28.42" table:formula="of:=[.K63]+[.L63]+[.M63]+[.N63]" table:style-name="ce14">
            <text:p>2.428,42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176/2026 (Retificação 1)</text:p>
          </table:table-cell>
          <table:table-cell office:value-type="string" table:style-name="ce10">
            <text:p>ANDREA GUELFI CUNHA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3/08/2026</text:p>
          </table:table-cell>
          <table:table-cell office:value-type="string" table:style-name="ce5">
            <text:p>24/08/2026</text:p>
          </table:table-cell>
          <table:table-cell office:value-type="string" table:style-name="ce10">
            <text:p>Comparecimento na 2ª Reunião Preparatória para o 20º Encontro Nacional do Poder Judiciário, organizada pelo CNJ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1612.07" table:style-name="ce7">
            <text:p>1.612,07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342.13" table:formula="of:=[.K64]+[.L64]+[.M64]+[.N64]" table:style-name="ce14">
            <text:p>3.342,13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77/2026 (Retificação 1)</text:p>
          </table:table-cell>
          <table:table-cell office:value-type="string" table:style-name="ce10">
            <text:p>MARCIA CRISTINA SAMPAIO MENDE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2026 - 30/07/2026 - Visita Técnica à Volkswagen e ao Sindicato dos Metalúrgicos do ABC<text:s/>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1980.39" table:style-name="ce14">
            <text:p>1.980,39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30.0600000000002" table:formula="of:=[.K65]+[.L65]+[.M65]+[.N65]" table:style-name="ce14">
            <text:p>1.730,06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179/2026</text:p>
          </table:table-cell>
          <table:table-cell office:value-type="string" table:style-name="ce10">
            <text:p>ANA BEATRIZ FRUCRI GATTO</text:p>
          </table:table-cell>
          <table:table-cell office:value-type="string" table:style-name="ce10">
            <text:p>FC-04 ASSISTENTE TECNICO DE APOIO ADMINISTRATIV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realizar cobertura fotográfica de evento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792.15" table:style-name="ce13">
            <text:p>792,15</text:p>
          </table:table-cell>
          <table:table-cell office:value-type="float" office:value="-169.14" table:style-name="ce6">
            <text:p>-169,14</text:p>
          </table:table-cell>
          <table:table-cell office:value-type="float" office:value="1511.07" table:style-name="ce7">
            <text:p>1.511,07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134.08" table:formula="of:=[.K66]+[.L66]+[.M66]+[.N66]" table:style-name="ce14">
            <text:p>2.134,08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81/2026</text:p>
          </table:table-cell>
          <table:table-cell office:value-type="string" table:style-name="ce10">
            <text:p>CRISTIANE MONTENEGRO RONDELLI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Diária para Visita Técnica à Volkswagen e ao Sindicato dos Metalúrgicos do ABC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1980.39" table:style-name="ce14">
            <text:p>1.980,39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30.0600000000002" table:formula="of:=[.K67]+[.L67]+[.M67]+[.N67]" table:style-name="ce14">
            <text:p>1.730,06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83/2026</text:p>
          </table:table-cell>
          <table:table-cell office:value-type="string" table:style-name="ce10">
            <text:p>ALESSANDRO DAMIAO SANTO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29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Rodoviário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72.87000000000006" table:formula="of:=[.K68]+[.L68]+[.M68]+[.N68]" table:style-name="ce14">
            <text:p>472,87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84/2026</text:p>
          </table:table-cell>
          <table:table-cell office:value-type="string" table:style-name="ce10">
            <text:p>RENAN DA CUNHA LEMOS</text:p>
          </table:table-cell>
          <table:table-cell office:value-type="string" table:style-name="ce10">
            <text:p>FC-04 ASSISTENTE DE SEÇÃ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Cruzeiro/SP</text:p>
          </table:table-cell>
          <table:table-cell office:value-type="string" table:style-name="ce5">
            <text:p>30/07/2026</text:p>
          </table:table-cell>
          <table:table-cell office:value-type="string" table:style-name="ce5">
            <text:p>31/07/2026</text:p>
          </table:table-cell>
          <table:table-cell office:value-type="string" table:style-name="ce10">
            <text:p>realizar manutenção em instalações elétricas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792.15" table:style-name="ce14">
            <text:p>792,1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23.01" table:formula="of:=[.K69]+[.L69]+[.M69]+[.N69]" table:style-name="ce14">
            <text:p>623,01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85/2026</text:p>
          </table:table-cell>
          <table:table-cell office:value-type="string" table:style-name="ce10">
            <text:p>EVANDRO WEIBER FIUZA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29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72.87000000000006" table:formula="of:=[.K70]+[.L70]+[.M70]+[.N70]" table:style-name="ce14">
            <text:p>472,87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86/2026</text:p>
          </table:table-cell>
          <table:table-cell office:value-type="string" table:style-name="ce10">
            <text:p>EDIVALDO JOAO COLOMBO</text:p>
          </table:table-cell>
          <table:table-cell office:value-type="string" table:style-name="ce10">
            <text:p>FC-03 ARTIFICE ESPECIALIZAD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Cruzeiro/SP</text:p>
          </table:table-cell>
          <table:table-cell office:value-type="string" table:style-name="ce5">
            <text:p>30/07/2026</text:p>
          </table:table-cell>
          <table:table-cell office:value-type="string" table:style-name="ce5">
            <text:p>31/07/2026</text:p>
          </table:table-cell>
          <table:table-cell office:value-type="string" table:style-name="ce10">
            <text:p>realizar manutenção em instalações elétricas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792.15" table:style-name="ce14">
            <text:p>792,1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23.01" table:formula="of:=[.K71]+[.L71]+[.M71]+[.N71]" table:style-name="ce14">
            <text:p>623,01</text:p>
          </table:table-cell>
          <table:table-cell table:number-columns-repeated="16367"/>
        </table:table-row>
        <table:table-row table:style-name="ro9">
          <table:table-cell office:value-type="string" table:style-name="ce10">
            <text:p>2187/2026</text:p>
          </table:table-cell>
          <table:table-cell office:value-type="string" table:style-name="ce10">
            <text:p>Sergio Torres Teixeira</text:p>
          </table:table-cell>
          <table:table-cell office:value-type="string" table:style-name="ce10">
            <text:p>Magistrado (Justiça do Trabalho)</text:p>
          </table:table-cell>
          <table:table-cell office:value-type="string" table:style-name="ce10">
            <text:p>Recife/PE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5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Requerimento de diárias para o Desembargador do TRT-6, Sérgio Torres Teixeira, que vai proferir a conferência de abertura do evento, intitulada: ¿O juiz do trabalho do futuro: competências humanas na era da transformação tecnológica digital¿, no dia 6/08/2026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2465.77" table:style-name="ce7">
            <text:p>2.465,77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195.83" table:formula="of:=[.K72]+[.L72]+[.M72]+[.N72]" table:style-name="ce14">
            <text:p>4.195,83</text:p>
          </table:table-cell>
          <table:table-cell table:number-columns-repeated="16367"/>
        </table:table-row>
        <table:table-row table:style-name="ro10">
          <table:table-cell office:value-type="string" table:style-name="ce10">
            <text:p>2188/2026</text:p>
          </table:table-cell>
          <table:table-cell office:value-type="string" table:style-name="ce10">
            <text:p>Luciana Cristina Corso</text:p>
          </table:table-cell>
          <table:table-cell office:value-type="string" table:style-name="ce10">
            <text:p>Técnica Judiciária (Justiça do Trabalho)</text:p>
          </table:table-cell>
          <table:table-cell office:value-type="string" table:style-name="ce10">
            <text:p>Porto Alegre/RS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5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Requerimento de diária para colaboradora externa, Servidora Luciana Cristina Corso do TRT-4, que atuará como Painelista no 86º CONEMATRA, no dia 6/08/2026.</text:p>
            <text:p>Participará do painel intitulado: SISEJUD, EJA e Painéis BI. Gestão de dados em prol do compartilhamento de cursos, estruturação de banco de formadores e acompanhamento das metas formativas.</text:p>
            <text:p>Obs.: A servidora é Técnico Judiciário mas ocupa função comissionada CJ.<text:s/></text:p>
            <text:p><text:s/>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210.23" table:style-name="ce13">
            <text:p>1.210,23</text:p>
          </table:table-cell>
          <table:table-cell office:value-type="float" office:value="0" table:style-name="ce6">
            <text:p>0,00</text:p>
          </table:table-cell>
          <table:table-cell office:value-type="float" office:value="1378.88" table:style-name="ce7">
            <text:p>1.378,88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89.11" table:formula="of:=[.K73]+[.L73]+[.M73]+[.N73]" table:style-name="ce14">
            <text:p>2.589,11</text:p>
          </table:table-cell>
          <table:table-cell table:number-columns-repeated="16367"/>
        </table:table-row>
        <table:table-row table:style-name="ro11">
          <table:table-cell office:value-type="string" table:style-name="ce10">
            <text:p>2189/2026</text:p>
          </table:table-cell>
          <table:table-cell office:value-type="string" table:style-name="ce10">
            <text:p>Leandro Zulian Gallina</text:p>
          </table:table-cell>
          <table:table-cell office:value-type="string" table:style-name="ce10">
            <text:p>Analista Judiciario (Justiça do Trabalho)</text:p>
          </table:table-cell>
          <table:table-cell office:value-type="string" table:style-name="ce10">
            <text:p>Porto Alegre/RS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5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Requerimento de diária para colaborador externo, Servidor Leandro Zulian Gallina do TRT-4, que atuará como Painelista no 86º CONEMATRA, no dia 6/08/2026.</text:p>
            <text:p>Participará do painel intitulado: SISEJUD, EJA e Painéis BI. Gestão de dados em prol do compartilhamento de cursos, estruturação de banco de formadores e acompanhamento das metas formativas.<text:s/>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210.23" table:style-name="ce13">
            <text:p>1.210,23</text:p>
          </table:table-cell>
          <table:table-cell office:value-type="float" office:value="0" table:style-name="ce6">
            <text:p>0,00</text:p>
          </table:table-cell>
          <table:table-cell office:value-type="float" office:value="921.08" table:style-name="ce7">
            <text:p>921,08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131.31" table:formula="of:=[.K74]+[.L74]+[.M74]+[.N74]" table:style-name="ce14">
            <text:p>2.131,31</text:p>
          </table:table-cell>
          <table:table-cell table:number-columns-repeated="16367"/>
        </table:table-row>
        <table:table-row table:style-name="ro12">
          <table:table-cell office:value-type="string" table:style-name="ce10">
            <text:p>2191/2026</text:p>
          </table:table-cell>
          <table:table-cell office:value-type="string" table:style-name="ce10">
            <text:p>José Humberto Cruvinel Resende Júnior</text:p>
          </table:table-cell>
          <table:table-cell office:value-type="string" table:style-name="ce10">
            <text:p>Analista Judiciario (Justiça do Trabalho)</text:p>
          </table:table-cell>
          <table:table-cell office:value-type="string" table:style-name="ce10">
            <text:p>Belo Horizonte/MG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5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Requerimento de diária para colaborador externo, Servidor Jose Humberto Cruvinel Resende Junior do TRT-3 (Especialidade TI), que atuará como Painelista no 86º CONEMATRA, nos dias 6 e 7/08/2026.</text:p>
            <text:p>Dia 6/08 - Participará do painel intitulado: SISEJUD, EJA e Painéis BI. Gestão de dados em prol do compartilhamento de cursos, estruturação de banco de formadores e acompanhamento das metas formativas.<text:s/></text:p>
            <text:p>Dia 7/08 - Ministrará uma Oficina sobre o uso de Inteligência Artificial nas rotinas das Escolas Judiciais.</text:p>
          </table:table-cell>
          <table:table-cell office:value-type="string" table:style-name="ce12">
            <text:p>Aéreo</text:p>
          </table:table-cell>
          <table:table-cell office:value-type="float" office:value="2.5" table:style-name="ce13">
            <text:p>2,50</text:p>
          </table:table-cell>
          <table:table-cell office:value-type="float" office:value="2017.05" table:style-name="ce13">
            <text:p>2.017,05</text:p>
          </table:table-cell>
          <table:table-cell office:value-type="float" office:value="0" table:style-name="ce6">
            <text:p>0,00</text:p>
          </table:table-cell>
          <table:table-cell office:value-type="float" office:value="1773.66" table:style-name="ce7">
            <text:p>1.773,66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790.71" table:formula="of:=[.K75]+[.L75]+[.M75]+[.N75]" table:style-name="ce14">
            <text:p>3.790,71</text:p>
          </table:table-cell>
          <table:table-cell table:number-columns-repeated="16367"/>
        </table:table-row>
        <table:table-row table:style-name="ro9">
          <table:table-cell office:value-type="string" table:style-name="ce10">
            <text:p>2192/2026</text:p>
          </table:table-cell>
          <table:table-cell office:value-type="string" table:style-name="ce10">
            <text:p>Lúcia Otero de Carvalho</text:p>
          </table:table-cell>
          <table:table-cell office:value-type="string" table:style-name="ce10">
            <text:p>Analista Judiciário (AESP - Biblioteconomia) (Colaborador(a) de Outro Órgão da Adm. Pública)</text:p>
          </table:table-cell>
          <table:table-cell office:value-type="string" table:style-name="ce10">
            <text:p>Rio de Janeiro/RJ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6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Requerimento de diária para colaboradora externa, Servidora do TRT-1, que atuará como Painelista no 86º CONEMATRA, no dia 6/08/2026.</text:p>
            <text:p>Coordenará Grupo de Trabalho responsável por relatórios estatísticos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210.23" table:style-name="ce13">
            <text:p>1.210,23</text:p>
          </table:table-cell>
          <table:table-cell office:value-type="float" office:value="0" table:style-name="ce6">
            <text:p>0,00</text:p>
          </table:table-cell>
          <table:table-cell office:value-type="float" office:value="1768.3" table:style-name="ce7">
            <text:p>1.768,3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978.5299999999997" table:formula="of:=[.K76]+[.L76]+[.M76]+[.N76]" table:style-name="ce14">
            <text:p>2.978,53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193/2026</text:p>
          </table:table-cell>
          <table:table-cell office:value-type="string" table:style-name="ce10">
            <text:p>THIAGO DOS REIS MARTIN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5">
            <text:p>02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2229.75" table:style-name="ce14">
            <text:p>2.229,7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060.61" table:formula="of:=[.K77]+[.L77]+[.M77]+[.N77]" table:style-name="ce14">
            <text:p>2.060,61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95/2026</text:p>
          </table:table-cell>
          <table:table-cell office:value-type="string" table:style-name="ce10">
            <text:p>CLEBER RIBEIRO MORELLO</text:p>
          </table:table-cell>
          <table:table-cell office:value-type="string" table:style-name="ce10">
            <text:p>CJ-03 ASSESSOR DE SEGURANÇ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5">
            <text:p>02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realizar visita institucional de segurança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1613.65" table:style-name="ce14">
            <text:p>1.613,6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444.5100000000002" table:formula="of:=[.K78]+[.L78]+[.M78]+[.N78]" table:style-name="ce14">
            <text:p>1.444,51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196/2026</text:p>
          </table:table-cell>
          <table:table-cell office:value-type="string" table:style-name="ce10">
            <text:p>Marcelo Lamego Pertence</text:p>
          </table:table-cell>
          <table:table-cell office:value-type="string" table:style-name="ce10">
            <text:p>Desembargador do TRT3 (Colaborador(a) de Outro Órgão da Adm. Pública)</text:p>
          </table:table-cell>
          <table:table-cell office:value-type="string" table:style-name="ce10">
            <text:p>Belo Horizonte/MG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Atuar como docente na atividade "Direito em Tela", que acontecerá presencialmente no dia 5/08/2026, das 10h às 11h30, na Escola Judicial do TRT-15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1275.5" table:style-name="ce7">
            <text:p>1.275,5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005.5600000000004" table:formula="of:=[.K79]+[.L79]+[.M79]+[.N79]" table:style-name="ce14">
            <text:p>3.005,56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197/2026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Atuação presencial, como juiz auxiliar da Presidência do TRT 15 no biênio 2024/2026, na sede do Tribunal, em Campinas/SP (Portaria n. 1799/2024-GP/AAM, de 04/12/2024).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429.6" table:style-name="ce14">
            <text:p>429,6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36.3399999999997" table:formula="of:=[.K80]+[.L80]+[.M80]+[.N80]" table:style-name="ce14">
            <text:p>2.736,3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97/2026-1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Devoluçã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-660.13" table:style-name="ce14">
            <text:p>-660,13</text:p>
          </table:table-cell>
          <table:table-cell office:value-type="float" office:value="83.44" table:style-name="ce8">
            <text:p>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style-name="ce14">
            <text:p>576,69</text:p>
          </table:table-cell>
          <table:table-cell office:value-type="float" office:value="-576.69000000000005" table:formula="of:=[.K81]+[.L81]+[.M81]+[.N81]" table:style-name="ce14">
            <text:p>-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98/2026-1</text:p>
          </table:table-cell>
          <table:table-cell office:value-type="string" table:style-name="ce10">
            <text:p>ALEXANDRE VIEIRA DOS ANJO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82]+[.L82]+[.M82]+[.N82]" table:style-name="ce14">
            <text:p>576,69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198/2026</text:p>
          </table:table-cell>
          <table:table-cell office:value-type="string" table:style-name="ce10">
            <text:p>ALEXANDRE VIEIRA DOS ANJO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Substituição Gabinete Dr. Fábio Grasselli + sessão 10ª Câmara dia 04/08/2026 + sessão 3a SDI dia 05/08/2026.</text:p>
          </table:table-cell>
          <table:table-cell office:value-type="string" table:style-name="ce10">
            <text:p>Veículo Oficial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83]+[.L83]+[.M83]+[.N83]" table:style-name="ce14">
            <text:p>2.306,7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199/2026</text:p>
          </table:table-cell>
          <table:table-cell office:value-type="string" table:style-name="ce10">
            <text:p>ALESSANDRO TRISTA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0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Atuação como Juiz Auxiliar da Corregedoria.</text:p>
          </table:table-cell>
          <table:table-cell office:value-type="string" table:style-name="ce12">
            <text:p>Aéreo</text:p>
          </table:table-cell>
          <table:table-cell office:value-type="float" office:value="4.5" table:style-name="ce13">
            <text:p>4,50</text:p>
          </table:table-cell>
          <table:table-cell office:value-type="float" office:value="6271.2" table:style-name="ce13">
            <text:p>6.271,20</text:p>
          </table:table-cell>
          <table:table-cell office:value-type="float" office:value="-1081.03" table:style-name="ce6">
            <text:p>-1.081,03</text:p>
          </table:table-cell>
          <table:table-cell office:value-type="float" office:value="746.26" table:style-name="ce7">
            <text:p>746,26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936.43" table:formula="of:=[.K84]+[.L84]+[.M84]+[.N84]" table:style-name="ce14">
            <text:p>5.936,43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00/2026</text:p>
          </table:table-cell>
          <table:table-cell office:value-type="string" table:style-name="ce10">
            <text:p>ALESSANDRO TRISTA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Atuação como Juiz Auxiliar da Corregedoria.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4877.6000000000004" table:style-name="ce13">
            <text:p>4.877,60</text:p>
          </table:table-cell>
          <table:table-cell office:value-type="float" office:value="-840.8" table:style-name="ce6">
            <text:p>-840,80</text:p>
          </table:table-cell>
          <table:table-cell office:value-type="float" office:value="483.08" table:style-name="ce7">
            <text:p>483,08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519.88" table:formula="of:=[.K85]+[.L85]+[.M85]+[.N85]" table:style-name="ce14">
            <text:p>4.519,88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01/2026</text:p>
          </table:table-cell>
          <table:table-cell office:value-type="string" table:style-name="ce10">
            <text:p>ANDRESSA VENTURI DA CUNHA WEBE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o Cl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1/07/2026</text:p>
          </table:table-cell>
          <table:table-cell office:value-type="string" table:style-name="ce10">
            <text:p>Atuação como Juíza Auxiliar da Corregedoria.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3484" table:style-name="ce14">
            <text:p>3.484,00</text:p>
          </table:table-cell>
          <table:table-cell office:value-type="float" office:value="-600.57000000000005" table:style-name="ce8">
            <text:p>-600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883.43" table:formula="of:=[.K86]+[.L86]+[.M86]+[.N86]" table:style-name="ce14">
            <text:p>2.883,43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02/2026</text:p>
          </table:table-cell>
          <table:table-cell office:value-type="string" table:style-name="ce10">
            <text:p>RONALDO OLIVEIRA SIANDE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8/07/2026</text:p>
          </table:table-cell>
          <table:table-cell office:value-type="string" table:style-name="ce5">
            <text:p>28/07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87]+[.L87]+[.M87]+[.N87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03/2026</text:p>
          </table:table-cell>
          <table:table-cell office:value-type="string" table:style-name="ce10">
            <text:p>RONALDO OLIVEIRA SIANDE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29/07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88]+[.L88]+[.M88]+[.N88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04/2026</text:p>
          </table:table-cell>
          <table:table-cell office:value-type="string" table:style-name="ce10">
            <text:p>RONALDO OLIVEIRA SIANDE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30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89]+[.L89]+[.M89]+[.N89]" table:style-name="ce14">
            <text:p>576,69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209/2026</text:p>
          </table:table-cell>
          <table:table-cell office:value-type="string" table:style-name="ce10">
            <text:p>ANTONIO CARLOS BETANHO</text:p>
          </table:table-cell>
          <table:table-cell office:value-type="string" table:style-name="ce10">
            <text:p>CJ-02 DIRETOR DE SERVIÇ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3/08/2026</text:p>
          </table:table-cell>
          <table:table-cell office:value-type="string" table:style-name="ce5">
            <text:p>27/08/2026</text:p>
          </table:table-cell>
          <table:table-cell office:value-type="string" table:style-name="ce10">
            <text:p>participar da 2ª Reunião Preparatória do 20º Encontro Nacional do Poder Judiciário e do IV Congresso Nacional de Pesquisa Judiciária, Estatística e Ciência de Dados da Justiça do Trabalho</text:p>
          </table:table-cell>
          <table:table-cell office:value-type="string" table:style-name="ce12">
            <text:p>Aéreo</text:p>
          </table:table-cell>
          <table:table-cell office:value-type="float" office:value="4.5" table:style-name="ce13">
            <text:p>4,50</text:p>
          </table:table-cell>
          <table:table-cell office:value-type="float" office:value="3630.69" table:style-name="ce13">
            <text:p>3.630,69</text:p>
          </table:table-cell>
          <table:table-cell office:value-type="float" office:value="-338.27" table:style-name="ce6">
            <text:p>-338,27</text:p>
          </table:table-cell>
          <table:table-cell office:value-type="float" office:value="1062.6300000000001" table:style-name="ce7">
            <text:p>1.062,63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355.05" table:formula="of:=[.K90]+[.L90]+[.M90]+[.N90]" table:style-name="ce14">
            <text:p>4.355,05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10/2026</text:p>
          </table:table-cell>
          <table:table-cell office:value-type="string" table:style-name="ce10">
            <text:p>IARA CRISTINA GOMES</text:p>
          </table:table-cell>
          <table:table-cell office:value-type="string" table:style-name="ce10">
            <text:p>CJ-03 ASSESSOR DA PRESIDENCI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3/08/2026</text:p>
          </table:table-cell>
          <table:table-cell office:value-type="string" table:style-name="ce5">
            <text:p>24/08/2026</text:p>
          </table:table-cell>
          <table:table-cell office:value-type="string" table:style-name="ce10">
            <text:p>participar da 2ª Reunião Preparatória do 20º Encontro Nacional do Poder Judiciário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210.23" table:style-name="ce13">
            <text:p>1.210,23</text:p>
          </table:table-cell>
          <table:table-cell office:value-type="float" office:value="-84.57" table:style-name="ce6">
            <text:p>-84,57</text:p>
          </table:table-cell>
          <table:table-cell office:value-type="float" office:value="1432.87" table:style-name="ce7">
            <text:p>1.432,87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58.5299999999997" table:formula="of:=[.K91]+[.L91]+[.M91]+[.N91]" table:style-name="ce14">
            <text:p>2.558,53</text:p>
          </table:table-cell>
          <table:table-cell table:number-columns-repeated="16367"/>
        </table:table-row>
        <table:table-row table:style-name="ro3">
          <table:table-cell office:value-type="string" table:style-name="ce10">
            <text:p>2211/2026</text:p>
          </table:table-cell>
          <table:table-cell office:value-type="string" table:style-name="ce10">
            <text:p>MAURO CESAR LUNA ROSSI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8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CONFORME RESOLUÇÃO ADMINISTRATIVA Nº 004/2021 E PROAD 19907/2025</text:p>
            <text:p>Auxiliar nos Gabinetes da Secretaria da 2ª Turma (4ª Câmara), a partir de 13/07/2026, bem como participar da Sessão PRESENCIAL de Julgamentos da 4ª Câmara do dia 28 de julho de 2026, no período da manhã (com horário de início às 9h30).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3300.65" table:style-name="ce14">
            <text:p>3.300,65</text:p>
          </table:table-cell>
          <table:table-cell office:value-type="float" office:value="-417.22" table:style-name="ce8">
            <text:p>-417,22</text:p>
          </table:table-cell>
          <table:table-cell office:value-type="float" office:value="0" table:style-name="ce8">
            <text:p>0,00</text:p>
          </table:table-cell>
          <table:table-cell office:value-type="float" office:value="130.62" table:style-name="ce14">
            <text:p>130,62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014.05" table:formula="of:=[.K92]+[.L92]+[.M92]+[.N92]" table:style-name="ce14">
            <text:p>3.014,05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19/2026</text:p>
          </table:table-cell>
          <table:table-cell office:value-type="string" table:style-name="ce10">
            <text:p>ERIKA FERRARI ZANELL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o Claro/SP</text:p>
          </table:table-cell>
          <table:table-cell office:value-type="string" table:style-name="ce5">
            <text:p>16/07/2026</text:p>
          </table:table-cell>
          <table:table-cell office:value-type="string" table:style-name="ce5">
            <text:p>16/07/2026</text:p>
          </table:table-cell>
          <table:table-cell office:value-type="string" table:style-name="ce10">
            <text:p>Designar, em virtude convoc. Tit. Exercer função Juiz(íza) Aux. Vice-Correg. Reg. deste Tribunal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528.1" table:style-name="ce14">
            <text:p>528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4.69999999999999" table:style-name="ce14">
            <text:p>154,7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82.8" table:formula="of:=[.K93]+[.L93]+[.M93]+[.N93]" table:style-name="ce14">
            <text:p>682,8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21/2026</text:p>
          </table:table-cell>
          <table:table-cell office:value-type="string" table:style-name="ce10">
            <text:p>ERIKA FERRARI ZANELL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o Claro/SP</text:p>
          </table:table-cell>
          <table:table-cell office:value-type="string" table:style-name="ce5">
            <text:p>21/07/2026</text:p>
          </table:table-cell>
          <table:table-cell office:value-type="string" table:style-name="ce5">
            <text:p>23/07/2026</text:p>
          </table:table-cell>
          <table:table-cell office:value-type="string" table:style-name="ce10">
            <text:p>Designar, em virtude convoc. Tit. Exercer função Juiz(íza) Aux. Vice-Correg. Reg. deste Tribunal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54.69999999999999" table:style-name="ce14">
            <text:p>154,7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95.2" table:formula="of:=[.K94]+[.L94]+[.M94]+[.N94]" table:style-name="ce14">
            <text:p>2.795,2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23/2026</text:p>
          </table:table-cell>
          <table:table-cell office:value-type="string" table:style-name="ce10">
            <text:p>ERIKA FERRARI ZANELL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o Claro/SP</text:p>
          </table:table-cell>
          <table:table-cell office:value-type="string" table:style-name="ce5">
            <text:p>28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Designar, em virtude convoc. Tit. Exercer função Juiz(íza) Aux. Vice-Correg. Reg. deste Tribunal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0" table:style-name="ce14">
            <text:p>16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800.5" table:formula="of:=[.K95]+[.L95]+[.M95]+[.N95]" table:style-name="ce14">
            <text:p>2.800,50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26/2026</text:p>
          </table:table-cell>
          <table:table-cell office:value-type="string" table:style-name="ce10">
            <text:p>JOSE RODRIGUES DA SILVA NE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Bady Bassitt/SP</text:p>
          </table:table-cell>
          <table:table-cell office:value-type="string" table:style-name="ce10">
            <text:p>Catanduva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31/07/2026</text:p>
          </table:table-cell>
          <table:table-cell office:value-type="string" table:style-name="ce10">
            <text:p>Designação para atuar na 1VT de Catanduva-SP de 17/09/2025 até posterior deliberação (apd), Portaria número 964/2025.</text:p>
          </table:table-cell>
          <table:table-cell office:value-type="string" table:style-name="ce10">
            <text:p>Veículo Próprio</text:p>
          </table:table-cell>
          <table:table-cell office:value-type="float" office:value="4.5" table:style-name="ce14">
            <text:p>4,50</text:p>
          </table:table-cell>
          <table:table-cell office:value-type="float" office:value="4752.8999999999996" table:style-name="ce14">
            <text:p>4.752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9.71" table:style-name="ce14">
            <text:p>119,71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872.6099999999997" table:formula="of:=[.K96]+[.L96]+[.M96]+[.N96]" table:style-name="ce14">
            <text:p>4.872,61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28/2026</text:p>
          </table:table-cell>
          <table:table-cell office:value-type="string" table:style-name="ce10">
            <text:p>VIRGILIO DE PAULA BASSANELLI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Fernandópolis/SP</text:p>
          </table:table-cell>
          <table:table-cell office:value-type="string" table:style-name="ce5">
            <text:p>26/07/2026</text:p>
          </table:table-cell>
          <table:table-cell office:value-type="string" table:style-name="ce5">
            <text:p>31/07/2026</text:p>
          </table:table-cell>
          <table:table-cell office:value-type="string" table:style-name="ce10">
            <text:p>Atuação em Substituição na Vara do Trabalho de Fernandópolis</text:p>
          </table:table-cell>
          <table:table-cell office:value-type="string" table:style-name="ce10">
            <text:p>Veículo Próprio</text:p>
          </table:table-cell>
          <table:table-cell office:value-type="float" office:value="5.5" table:style-name="ce14">
            <text:p>5,50</text:p>
          </table:table-cell>
          <table:table-cell office:value-type="float" office:value="5809.1" table:style-name="ce14">
            <text:p>5.809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8" table:style-name="ce14">
            <text:p>138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947.1" table:formula="of:=[.K97]+[.L97]+[.M97]+[.N97]" table:style-name="ce14">
            <text:p>5.947,1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30/2026</text:p>
          </table:table-cell>
          <table:table-cell office:value-type="string" table:style-name="ce10">
            <text:p>ANDRE DA CRUZ E SOUZA WENZEL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parecid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Atuação como juiz convocado na 2ª Câmara do TRT 15.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98]+[.L98]+[.M98]+[.N98]" table:style-name="ce14">
            <text:p>2.306,7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30/2026-1</text:p>
          </table:table-cell>
          <table:table-cell office:value-type="string" table:style-name="ce10">
            <text:p>ANDRE DA CRUZ E SOUZA WENZEL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parecid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827.02" table:style-name="ce14">
            <text:p>827,02</text:p>
          </table:table-cell>
          <table:table-cell office:value-type="float" office:value="-250.33" table:style-name="ce8">
            <text:p>-250,3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8999999999994" table:formula="of:=[.K99]+[.L99]+[.M99]+[.N99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31/2026</text:p>
          </table:table-cell>
          <table:table-cell office:value-type="string" table:style-name="ce10">
            <text:p>ARILDO PALOMARE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5">
            <text:p>02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2229.75" table:style-name="ce14">
            <text:p>2.229,7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060.61" table:formula="of:=[.K100]+[.L100]+[.M100]+[.N100]" table:style-name="ce14">
            <text:p>2.060,61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32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Atibaia/SP</text:p>
          </table:table-cell>
          <table:table-cell office:value-type="string" table:style-name="ce5">
            <text:p>13/07/2026</text:p>
          </table:table-cell>
          <table:table-cell office:value-type="string" table:style-name="ce5">
            <text:p>15/07/2026</text:p>
          </table:table-cell>
          <table:table-cell office:value-type="string" table:style-name="ce10">
            <text:p>Atuação na Vara do Trabalho de Atibaia até 14/07/2026</text:p>
            <text:p>Atuação na 1ª Vara do Trabalho de Piracicaba à partir do dia 15/07/2026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2.4" table:style-name="ce14">
            <text:p>132,4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72.9" table:formula="of:=[.K101]+[.L101]+[.M101]+[.N101]" table:style-name="ce14">
            <text:p>2.772,9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32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Piracicaba/SP</text:p>
          </table:table-cell>
          <table:table-cell office:value-type="string" table:style-name="ce5">
            <text:p>27/07/2026</text:p>
          </table:table-cell>
          <table:table-cell office:value-type="string" table:style-name="ce5">
            <text:p>29/07/2026</text:p>
          </table:table-cell>
          <table:table-cell office:value-type="string" table:style-name="ce10">
            <text:p>Atuação na Vara do Trabalho de Atibaia até 14/07/2026</text:p>
            <text:p>Atuação na 1ª Vara do Trabalho de Piracicaba à partir do dia 15/07/2026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6.8" table:style-name="ce14">
            <text:p>116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57.3" table:formula="of:=[.K102]+[.L102]+[.M102]+[.N102]" table:style-name="ce14">
            <text:p>2.757,3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32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Piracicaba/SP</text:p>
          </table:table-cell>
          <table:table-cell office:value-type="string" table:style-name="ce5">
            <text:p>20/07/2026</text:p>
          </table:table-cell>
          <table:table-cell office:value-type="string" table:style-name="ce5">
            <text:p>22/07/2026</text:p>
          </table:table-cell>
          <table:table-cell office:value-type="string" table:style-name="ce10">
            <text:p>Atuação na Vara do Trabalho de Atibaia até 14/07/2026</text:p>
            <text:p>Atuação na 1ª Vara do Trabalho de Piracicaba à partir do dia 15/07/2026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6.8" table:style-name="ce14">
            <text:p>116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57.3" table:formula="of:=[.K103]+[.L103]+[.M103]+[.N103]" table:style-name="ce14">
            <text:p>2.757,3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32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Atibaia/SP</text:p>
          </table:table-cell>
          <table:table-cell office:value-type="string" table:style-name="ce5">
            <text:p>07/07/2026</text:p>
          </table:table-cell>
          <table:table-cell office:value-type="string" table:style-name="ce5">
            <text:p>08/07/2026</text:p>
          </table:table-cell>
          <table:table-cell office:value-type="string" table:style-name="ce10">
            <text:p>Atuação na Vara do Trabalho de Atibaia até 14/07/2026</text:p>
            <text:p>Atuação na 1ª Vara do Trabalho de Piracicaba à partir do dia 15/07/2026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2.4" table:style-name="ce14">
            <text:p>132,4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16.7" table:formula="of:=[.K104]+[.L104]+[.M104]+[.N104]" table:style-name="ce14">
            <text:p>1.716,7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32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Atibaia/SP</text:p>
          </table:table-cell>
          <table:table-cell office:value-type="string" table:style-name="ce5">
            <text:p>01/07/2026</text:p>
          </table:table-cell>
          <table:table-cell office:value-type="string" table:style-name="ce5">
            <text:p>02/07/2026</text:p>
          </table:table-cell>
          <table:table-cell office:value-type="string" table:style-name="ce10">
            <text:p>Atuação na Vara do Trabalho de Atibaia até 14/07/2026</text:p>
            <text:p>Atuação na 1ª Vara do Trabalho de Piracicaba à partir do dia 15/07/2026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2.4" table:style-name="ce14">
            <text:p>132,4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16.7" table:formula="of:=[.K105]+[.L105]+[.M105]+[.N105]" table:style-name="ce14">
            <text:p>1.716,7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33/2026</text:p>
          </table:table-cell>
          <table:table-cell office:value-type="string" table:style-name="ce10">
            <text:p>BRUNO FURTADO SILVEIR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Piracicaba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9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Visita Técnica à Volkswagen</text:p>
          </table:table-cell>
          <table:table-cell office:value-type="string" table:style-name="ce10">
            <text:p>Veículo Próprio</text:p>
          </table:table-cell>
          <table:table-cell office:value-type="float" office:value="1" table:style-name="ce14">
            <text:p>1,00</text:p>
          </table:table-cell>
          <table:table-cell office:value-type="float" office:value="2063.83" table:style-name="ce14">
            <text:p>2.063,83</text:p>
          </table:table-cell>
          <table:table-cell office:value-type="float" office:value="-910.46" table:style-name="ce8">
            <text:p>-910,4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106]+[.L106]+[.M106]+[.N106]" table:style-name="ce14">
            <text:p>1.153,37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34/2026</text:p>
          </table:table-cell>
          <table:table-cell office:value-type="string" table:style-name="ce10">
            <text:p>JAILTON LEITE DA SILVA</text:p>
          </table:table-cell>
          <table:table-cell office:value-type="string" table:style-name="ce10">
            <text:p>FC-04 CALCULISTA</text:p>
          </table:table-cell>
          <table:table-cell office:value-type="string" table:style-name="ce10">
            <text:p>Piraci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1/08/2026</text:p>
          </table:table-cell>
          <table:table-cell office:value-type="string" table:style-name="ce5">
            <text:p>01/08/2026</text:p>
          </table:table-cell>
          <table:table-cell office:value-type="string" table:style-name="ce10">
            <text:p>atuar em plantão judiciário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6.8" table:style-name="ce14">
            <text:p>116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46.86" table:formula="of:=[.K107]+[.L107]+[.M107]+[.N107]" table:style-name="ce14">
            <text:p>446,86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35/2026-1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08]+[.L108]+[.M108]+[.N108]" table:style-name="ce14">
            <text:p>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35/2026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juiza convocada</text:p>
          </table:table-cell>
          <table:table-cell office:value-type="string" table:style-name="ce10">
            <text:p>Veículo Próprio</text:p>
          </table:table-cell>
          <table:table-cell office:value-type="float" office:value="1" table:style-name="ce14">
            <text:p>1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166.89" table:style-name="ce8">
            <text:p>-166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109]+[.L109]+[.M109]+[.N109]" table:style-name="ce14">
            <text:p>1.153,37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37/2026</text:p>
          </table:table-cell>
          <table:table-cell office:value-type="string" table:style-name="ce10">
            <text:p>CANDY FLORENCIO THOME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Mogi das Cruzes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1" table:style-name="ce14">
            <text:p>1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166.89" table:style-name="ce8">
            <text:p>-166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110]+[.L110]+[.M110]+[.N110]" table:style-name="ce14">
            <text:p>1.153,37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39/2026</text:p>
          </table:table-cell>
          <table:table-cell office:value-type="string" table:style-name="ce10">
            <text:p>CELSO ROBERTO GREGOLI</text:p>
          </table:table-cell>
          <table:table-cell office:value-type="string" table:style-name="ce10">
            <text:p>FC-04 CALCULISTA</text:p>
          </table:table-cell>
          <table:table-cell office:value-type="string" table:style-name="ce10">
            <text:p>Ubatuba/SP</text:p>
          </table:table-cell>
          <table:table-cell office:value-type="string" table:style-name="ce10">
            <text:p>São José dos Campos/SP</text:p>
          </table:table-cell>
          <table:table-cell office:value-type="string" table:style-name="ce5">
            <text:p>08/08/2026</text:p>
          </table:table-cell>
          <table:table-cell office:value-type="string" table:style-name="ce5">
            <text:p>08/08/2026</text:p>
          </table:table-cell>
          <table:table-cell office:value-type="string" table:style-name="ce10">
            <text:p>atuar em plantão judiciário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63.19999999999999" table:style-name="ce14">
            <text:p>163,2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85.93" table:formula="of:=[.K111]+[.L111]+[.M111]+[.N111]" table:style-name="ce14">
            <text:p>485,93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40/2026</text:p>
          </table:table-cell>
          <table:table-cell office:value-type="string" table:style-name="ce10">
            <text:p>ALEXANDRE VIEIRA DOS ANJO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1/08/2026</text:p>
          </table:table-cell>
          <table:table-cell office:value-type="string" table:style-name="ce10">
            <text:p>Auxílio 10ª Câmara.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12]+[.L112]+[.M112]+[.N112]" table:style-name="ce14">
            <text:p>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41/2026</text:p>
          </table:table-cell>
          <table:table-cell office:value-type="string" table:style-name="ce10">
            <text:p>ALEXANDRE VIEIRA DOS ANJO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Auxílio 10ª Câmara</text:p>
          </table:table-cell>
          <table:table-cell office:value-type="string" table:style-name="ce10">
            <text:p>Veículo Oficial</text:p>
          </table:table-cell>
          <table:table-cell office:value-type="float" office:value="1" table:style-name="ce14">
            <text:p>1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166.89" table:style-name="ce8">
            <text:p>-166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113]+[.L113]+[.M113]+[.N113]" table:style-name="ce14">
            <text:p>1.153,37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41/2026-1</text:p>
          </table:table-cell>
          <table:table-cell office:value-type="string" table:style-name="ce10">
            <text:p>ALEXANDRE VIEIRA DOS ANJOS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14]+[.L114]+[.M114]+[.N114]" table:style-name="ce14">
            <text:p>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42/2026</text:p>
          </table:table-cell>
          <table:table-cell office:value-type="string" table:style-name="ce10">
            <text:p>SILVIO BARBOZA CACA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auru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7/08/2026</text:p>
          </table:table-cell>
          <table:table-cell office:value-type="string" table:style-name="ce10">
            <text:p>realizar exame periódico para a realização do TAF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9.48000000000002" table:formula="of:=[.K115]+[.L115]+[.M115]+[.N115]" table:style-name="ce14">
            <text:p>179,48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46/2026</text:p>
          </table:table-cell>
          <table:table-cell office:value-type="string" table:style-name="ce10">
            <text:p>JULIO CESAR HYPOLIT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Presidente Prudente/SP</text:p>
          </table:table-cell>
          <table:table-cell office:value-type="string" table:style-name="ce10">
            <text:p>Bauru/SP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realizar exame periódico para a realização do TAF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495.6" table:style-name="ce14">
            <text:p>495,6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75.08" table:formula="of:=[.K116]+[.L116]+[.M116]+[.N116]" table:style-name="ce14">
            <text:p>675,0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48/2026</text:p>
          </table:table-cell>
          <table:table-cell office:value-type="string" table:style-name="ce10">
            <text:p>VIVIANA XAVIER GERALDO SARDIN</text:p>
          </table:table-cell>
          <table:table-cell office:value-type="string" table:style-name="ce10">
            <text:p>CJ-03 DIRETOR DE SECRETARIA CONJUNT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Botucatu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1/08/2026</text:p>
          </table:table-cell>
          <table:table-cell office:value-type="string" table:style-name="ce10">
            <text:p>realizar visita periódica à unidade integrante de Secretaria Conjunta, consoante art. 8º do Provimento GP-CR 003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8.16000000000003" table:formula="of:=[.K117]+[.L117]+[.M117]+[.N117]" table:style-name="ce14">
            <text:p>238,16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49/2026</text:p>
          </table:table-cell>
          <table:table-cell office:value-type="string" table:style-name="ce10">
            <text:p>VIVIANA XAVIER GERALDO SARDIN</text:p>
          </table:table-cell>
          <table:table-cell office:value-type="string" table:style-name="ce10">
            <text:p>CJ-03 DIRETOR DE SECRETARIA CONJUNT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Marília/SP</text:p>
          </table:table-cell>
          <table:table-cell office:value-type="string" table:style-name="ce5">
            <text:p>12/08/2026</text:p>
          </table:table-cell>
          <table:table-cell office:value-type="string" table:style-name="ce5">
            <text:p>12/08/2026</text:p>
          </table:table-cell>
          <table:table-cell office:value-type="string" table:style-name="ce10">
            <text:p>realizar visita periódica à unidade integrante de Secretaria Conjunta, consoante art. 8º do Provimento GP-CR 003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8.16000000000003" table:formula="of:=[.K118]+[.L118]+[.M118]+[.N118]" table:style-name="ce14">
            <text:p>238,16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55/2026</text:p>
          </table:table-cell>
          <table:table-cell office:value-type="string" table:style-name="ce10">
            <text:p>EDISON DOS SANTOS PELEGRINI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3/08/2026</text:p>
          </table:table-cell>
          <table:table-cell office:value-type="string" table:style-name="ce5">
            <text:p>24/08/2026</text:p>
          </table:table-cell>
          <table:table-cell office:value-type="string" table:style-name="ce10">
            <text:p>Participar da 2ª Reunião Preparatória para o 20º Encontro Nacional do Poder Judiciário no dia 24/8/2026 em Brasília/DF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1794.41" table:style-name="ce7">
            <text:p>1.794,41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524.4700000000003" table:formula="of:=[.K119]+[.L119]+[.M119]+[.N119]" table:style-name="ce14">
            <text:p>3.524,47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57/2026-1</text:p>
          </table:table-cell>
          <table:table-cell office:value-type="string" table:style-name="ce10">
            <text:p>CLEITON WILLIAM KRAEMER POERNER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Piedade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528.1" table:style-name="ce14">
            <text:p>528,1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28.1" table:formula="of:=[.K120]+[.L120]+[.M120]+[.N120]" table:style-name="ce14">
            <text:p>528,1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57/2026</text:p>
          </table:table-cell>
          <table:table-cell office:value-type="string" table:style-name="ce10">
            <text:p>CLEITON WILLIAM KRAEMER POERNER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Piedade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Pauta de audiencia e presença na vara. Diante da realizacao de obras no trecho é inviavel prever o tempo de deslocamento, justificando assim a necessidade de pernoite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112.4" table:style-name="ce14">
            <text:p>2.112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8.4" table:style-name="ce14">
            <text:p>38,4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150.8000000000002" table:formula="of:=[.K121]+[.L121]+[.M121]+[.N121]" table:style-name="ce14">
            <text:p>2.150,8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58/2026</text:p>
          </table:table-cell>
          <table:table-cell office:value-type="string" table:style-name="ce10">
            <text:p>EDMUNDO FRAGA LOPES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a participar da Sessão Solene em Homenagem aos 40 Anos do Tribunal Regional do Trabalho da 15ª Região, no dia 19/08/2026, em Brasília - DF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969.63" table:style-name="ce7">
            <text:p>969,63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99.69" table:formula="of:=[.K122]+[.L122]+[.M122]+[.N122]" table:style-name="ce14">
            <text:p>2.699,69</text:p>
          </table:table-cell>
          <table:table-cell table:number-columns-repeated="16367"/>
        </table:table-row>
        <table:table-row table:style-name="ro3">
          <table:table-cell office:value-type="string" table:style-name="ce10">
            <text:p>2260/2026 (Retificação 1)</text:p>
          </table:table-cell>
          <table:table-cell office:value-type="string" table:style-name="ce10">
            <text:p>MAURO CESAR LUNA ROSSI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CONFORME RESOLUÇÃO ADMINISTRATIVA Nº 004/2021 E PROAD 19907/2025.</text:p>
            <text:p>Auxiliar nos Gabinetes da Secretaria da 2ª Turma (4ª Câmara), a partir de 13/07/2026, bem como participar da Sessão PRESENCIAL de Julgamentos da 7ª Câmara do dia 03 de agosto de 2026, no período da tarde (com horário de início às 13h30).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3300.65" table:style-name="ce14">
            <text:p>3.300,65</text:p>
          </table:table-cell>
          <table:table-cell office:value-type="float" office:value="-417.22" table:style-name="ce8">
            <text:p>-417,22</text:p>
          </table:table-cell>
          <table:table-cell office:value-type="float" office:value="0" table:style-name="ce8">
            <text:p>0,00</text:p>
          </table:table-cell>
          <table:table-cell office:value-type="float" office:value="150.91999999999999" table:style-name="ce14">
            <text:p>150,92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034.3500000000004" table:formula="of:=[.K123]+[.L123]+[.M123]+[.N123]" table:style-name="ce14">
            <text:p>3.034,35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262/2026</text:p>
          </table:table-cell>
          <table:table-cell office:value-type="string" table:style-name="ce10">
            <text:p>ANA PAULA PELLEGRINA LOCKMANN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r da Sessão Solene em homenagem ao Jubileu de 40 anos de instalação do TRT da 15ª Região, a ser realizada na Câmara dos Deputados, em Brasília, no dia 19/8/2026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2090.4" table:style-name="ce13">
            <text:p>2.090,40</text:p>
          </table:table-cell>
          <table:table-cell office:value-type="float" office:value="-360.34" table:style-name="ce6">
            <text:p>-360,34</text:p>
          </table:table-cell>
          <table:table-cell office:value-type="float" office:value="822.79" table:style-name="ce7">
            <text:p>822,7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52.8500000000004" table:formula="of:=[.K124]+[.L124]+[.M124]+[.N124]" table:style-name="ce14">
            <text:p>2.552,85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63/2026 (Retificação 1)</text:p>
          </table:table-cell>
          <table:table-cell office:value-type="string" table:style-name="ce10">
            <text:p>FERNANDA AMABILE MARINHO DE SOUZA GOM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irassol/SP</text:p>
          </table:table-cell>
          <table:table-cell office:value-type="string" table:style-name="ce10">
            <text:p>Votuporanga/SP</text:p>
          </table:table-cell>
          <table:table-cell office:value-type="string" table:style-name="ce5">
            <text:p>05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Audiências<text:s/>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584.3" table:formula="of:=[.K125]+[.L125]+[.M125]+[.N125]" table:style-name="ce14">
            <text:p>1.584,30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64/2026</text:p>
          </table:table-cell>
          <table:table-cell office:value-type="string" table:style-name="ce10">
            <text:p>LEODEIA DE FATIMA RIBEIRO BABA</text:p>
          </table:table-cell>
          <table:table-cell office:value-type="string" table:style-name="ce10">
            <text:p>FC-05 CHEFE DE SEÇÃO DE SECRETARIA CONJUNTA</text:p>
          </table:table-cell>
          <table:table-cell office:value-type="string" table:style-name="ce10">
            <text:p>Registro/SP</text:p>
          </table:table-cell>
          <table:table-cell office:value-type="string" table:style-name="ce10">
            <text:p>Sorocaba/SP</text:p>
          </table:table-cell>
          <table:table-cell office:value-type="string" table:style-name="ce5">
            <text:p>09/08/2026</text:p>
          </table:table-cell>
          <table:table-cell office:value-type="string" table:style-name="ce5">
            <text:p>09/08/2026</text:p>
          </table:table-cell>
          <table:table-cell office:value-type="string" table:style-name="ce10">
            <text:p>atuar em plantão judiciário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4.05" table:formula="of:=[.K126]+[.L126]+[.M126]+[.N126]" table:style-name="ce14">
            <text:p>264,05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65/2026</text:p>
          </table:table-cell>
          <table:table-cell office:value-type="string" table:style-name="ce10">
            <text:p>DANILO DE OLIVEIRA PRAD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auru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7/08/2026</text:p>
          </table:table-cell>
          <table:table-cell office:value-type="string" table:style-name="ce10">
            <text:p>realizar exame periódico para a realização do TAF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30.07" table:style-name="ce14">
            <text:p>330,07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5" table:formula="of:=[.K127]+[.L127]+[.M127]+[.N127]" table:style-name="ce14">
            <text:p>245,5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66/2026</text:p>
          </table:table-cell>
          <table:table-cell office:value-type="string" table:style-name="ce10">
            <text:p>MARCELO VALERIANO MACARENK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Leme/SP</text:p>
          </table:table-cell>
          <table:table-cell office:value-type="string" table:style-name="ce5">
            <text:p>07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realizar exame periódico para a realização do TAF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30.07" table:style-name="ce14">
            <text:p>330,07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189.8" table:style-name="ce14">
            <text:p>189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35.3" table:formula="of:=[.K128]+[.L128]+[.M128]+[.N128]" table:style-name="ce14">
            <text:p>435,30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69/2026</text:p>
          </table:table-cell>
          <table:table-cell office:value-type="string" table:style-name="ce10">
            <text:p>RENAN RAVEL RODRIGUES FAGUNDES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Participar de audiência com o Excelentíssimo Ministro Corregedor-Geral da Justiça do Trabalho, José Roberto Freire Pimenta.</text:p>
          </table:table-cell>
          <table:table-cell office:value-type="string" table:style-name="ce12">
            <text:p>Aéreo</text:p>
          </table:table-cell>
          <table:table-cell office:value-type="float" office:value="0.5" table:style-name="ce13">
            <text:p>0,50</text:p>
          </table:table-cell>
          <table:table-cell office:value-type="float" office:value="696.8" table:style-name="ce13">
            <text:p>696,80</text:p>
          </table:table-cell>
          <table:table-cell office:value-type="float" office:value="-120.11" table:style-name="ce6">
            <text:p>-120,11</text:p>
          </table:table-cell>
          <table:table-cell office:value-type="float" office:value="6972.83" table:style-name="ce7">
            <text:p>6.972,83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7549.5199999999995" table:formula="of:=[.K129]+[.L129]+[.M129]+[.N129]" table:style-name="ce14">
            <text:p>7.549,52</text:p>
          </table:table-cell>
          <table:table-cell table:number-columns-repeated="16367"/>
        </table:table-row>
        <table:table-row table:style-name="ro9">
          <table:table-cell office:value-type="string" table:style-name="ce10">
            <text:p>2270/2026</text:p>
          </table:table-cell>
          <table:table-cell office:value-type="string" table:style-name="ce10">
            <text:p>Vanderlei de Oliveira Farias</text:p>
          </table:table-cell>
          <table:table-cell office:value-type="string" table:style-name="ce10">
            <text:p>Professor Doutor da Universidade Federal da Fronteira Sul (Colaborador(a) de Outro Órgão da Adm. Pública)</text:p>
          </table:table-cell>
          <table:table-cell office:value-type="string" table:style-name="ce10">
            <text:p>Passo Fundo/RS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Requerimento de diárias para o Professor Doutor Vanderlei de Oliveira Farias, que ministrará a Palestra "Outras mentes, outros mundos e eu: ética da convivência humana", presencialmente, na Escola Judicial dia 14/08/2026, das 10h30 às 12h.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980.39" table:style-name="ce13">
            <text:p>1.980,39</text:p>
          </table:table-cell>
          <table:table-cell office:value-type="float" office:value="-250.33" table:style-name="ce6">
            <text:p>-250,33</text:p>
          </table:table-cell>
          <table:table-cell office:value-type="float" office:value="1631.72" table:style-name="ce7">
            <text:p>1.631,72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361.78" table:formula="of:=[.K130]+[.L130]+[.M130]+[.N130]" table:style-name="ce14">
            <text:p>3.361,78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271/2026</text:p>
          </table:table-cell>
          <table:table-cell office:value-type="string" table:style-name="ce10">
            <text:p>ANA PAULA PELLEGRINA LOCKMANN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participar de audiência com o Exmo. Corregedor-Geral do Tribunal Superior do Trabalho, Ministro José Roberto Pimenta, no dia 13/8/2026, em Brasília</text:p>
          </table:table-cell>
          <table:table-cell office:value-type="string" table:style-name="ce12">
            <text:p>Aéreo</text:p>
          </table:table-cell>
          <table:table-cell office:value-type="float" office:value="0.5" table:style-name="ce13">
            <text:p>0,50</text:p>
          </table:table-cell>
          <table:table-cell office:value-type="float" office:value="696.8" table:style-name="ce13">
            <text:p>696,80</text:p>
          </table:table-cell>
          <table:table-cell office:value-type="float" office:value="-120.11" table:style-name="ce6">
            <text:p>-120,11</text:p>
          </table:table-cell>
          <table:table-cell office:value-type="float" office:value="6972.83" table:style-name="ce7">
            <text:p>6.972,83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7549.5199999999995" table:formula="of:=[.K131]+[.L131]+[.M131]+[.N131]" table:style-name="ce14">
            <text:p>7.549,52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72/2026</text:p>
          </table:table-cell>
          <table:table-cell office:value-type="string" table:style-name="ce10">
            <text:p>ANGELO MARTINS ROCHA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Presidente Prudente/SP</text:p>
          </table:table-cell>
          <table:table-cell office:value-type="string" table:style-name="ce10">
            <text:p>Bauru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7/08/2026</text:p>
          </table:table-cell>
          <table:table-cell office:value-type="string" table:style-name="ce10">
            <text:p>realizar exame periódico para a realização do TAF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495.6" table:style-name="ce14">
            <text:p>495,6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75.08" table:formula="of:=[.K132]+[.L132]+[.M132]+[.N132]" table:style-name="ce14">
            <text:p>675,0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73/2026</text:p>
          </table:table-cell>
          <table:table-cell office:value-type="string" table:style-name="ce10">
            <text:p>CLAUDIO ROSOLEM</text:p>
          </table:table-cell>
          <table:table-cell office:value-type="string" table:style-name="ce10">
            <text:p>FC-03 ASSISTENTE DE APOIO ADMINISTRATIV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Mococa/SP</text:p>
          </table:table-cell>
          <table:table-cell office:value-type="string" table:style-name="ce5">
            <text:p>05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realizar a entrega de materiais de consumo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9.48000000000002" table:formula="of:=[.K133]+[.L133]+[.M133]+[.N133]" table:style-name="ce14">
            <text:p>179,4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74/2026</text:p>
          </table:table-cell>
          <table:table-cell office:value-type="string" table:style-name="ce10">
            <text:p>CLAUDIO ROSOLEM</text:p>
          </table:table-cell>
          <table:table-cell office:value-type="string" table:style-name="ce10">
            <text:p>FC-03 ASSISTENTE DE APOIO ADMINISTRATIV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Catanduva/SP</text:p>
          </table:table-cell>
          <table:table-cell office:value-type="string" table:style-name="ce5">
            <text:p>07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realizar a entrega de materiais de consumo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9.48000000000002" table:formula="of:=[.K134]+[.L134]+[.M134]+[.N134]" table:style-name="ce14">
            <text:p>179,48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75/2026</text:p>
          </table:table-cell>
          <table:table-cell office:value-type="string" table:style-name="ce10">
            <text:p>EDISON DOS SANTOS PELEGRINI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Olímpia/SP</text:p>
          </table:table-cell>
          <table:table-cell office:value-type="string" table:style-name="ce5">
            <text:p>12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Realizar correições nas cidades de Tanabi, Catanduva e Olímpia nos dias 13 a 14/8/2026.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2787.2" table:style-name="ce14">
            <text:p>2.787,2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787.2" table:formula="of:=[.K135]+[.L135]+[.M135]+[.N135]" table:style-name="ce14">
            <text:p>2.787,20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276/2026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Atuação presencial, como juiz auxiliar da Presidência do TRT 15 no biênio 2024/2026, na sede do Tribunal, em Campinas/SP (Portaria n. 1799/2024-GP/AAM, de 04/12/2024).</text:p>
          </table:table-cell>
          <table:table-cell office:value-type="string" table:style-name="ce10">
            <text:p>Veículo Próprio</text:p>
          </table:table-cell>
          <table:table-cell office:value-type="float" office:value="3" table:style-name="ce14">
            <text:p>3,00</text:p>
          </table:table-cell>
          <table:table-cell office:value-type="float" office:value="3960.78" table:style-name="ce14">
            <text:p>3.960,78</text:p>
          </table:table-cell>
          <table:table-cell office:value-type="float" office:value="-500.67" table:style-name="ce8">
            <text:p>-500,67</text:p>
          </table:table-cell>
          <table:table-cell office:value-type="float" office:value="0" table:style-name="ce8">
            <text:p>0,00</text:p>
          </table:table-cell>
          <table:table-cell office:value-type="float" office:value="226.3" table:style-name="ce14">
            <text:p>226,3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686.4100000000003" table:formula="of:=[.K136]+[.L136]+[.M136]+[.N136]" table:style-name="ce14">
            <text:p>3.686,41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77/2026</text:p>
          </table:table-cell>
          <table:table-cell office:value-type="string" table:style-name="ce10">
            <text:p>CANDY FLORENCIO THOME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Mogi das Cruzes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5/08/2026</text:p>
          </table:table-cell>
          <table:table-cell office:value-type="string" table:style-name="ce5">
            <text:p>26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1" table:style-name="ce14">
            <text:p>1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827.02" table:style-name="ce8">
            <text:p>-827,0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93.24" table:formula="of:=[.K137]+[.L137]+[.M137]+[.N137]" table:style-name="ce14">
            <text:p>493,2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78/2026</text:p>
          </table:table-cell>
          <table:table-cell office:value-type="string" table:style-name="ce10">
            <text:p>RENAN MARTINS LOPES BELUT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arília/SP</text:p>
          </table:table-cell>
          <table:table-cell office:value-type="string" table:style-name="ce10">
            <text:p>Botucatu/SP</text:p>
          </table:table-cell>
          <table:table-cell office:value-type="string" table:style-name="ce5">
            <text:p>14/07/2026</text:p>
          </table:table-cell>
          <table:table-cell office:value-type="string" table:style-name="ce5">
            <text:p>16/07/2026</text:p>
          </table:table-cell>
          <table:table-cell office:value-type="string" table:style-name="ce10">
            <text:p>VARA VAGA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40.5" table:formula="of:=[.K138]+[.L138]+[.M138]+[.N138]" table:style-name="ce14">
            <text:p>2.640,5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79/2026</text:p>
          </table:table-cell>
          <table:table-cell office:value-type="string" table:style-name="ce10">
            <text:p>RENAN MARTINS LOPES BELUT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arília/SP</text:p>
          </table:table-cell>
          <table:table-cell office:value-type="string" table:style-name="ce10">
            <text:p>Botucatu/SP</text:p>
          </table:table-cell>
          <table:table-cell office:value-type="string" table:style-name="ce5">
            <text:p>21/07/2026</text:p>
          </table:table-cell>
          <table:table-cell office:value-type="string" table:style-name="ce5">
            <text:p>23/07/2026</text:p>
          </table:table-cell>
          <table:table-cell office:value-type="string" table:style-name="ce10">
            <text:p>VARA VAGA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40.5" table:formula="of:=[.K139]+[.L139]+[.M139]+[.N139]" table:style-name="ce14">
            <text:p>2.640,5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80/2026</text:p>
          </table:table-cell>
          <table:table-cell office:value-type="string" table:style-name="ce10">
            <text:p>RENAN MARTINS LOPES BELUT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arília/SP</text:p>
          </table:table-cell>
          <table:table-cell office:value-type="string" table:style-name="ce10">
            <text:p>Botucatu/SP</text:p>
          </table:table-cell>
          <table:table-cell office:value-type="string" table:style-name="ce5">
            <text:p>28/07/2026</text:p>
          </table:table-cell>
          <table:table-cell office:value-type="string" table:style-name="ce5">
            <text:p>30/07/2026</text:p>
          </table:table-cell>
          <table:table-cell office:value-type="string" table:style-name="ce10">
            <text:p>VARA VAGA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40.5" table:formula="of:=[.K140]+[.L140]+[.M140]+[.N140]" table:style-name="ce14">
            <text:p>2.640,5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81/2026</text:p>
          </table:table-cell>
          <table:table-cell office:value-type="string" table:style-name="ce10">
            <text:p>RENAN MARTINS LOPES BELUT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arília/SP</text:p>
          </table:table-cell>
          <table:table-cell office:value-type="string" table:style-name="ce10">
            <text:p>Botucatu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VARA VAGA</text:p>
          </table:table-cell>
          <table:table-cell office:value-type="string" table:style-name="ce10">
            <text:p>Veículo Próprio</text:p>
          </table:table-cell>
          <table:table-cell office:value-type="float" office:value="2.5" table:style-name="ce14">
            <text:p>2,50</text:p>
          </table:table-cell>
          <table:table-cell office:value-type="float" office:value="2640.5" table:style-name="ce14">
            <text:p>2.640,5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640.5" table:formula="of:=[.K141]+[.L141]+[.M141]+[.N141]" table:style-name="ce14">
            <text:p>2.640,50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282/2026</text:p>
          </table:table-cell>
          <table:table-cell office:value-type="string" table:style-name="ce10">
            <text:p>LEANDRO RENATO CATELAN ENCINA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Barretos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em caráter fixo</text:p>
            <text:p>Designação para atuar junto à Vara do Trabalho de Barretos / Projeto SIMETRIA (01 vaga), a partir de 1.º de abril de 2026, até posterior deliberação (apd)</text:p>
          </table:table-cell>
          <table:table-cell office:value-type="string" table:style-name="ce10">
            <text:p>Veículo Próprio</text:p>
          </table:table-cell>
          <table:table-cell office:value-type="float" office:value="3.5" table:style-name="ce14">
            <text:p>3,50</text:p>
          </table:table-cell>
          <table:table-cell office:value-type="float" office:value="3696.7" table:style-name="ce14">
            <text:p>3.696,7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5.2" table:style-name="ce14">
            <text:p>115,2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11.8999999999996" table:formula="of:=[.K142]+[.L142]+[.M142]+[.N142]" table:style-name="ce14">
            <text:p>3.811,90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83/2026 (Retifica Processo 2144/2026)</text:p>
          </table:table-cell>
          <table:table-cell office:value-type="string" table:style-name="ce10">
            <text:p>THIAGO DOS REIS MARTIN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4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330.06" table:style-name="ce8">
            <text:p>-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style-name="ce14">
            <text:p>245,49</text:p>
          </table:table-cell>
          <table:table-cell office:value-type="float" office:value="0" table:style-name="ce14">
            <text:p>0,00</text:p>
          </table:table-cell>
          <table:table-cell office:value-type="float" office:value="227.38000000000005" table:formula="of:=[.K143]+[.L143]+[.M143]+[.N143]" table:style-name="ce14">
            <text:p>227,3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84/2026 (Retifica Processo 2141/2026)</text:p>
          </table:table-cell>
          <table:table-cell office:value-type="string" table:style-name="ce10">
            <text:p>CRISTIANO RODRIGO PEDRO ANTONI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4/07/2026</text:p>
          </table:table-cell>
          <table:table-cell office:value-type="string" table:style-name="ce5">
            <text:p>24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330.06" table:style-name="ce8">
            <text:p>-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style-name="ce14">
            <text:p>245,49</text:p>
          </table:table-cell>
          <table:table-cell office:value-type="float" office:value="0" table:style-name="ce14">
            <text:p>0,00</text:p>
          </table:table-cell>
          <table:table-cell office:value-type="float" office:value="227.38000000000005" table:formula="of:=[.K144]+[.L144]+[.M144]+[.N144]" table:style-name="ce14">
            <text:p>227,3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85/2026 (Retifica Processo 2135/2026)</text:p>
          </table:table-cell>
          <table:table-cell office:value-type="string" table:style-name="ce10">
            <text:p>EVANDRO WEIBER FIUZA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3/07/2026</text:p>
          </table:table-cell>
          <table:table-cell office:value-type="string" table:style-name="ce5">
            <text:p>23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330.06" table:style-name="ce8">
            <text:p>-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style-name="ce14">
            <text:p>245,49</text:p>
          </table:table-cell>
          <table:table-cell office:value-type="float" office:value="0" table:style-name="ce14">
            <text:p>0,00</text:p>
          </table:table-cell>
          <table:table-cell office:value-type="float" office:value="227.38000000000005" table:formula="of:=[.K145]+[.L145]+[.M145]+[.N145]" table:style-name="ce14">
            <text:p>227,3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86/2026 (Retifica Processo 2131/2026)</text:p>
          </table:table-cell>
          <table:table-cell office:value-type="string" table:style-name="ce10">
            <text:p>JULIANO ROBERTO SARTORAT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3/07/2026</text:p>
          </table:table-cell>
          <table:table-cell office:value-type="string" table:style-name="ce5">
            <text:p>23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330.06" table:style-name="ce8">
            <text:p>-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style-name="ce14">
            <text:p>245,49</text:p>
          </table:table-cell>
          <table:table-cell office:value-type="float" office:value="0" table:style-name="ce14">
            <text:p>0,00</text:p>
          </table:table-cell>
          <table:table-cell office:value-type="float" office:value="227.38000000000005" table:formula="of:=[.K146]+[.L146]+[.M146]+[.N146]" table:style-name="ce14">
            <text:p>227,3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87/2026 (Retifica Processo 2130/2026)</text:p>
          </table:table-cell>
          <table:table-cell office:value-type="string" table:style-name="ce10">
            <text:p>CRISTIANO RODRIGO PEDRO ANTONIO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22/07/2026</text:p>
          </table:table-cell>
          <table:table-cell office:value-type="string" table:style-name="ce5">
            <text:p>22/07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330.06" table:style-name="ce8">
            <text:p>-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5.49" table:style-name="ce14">
            <text:p>245,49</text:p>
          </table:table-cell>
          <table:table-cell office:value-type="float" office:value="0" table:style-name="ce14">
            <text:p>0,00</text:p>
          </table:table-cell>
          <table:table-cell office:value-type="float" office:value="227.38000000000005" table:formula="of:=[.K147]+[.L147]+[.M147]+[.N147]" table:style-name="ce14">
            <text:p>227,38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88/2026</text:p>
          </table:table-cell>
          <table:table-cell office:value-type="string" table:style-name="ce10">
            <text:p>NATAN ROGERIO RIBEIRO DA SILVA</text:p>
          </table:table-cell>
          <table:table-cell office:value-type="string" table:style-name="ce10">
            <text:p>FC-05 ASSISTENTE ESPECIALIZAD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o Claro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3/08/2026</text:p>
          </table:table-cell>
          <table:table-cell office:value-type="string" table:style-name="ce10">
            <text:p>realizar manutenção em instalações hidráulicas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9.48000000000002" table:formula="of:=[.K148]+[.L148]+[.M148]+[.N148]" table:style-name="ce14">
            <text:p>179,4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89/2026</text:p>
          </table:table-cell>
          <table:table-cell office:value-type="string" table:style-name="ce10">
            <text:p>EDMILSON MERCHAM DOS SANTOS</text:p>
          </table:table-cell>
          <table:table-cell office:value-type="string" table:style-name="ce10">
            <text:p>CJ-03 ASSESSOR DE SECRETARIA CONJUNT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São Joaquim da Barra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1/08/2026</text:p>
          </table:table-cell>
          <table:table-cell office:value-type="string" table:style-name="ce10">
            <text:p>realizar visita periódica à unidade integrante de Secretaria Conjunta, consoante art. 8º do Provimento GP-CR 003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8.16000000000003" table:formula="of:=[.K149]+[.L149]+[.M149]+[.N149]" table:style-name="ce14">
            <text:p>238,16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90/2026</text:p>
          </table:table-cell>
          <table:table-cell office:value-type="string" table:style-name="ce10">
            <text:p>JOSE RODRIGUES DA SILVA NE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Bady Bassitt/SP</text:p>
          </table:table-cell>
          <table:table-cell office:value-type="string" table:style-name="ce10">
            <text:p>Catanduva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Designação para atuar na 1VT de Catanduva-SP de 17/09/2025 até posterior deliberação (apd), Portaria número 964/2025.</text:p>
          </table:table-cell>
          <table:table-cell office:value-type="string" table:style-name="ce10">
            <text:p>Veículo Próprio</text:p>
          </table:table-cell>
          <table:table-cell office:value-type="float" office:value="4.5" table:style-name="ce14">
            <text:p>4,50</text:p>
          </table:table-cell>
          <table:table-cell office:value-type="float" office:value="4752.8999999999996" table:style-name="ce14">
            <text:p>4.752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2.82" table:style-name="ce14">
            <text:p>122,82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875.7199999999993" table:formula="of:=[.K150]+[.L150]+[.M150]+[.N150]" table:style-name="ce14">
            <text:p>4.875,72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92/2026</text:p>
          </table:table-cell>
          <table:table-cell office:value-type="string" table:style-name="ce10">
            <text:p>NATAN ROGERIO RIBEIRO DA SILVA</text:p>
          </table:table-cell>
          <table:table-cell office:value-type="string" table:style-name="ce10">
            <text:p>FC-05 ASSISTENTE ESPECIALIZAD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o Claro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1/08/2026</text:p>
          </table:table-cell>
          <table:table-cell office:value-type="string" table:style-name="ce10">
            <text:p>realizar manutenção em instalações hidráulicas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9.48000000000002" table:formula="of:=[.K151]+[.L151]+[.M151]+[.N151]" table:style-name="ce14">
            <text:p>179,48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293/2026</text:p>
          </table:table-cell>
          <table:table-cell office:value-type="string" table:style-name="ce10">
            <text:p>VIRGINIA ABRANTKOSKI BORGES</text:p>
          </table:table-cell>
          <table:table-cell office:value-type="string" table:style-name="ce10">
            <text:p>CJ-03 DIRETOR DE SECRETARIA CONJUNTA</text:p>
          </table:table-cell>
          <table:table-cell office:value-type="string" table:style-name="ce10">
            <text:p>Araçatuba/SP</text:p>
          </table:table-cell>
          <table:table-cell office:value-type="string" table:style-name="ce10">
            <text:p>Dracena/SP</text:p>
          </table:table-cell>
          <table:table-cell office:value-type="string" table:style-name="ce5">
            <text:p>06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realizar visita periódica à unidade integrante de Secretaria Conjunta, consoante art. 8º do Provimento GP-CR 003/2025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968.19" table:style-name="ce14">
            <text:p>968,19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234.79" table:style-name="ce14">
            <text:p>234,79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033.8400000000001" table:formula="of:=[.K152]+[.L152]+[.M152]+[.N152]" table:style-name="ce14">
            <text:p>1.033,8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94/2026</text:p>
          </table:table-cell>
          <table:table-cell office:value-type="string" table:style-name="ce10">
            <text:p>ALESSANDRO TRISTA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Atuação como Juiz Auxiliar da Corregedoria.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4877.6000000000004" table:style-name="ce13">
            <text:p>4.877,60</text:p>
          </table:table-cell>
          <table:table-cell office:value-type="float" office:value="-840.8" table:style-name="ce6">
            <text:p>-840,80</text:p>
          </table:table-cell>
          <table:table-cell office:value-type="float" office:value="921.39" table:style-name="ce7">
            <text:p>921,3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958.1900000000005" table:formula="of:=[.K153]+[.L153]+[.M153]+[.N153]" table:style-name="ce14">
            <text:p>4.958,1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95/2026</text:p>
          </table:table-cell>
          <table:table-cell office:value-type="string" table:style-name="ce10">
            <text:p>ANDRESSA VENTURI DA CUNHA WEBE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o Cl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Atuação como Juíza Auxiliar da Corregedoria.</text:p>
          </table:table-cell>
          <table:table-cell office:value-type="string" table:style-name="ce10">
            <text:p>Veículo Próprio</text:p>
          </table:table-cell>
          <table:table-cell office:value-type="float" office:value="4.5" table:style-name="ce14">
            <text:p>4,50</text:p>
          </table:table-cell>
          <table:table-cell office:value-type="float" office:value="6271.2" table:style-name="ce14">
            <text:p>6.271,20</text:p>
          </table:table-cell>
          <table:table-cell office:value-type="float" office:value="-1081.03" table:style-name="ce8">
            <text:p>-1.081,03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190.17" table:formula="of:=[.K154]+[.L154]+[.M154]+[.N154]" table:style-name="ce14">
            <text:p>5.190,17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96/2026</text:p>
          </table:table-cell>
          <table:table-cell office:value-type="string" table:style-name="ce10">
            <text:p>ANDRE DA CRUZ E SOUZA WENZEL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parecid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Atuar como juiz convocado na 2ª Câmara do TRT 15.</text:p>
          </table:table-cell>
          <table:table-cell office:value-type="string" table:style-name="ce10">
            <text:p>Veículo Oficial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155]+[.L155]+[.M155]+[.N155]" table:style-name="ce14">
            <text:p>2.306,7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97/2026</text:p>
          </table:table-cell>
          <table:table-cell office:value-type="string" table:style-name="ce10">
            <text:p>ANA CLAUDIA PIRES FERREIRA DE LIM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Atuação como Juíza Auxiliar da Vice-Presidência Judicial</text:p>
          </table:table-cell>
          <table:table-cell office:value-type="string" table:style-name="ce10">
            <text:p>Veículo Oficial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156]+[.L156]+[.M156]+[.N156]" table:style-name="ce14">
            <text:p>2.306,7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298/2026</text:p>
          </table:table-cell>
          <table:table-cell office:value-type="string" table:style-name="ce10">
            <text:p>ANA CLAUDIA PIRES FERREIRA DE LIM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Atuação como Juíza Auxiliar da Vice-Presidência Judicial</text:p>
          </table:table-cell>
          <table:table-cell office:value-type="string" table:style-name="ce10">
            <text:p>Veículo Oficial</text:p>
          </table:table-cell>
          <table:table-cell office:value-type="float" office:value="3" table:style-name="ce14">
            <text:p>3,00</text:p>
          </table:table-cell>
          <table:table-cell office:value-type="float" office:value="3960.78" table:style-name="ce14">
            <text:p>3.960,78</text:p>
          </table:table-cell>
          <table:table-cell office:value-type="float" office:value="-500.67" table:style-name="ce8">
            <text:p>-500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460.11" table:formula="of:=[.K157]+[.L157]+[.M157]+[.N157]" table:style-name="ce14">
            <text:p>3.460,11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299/2026</text:p>
          </table:table-cell>
          <table:table-cell office:value-type="string" table:style-name="ce10">
            <text:p>VIRGILIO DE PAULA BASSANELLI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Fernandópolis/SP</text:p>
          </table:table-cell>
          <table:table-cell office:value-type="string" table:style-name="ce5">
            <text:p>03/08/2026</text:p>
          </table:table-cell>
          <table:table-cell office:value-type="string" table:style-name="ce5">
            <text:p>07/08/2026</text:p>
          </table:table-cell>
          <table:table-cell office:value-type="string" table:style-name="ce10">
            <text:p>Atuação em substituição na Vara do Trabalho de Fernandópolis em APD</text:p>
          </table:table-cell>
          <table:table-cell office:value-type="string" table:style-name="ce10">
            <text:p>Veículo Próprio</text:p>
          </table:table-cell>
          <table:table-cell office:value-type="float" office:value="4.5" table:style-name="ce14">
            <text:p>4,50</text:p>
          </table:table-cell>
          <table:table-cell office:value-type="float" office:value="4752.8999999999996" table:style-name="ce14">
            <text:p>4.752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276" table:style-name="ce14">
            <text:p>276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028.8999999999996" table:formula="of:=[.K158]+[.L158]+[.M158]+[.N158]" table:style-name="ce14">
            <text:p>5.028,9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01/2026</text:p>
          </table:table-cell>
          <table:table-cell office:value-type="string" table:style-name="ce10">
            <text:p>RONALDO OLIVEIRA SIANDE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59]+[.L159]+[.M159]+[.N159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02/2026</text:p>
          </table:table-cell>
          <table:table-cell office:value-type="string" table:style-name="ce10">
            <text:p>RONALDO OLIVEIRA SIANDE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05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60]+[.L160]+[.M160]+[.N160]" table:style-name="ce14">
            <text:p>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03/2026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juiza convocada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161]+[.L161]+[.M161]+[.N161]" table:style-name="ce14">
            <text:p>2.306,74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04/2026</text:p>
          </table:table-cell>
          <table:table-cell office:value-type="string" table:style-name="ce10">
            <text:p>LUIZ ANTONIO BUENO</text:p>
          </table:table-cell>
          <table:table-cell office:value-type="string" table:style-name="ce10">
            <text:p>CJ-01 CHEFE DE DIVISÃ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5">
            <text:p>02/08/2026</text:p>
          </table:table-cell>
          <table:table-cell office:value-type="string" table:style-name="ce5">
            <text:p>06/08/2026</text:p>
          </table:table-cell>
          <table:table-cell office:value-type="string" table:style-name="ce10">
            <text:p>assessorar o Desembargador Vice-Corregedor Regional nas reuniões de correição ordinária anual</text:p>
          </table:table-cell>
          <table:table-cell office:value-type="string" table:style-name="ce10">
            <text:p>Veículo Oficial</text:p>
          </table:table-cell>
          <table:table-cell office:value-type="float" office:value="4.5" table:style-name="ce14">
            <text:p>4,50</text:p>
          </table:table-cell>
          <table:table-cell office:value-type="float" office:value="4013.55" table:style-name="ce14">
            <text:p>4.013,55</text:p>
          </table:table-cell>
          <table:table-cell office:value-type="float" office:value="-338.27" table:style-name="ce8">
            <text:p>-338,2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675.28" table:formula="of:=[.K162]+[.L162]+[.M162]+[.N162]" table:style-name="ce14">
            <text:p>3.675,28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05/2026</text:p>
          </table:table-cell>
          <table:table-cell office:value-type="string" table:style-name="ce10">
            <text:p>CARLOS ALBERTO DE OLIVEIRA</text:p>
          </table:table-cell>
          <table:table-cell office:value-type="string" table:style-name="ce10">
            <text:p>CJ-03 ASSESSOR-CHEFE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01/09/2026</text:p>
          </table:table-cell>
          <table:table-cell office:value-type="string" table:style-name="ce5">
            <text:p>04/09/2026</text:p>
          </table:table-cell>
          <table:table-cell office:value-type="string" table:style-name="ce10">
            <text:p>participar do 2º Seminário de Precedentes na Justiça do Trabalho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2823.87" table:style-name="ce13">
            <text:p>2.823,87</text:p>
          </table:table-cell>
          <table:table-cell office:value-type="float" office:value="-338.27" table:style-name="ce6">
            <text:p>-338,27</text:p>
          </table:table-cell>
          <table:table-cell office:value-type="float" office:value="1340.82" table:style-name="ce7">
            <text:p>1.340,82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26.42" table:formula="of:=[.K163]+[.L163]+[.M163]+[.N163]" table:style-name="ce14">
            <text:p>3.826,42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06/2026</text:p>
          </table:table-cell>
          <table:table-cell office:value-type="string" table:style-name="ce10">
            <text:p>WILTON BORBA CANICOBA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Participação de Sessão Solene na Câmara dos Deputados em homenagem aos 40 anos do TRT 15.</text:p>
          </table:table-cell>
          <table:table-cell office:value-type="string" table:style-name="ce12">
            <text:p>Aéreo</text:p>
          </table:table-cell>
          <table:table-cell office:value-type="float" office:value="0.5" table:style-name="ce13">
            <text:p>0,50</text:p>
          </table:table-cell>
          <table:table-cell office:value-type="float" office:value="696.8" table:style-name="ce13">
            <text:p>696,80</text:p>
          </table:table-cell>
          <table:table-cell office:value-type="float" office:value="-120.11" table:style-name="ce6">
            <text:p>-120,11</text:p>
          </table:table-cell>
          <table:table-cell office:value-type="float" office:value="777.75" table:style-name="ce7">
            <text:p>777,75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354.44" table:formula="of:=[.K164]+[.L164]+[.M164]+[.N164]" table:style-name="ce14">
            <text:p>1.354,44</text:p>
          </table:table-cell>
          <table:table-cell table:number-columns-repeated="16367"/>
        </table:table-row>
        <table:table-row table:style-name="ro7">
          <table:table-cell office:value-type="string" table:style-name="ce10">
            <text:p>2307/2026</text:p>
          </table:table-cell>
          <table:table-cell office:value-type="string" table:style-name="ce10">
            <text:p>Leonardo Santos de Oliveira</text:p>
          </table:table-cell>
          <table:table-cell office:value-type="string" table:style-name="ce10">
            <text:p>TECNOL INF GEOGRAFICA ESTATISTICA/ IBGE - Ministério do Planejamento e Orçamento (Colaborador(a) de Outro Órgão da Adm. Pública)</text:p>
          </table:table-cell>
          <table:table-cell office:value-type="string" table:style-name="ce10">
            <text:p>Rio de Janeiro/RJ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Requerimento de meia diária para o docente Leonardo Santos Oliveira, sevidor do IBGE, que ministrará curso da Ejud-15, no dia 13/8/2026.</text:p>
            <text:p>Curso: Pesquisa Empírica com Dados Estatísticos utilizando bases de dados do IBGE.</text:p>
          </table:table-cell>
          <table:table-cell office:value-type="string" table:style-name="ce12">
            <text:p>Aéreo</text:p>
          </table:table-cell>
          <table:table-cell office:value-type="float" office:value="0.5" table:style-name="ce13">
            <text:p>0,50</text:p>
          </table:table-cell>
          <table:table-cell office:value-type="float" office:value="403.41" table:style-name="ce13">
            <text:p>403,41</text:p>
          </table:table-cell>
          <table:table-cell office:value-type="float" office:value="-54.18" table:style-name="ce6">
            <text:p>-54,18</text:p>
          </table:table-cell>
          <table:table-cell office:value-type="float" office:value="3606.63" table:style-name="ce7">
            <text:p>3.606,63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955.86" table:formula="of:=[.K165]+[.L165]+[.M165]+[.N165]" table:style-name="ce14">
            <text:p>3.955,86</text:p>
          </table:table-cell>
          <table:table-cell table:number-columns-repeated="16367"/>
        </table:table-row>
        <table:table-row table:style-name="ro9">
          <table:table-cell office:value-type="string" table:style-name="ce10">
            <text:p>2309/2026</text:p>
          </table:table-cell>
          <table:table-cell office:value-type="string" table:style-name="ce10">
            <text:p>JOAO BATISTA MARTINS CESAR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Aparecida/SP</text:p>
          </table:table-cell>
          <table:table-cell office:value-type="string" table:style-name="ce5">
            <text:p>12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Participação de um programa na TV Aparecida em que haverá debates sobre O Eca digital, o trabalho infantil online, a atuação do Comitê de combate ao trabalho infantil e estímulo à aprendizagem e a parceria com o Santuário de Aparecida.</text:p>
          </table:table-cell>
          <table:table-cell office:value-type="string" table:style-name="ce10">
            <text:p>Rodoviário</text:p>
          </table:table-cell>
          <table:table-cell office:value-type="float" office:value="1.5" table:style-name="ce14">
            <text:p>1,50</text:p>
          </table:table-cell>
          <table:table-cell office:value-type="float" office:value="1672.32" table:style-name="ce14">
            <text:p>1.672,32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672.32" table:formula="of:=[.K166]+[.L166]+[.M166]+[.N166]" table:style-name="ce14">
            <text:p>1.672,32</text:p>
          </table:table-cell>
          <table:table-cell table:number-columns-repeated="16367"/>
        </table:table-row>
        <table:table-row table:style-name="ro3">
          <table:table-cell office:value-type="string" table:style-name="ce10">
            <text:p>2310/2026 (Retificação 1)</text:p>
          </table:table-cell>
          <table:table-cell office:value-type="string" table:style-name="ce10">
            <text:p>CAROLINA MAGALHAES SERNE CARNEVALLI</text:p>
          </table:table-cell>
          <table:table-cell office:value-type="string" table:style-name="ce10">
            <text:p>CJ-02 DIRETOR DE SERVIÇ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Foz do Iguaçu/PR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0/08/2026</text:p>
          </table:table-cell>
          <table:table-cell office:value-type="string" table:style-name="ce10">
            <text:p><text:s/>Participação no 4º Seminário Nacional De Governança Em Gestão De Pessoas para Administração Pública, que acontecerá nos dias 18 a 20 de agosto de 2026, no formato PRESENCIAL em Foz do</text:p>
            <text:p>Iguaçu/PR, oferecido pela empresa Infoco-RH. Horário do curso: das 8h30 às 18h, com carga horária de 21 (quinze) horas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2259.11" table:style-name="ce13">
            <text:p>2.259,11</text:p>
          </table:table-cell>
          <table:table-cell office:value-type="float" office:value="-338.27" table:style-name="ce6">
            <text:p>-338,27</text:p>
          </table:table-cell>
          <table:table-cell office:value-type="float" office:value="6395.55" table:style-name="ce7">
            <text:p>6.395,55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8316.39" table:formula="of:=[.K167]+[.L167]+[.M167]+[.N167]" table:style-name="ce14">
            <text:p>8.316,39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312/2026</text:p>
          </table:table-cell>
          <table:table-cell office:value-type="string" table:style-name="ce10">
            <text:p>ADRIANA MARTORANO AMARAL CORSETTI</text:p>
          </table:table-cell>
          <table:table-cell office:value-type="string" table:style-name="ce10">
            <text:p>CJ-04 SECRETARIO GERAL DA PRESIDENCI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Viagem a serviço, acompanhando a Presidente e os preparativos para a homenagem aos 40 anos do TRT 15a Região, na Câmara de Deputados em Brasília, dias 18 e 19 de agosto de 2026.<text:s/>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881.36" table:style-name="ce13">
            <text:p>1.881,36</text:p>
          </table:table-cell>
          <table:table-cell office:value-type="float" office:value="-185.44" table:style-name="ce6">
            <text:p>-185,44</text:p>
          </table:table-cell>
          <table:table-cell office:value-type="float" office:value="813.09" table:style-name="ce7">
            <text:p>813,0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509.0099999999998" table:formula="of:=[.K168]+[.L168]+[.M168]+[.N168]" table:style-name="ce14">
            <text:p>2.509,01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13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1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352.5" table:style-name="ce14">
            <text:p>352,5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929.19" table:formula="of:=[.K169]+[.L169]+[.M169]+[.N169]" table:style-name="ce14">
            <text:p>929,1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14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244.8" table:style-name="ce14">
            <text:p>244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821.49" table:formula="of:=[.K170]+[.L170]+[.M170]+[.N170]" table:style-name="ce14">
            <text:p>821,4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15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4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352.5" table:style-name="ce14">
            <text:p>352,5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929.19" table:formula="of:=[.K171]+[.L171]+[.M171]+[.N171]" table:style-name="ce14">
            <text:p>929,1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16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7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244.8" table:style-name="ce14">
            <text:p>244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821.49" table:formula="of:=[.K172]+[.L172]+[.M172]+[.N172]" table:style-name="ce14">
            <text:p>821,4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17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8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73]+[.L173]+[.M173]+[.N173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18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1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174]+[.L174]+[.M174]+[.N174]" table:style-name="ce14">
            <text:p>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22/2026</text:p>
          </table:table-cell>
          <table:table-cell office:value-type="string" table:style-name="ce10">
            <text:p>JAILTON LEITE DA SILVA</text:p>
          </table:table-cell>
          <table:table-cell office:value-type="string" table:style-name="ce10">
            <text:p>FC-04 CALCULISTA</text:p>
          </table:table-cell>
          <table:table-cell office:value-type="string" table:style-name="ce10">
            <text:p>Piraci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2/08/2026</text:p>
          </table:table-cell>
          <table:table-cell office:value-type="string" table:style-name="ce5">
            <text:p>12/08/2026</text:p>
          </table:table-cell>
          <table:table-cell office:value-type="string" table:style-name="ce10">
            <text:p>atuar em plantão judiciário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6.8" table:style-name="ce14">
            <text:p>116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46.86" table:formula="of:=[.K175]+[.L175]+[.M175]+[.N175]" table:style-name="ce14">
            <text:p>446,86</text:p>
          </table:table-cell>
          <table:table-cell table:number-columns-repeated="16367"/>
        </table:table-row>
        <table:table-row table:style-name="ro13">
          <table:table-cell office:value-type="string" table:style-name="ce10">
            <text:p>2323/2026</text:p>
          </table:table-cell>
          <table:table-cell office:value-type="string" table:style-name="ce10">
            <text:p>MARCELO PEREIRA DA SILVA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beirão Preto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4/08/2026</text:p>
          </table:table-cell>
          <table:table-cell office:value-type="string" table:style-name="ce10">
            <text:p>Realização do exame médico para avaliação física para participar de teste de avaliação física concomitante com o Programa de Reciclagem Anual de 2026, ambos obrigatórios e anuais para os Agentes de Polícia. Esclareço ainda, que minha lotação é na Assessoria da Presidência, mas designado e prestando serviços no Fórum de Ribeirão Preto, bem com minha moradia e residência em Ribeirão Preto. Portanto, e conforme PROAD 29548/2023, apresento solução do contorno, aprovada pela Presidência do TRT 15, invertendo as cidades de origem e destino.</text:p>
          </table:table-cell>
          <table:table-cell office:value-type="string" table:style-name="ce10">
            <text:p>Rodoviário</text:p>
          </table:table-cell>
          <table:table-cell office:value-type="float" office:value="0.5" table:style-name="ce14">
            <text:p>0,50</text:p>
          </table:table-cell>
          <table:table-cell office:value-type="float" office:value="330.07" table:style-name="ce14">
            <text:p>330,07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223.8" table:style-name="ce14">
            <text:p>223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69.3" table:formula="of:=[.K176]+[.L176]+[.M176]+[.N176]" table:style-name="ce14">
            <text:p>469,3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25/2026</text:p>
          </table:table-cell>
          <table:table-cell office:value-type="string" table:style-name="ce10">
            <text:p>MARCELO AMORIM DE MENEZE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Ribeirão Preto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1/08/2026</text:p>
          </table:table-cell>
          <table:table-cell office:value-type="string" table:style-name="ce10">
            <text:p>realizar exame periódico para a realização do TAF</text:p>
          </table:table-cell>
          <table:table-cell office:value-type="string" table:style-name="ce10">
            <text:p>Rodoviário</text:p>
          </table:table-cell>
          <table:table-cell office:value-type="float" office:value="0.5" table:style-name="ce14">
            <text:p>0,50</text:p>
          </table:table-cell>
          <table:table-cell office:value-type="float" office:value="330.07" table:style-name="ce14">
            <text:p>330,07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232.1" table:style-name="ce14">
            <text:p>232,1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77.6" table:formula="of:=[.K177]+[.L177]+[.M177]+[.N177]" table:style-name="ce14">
            <text:p>477,6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30/2026</text:p>
          </table:table-cell>
          <table:table-cell office:value-type="string" table:style-name="ce10">
            <text:p>JOSE ANTONIO GOMES DE OLIVEIR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3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Convocação para atuar na segunda instância</text:p>
          </table:table-cell>
          <table:table-cell office:value-type="string" table:style-name="ce10">
            <text:p>Veículo Oficial</text:p>
          </table:table-cell>
          <table:table-cell office:value-type="float" office:value="1" table:style-name="ce14">
            <text:p>1,00</text:p>
          </table:table-cell>
          <table:table-cell office:value-type="float" office:value="1320.26" table:style-name="ce14">
            <text:p>1.320,26</text:p>
          </table:table-cell>
          <table:table-cell office:value-type="float" office:value="-166.89" table:style-name="ce8">
            <text:p>-166,89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178]+[.L178]+[.M178]+[.N178]" table:style-name="ce14">
            <text:p>1.153,37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333/2026</text:p>
          </table:table-cell>
          <table:table-cell office:value-type="string" table:style-name="ce10">
            <text:p>CLEITON WILLIAM KRAEMER POERNER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Piedade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0/08/2026</text:p>
          </table:table-cell>
          <table:table-cell office:value-type="string" table:style-name="ce10">
            <text:p>Pauta de audiencia e presença na vara. Diante da realizacao de obras no trecho é inviavel prever o tempo de deslocamento, justificando assim a necessidade de pernoite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112.4" table:style-name="ce14">
            <text:p>2.112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38.4" table:style-name="ce14">
            <text:p>38,4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150.8000000000002" table:formula="of:=[.K179]+[.L179]+[.M179]+[.N179]" table:style-name="ce14">
            <text:p>2.150,80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33/2026-1</text:p>
          </table:table-cell>
          <table:table-cell office:value-type="string" table:style-name="ce10">
            <text:p>CLEITON WILLIAM KRAEMER POERNER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Piedade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0/08/2026</text:p>
          </table:table-cell>
          <table:table-cell office:value-type="string" table:style-name="ce10">
            <text:p>Complemento de diária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584.3" table:formula="of:=[.K180]+[.L180]+[.M180]+[.N180]" table:style-name="ce14">
            <text:p>1.584,30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34/2026</text:p>
          </table:table-cell>
          <table:table-cell office:value-type="string" table:style-name="ce10">
            <text:p>MARLUCE LADEIA CHRISTOVAM</text:p>
          </table:table-cell>
          <table:table-cell office:value-type="string" table:style-name="ce10">
            <text:p>CJ-03 DIRETOR DE SECRETARIA CONJUNTA</text:p>
          </table:table-cell>
          <table:table-cell office:value-type="string" table:style-name="ce10">
            <text:p>Ribeirão Preto/SP</text:p>
          </table:table-cell>
          <table:table-cell office:value-type="string" table:style-name="ce10">
            <text:p>Ituverava/SP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8/08/2026</text:p>
          </table:table-cell>
          <table:table-cell office:value-type="string" table:style-name="ce10">
            <text:p>realizar visita periódica à unidade integrante de Secretaria Conjunta, consoante art. 8º do Provimento GP-CR 003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184.28" table:style-name="ce14">
            <text:p>184,28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22.44000000000005" table:formula="of:=[.K181]+[.L181]+[.M181]+[.N181]" table:style-name="ce14">
            <text:p>422,44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35/2026</text:p>
          </table:table-cell>
          <table:table-cell office:value-type="string" table:style-name="ce10">
            <text:p>DAVID MESSIAS DOS SANTOS JUNIOR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12/08/2026</text:p>
          </table:table-cell>
          <table:table-cell office:value-type="string" table:style-name="ce5">
            <text:p>12/08/2026</text:p>
          </table:table-cell>
          <table:table-cell office:value-type="string" table:style-name="ce10">
            <text:p>realizar a segurança e escolta da Desembargadora Presidente do TRT1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72.87000000000006" table:formula="of:=[.K182]+[.L182]+[.M182]+[.N182]" table:style-name="ce14">
            <text:p>472,87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37/2026</text:p>
          </table:table-cell>
          <table:table-cell office:value-type="string" table:style-name="ce10">
            <text:p>ERILEINE HARDEMAN BENETTI</text:p>
          </table:table-cell>
          <table:table-cell office:value-type="string" table:style-name="ce10">
            <text:p>CJ-03 DIRETOR DE SECRETARIA CONJUNT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Itararé/SP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20/08/2026</text:p>
          </table:table-cell>
          <table:table-cell office:value-type="string" table:style-name="ce10">
            <text:p>realizar visita periódica à unidade integrante de Secretaria Conjunta, consoante art. 8º do Provimento GP-CR 003/2025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968.19" table:style-name="ce14">
            <text:p>968,19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799.05000000000007" table:formula="of:=[.K183]+[.L183]+[.M183]+[.N183]" table:style-name="ce14">
            <text:p>799,05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38/2026</text:p>
          </table:table-cell>
          <table:table-cell office:value-type="string" table:style-name="ce10">
            <text:p>ERILEINE HARDEMAN BENETTI</text:p>
          </table:table-cell>
          <table:table-cell office:value-type="string" table:style-name="ce10">
            <text:p>CJ-03 DIRETOR DE SECRETARIA CONJUNT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Registro/SP</text:p>
          </table:table-cell>
          <table:table-cell office:value-type="string" table:style-name="ce5">
            <text:p>01/09/2026</text:p>
          </table:table-cell>
          <table:table-cell office:value-type="string" table:style-name="ce5">
            <text:p>02/09/2026</text:p>
          </table:table-cell>
          <table:table-cell office:value-type="string" table:style-name="ce10">
            <text:p>realizar visita periódica à unidade integrante de Secretaria Conjunta, consoante art. 8º do Provimento GP-CR 003/2025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968.19" table:style-name="ce14">
            <text:p>968,19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799.05000000000007" table:formula="of:=[.K184]+[.L184]+[.M184]+[.N184]" table:style-name="ce14">
            <text:p>799,05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339/2026</text:p>
          </table:table-cell>
          <table:table-cell office:value-type="string" table:style-name="ce10">
            <text:p>ADLEI CRISTIAN CARVALHO PEREIRA SCHLOSSER</text:p>
          </table:table-cell>
          <table:table-cell office:value-type="string" table:style-name="ce10">
            <text:p>CJ-04 DIRETOR GERAL DE COORD ADMINISTRATIV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Acompanhar a Excelentíssima Desembargadora Presidente do Tribunal em sessão solene, na Câmara dos Deputados em Brasília, em homenagem ao Jubileu de <text:s/>40 anos do TRT-15ª Região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881.36" table:style-name="ce13">
            <text:p>1.881,36</text:p>
          </table:table-cell>
          <table:table-cell office:value-type="float" office:value="-185.44" table:style-name="ce6">
            <text:p>-185,44</text:p>
          </table:table-cell>
          <table:table-cell office:value-type="float" office:value="771.54" table:style-name="ce7">
            <text:p>771,54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467.46" table:formula="of:=[.K185]+[.L185]+[.M185]+[.N185]" table:style-name="ce14">
            <text:p>2.467,46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40/2026</text:p>
          </table:table-cell>
          <table:table-cell office:value-type="string" table:style-name="ce10">
            <text:p>ANA CLAUDIA DE SIQUEIRA</text:p>
          </table:table-cell>
          <table:table-cell office:value-type="string" table:style-name="ce10">
            <text:p>CJ-03 ASSESSOR DE IMPRENS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realizar cobertura jornalística de sessão na Câmara dos Deputados</text:p>
          </table:table-cell>
          <table:table-cell office:value-type="string" table:style-name="ce12">
            <text:p>Aéreo</text:p>
          </table:table-cell>
          <table:table-cell office:value-type="float" office:value="1.5" table:style-name="ce13">
            <text:p>1,50</text:p>
          </table:table-cell>
          <table:table-cell office:value-type="float" office:value="1210.23" table:style-name="ce13">
            <text:p>1.210,23</text:p>
          </table:table-cell>
          <table:table-cell office:value-type="float" office:value="-169.14" table:style-name="ce6">
            <text:p>-169,14</text:p>
          </table:table-cell>
          <table:table-cell office:value-type="float" office:value="813.09" table:style-name="ce7">
            <text:p>813,09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854.1800000000003" table:formula="of:=[.K186]+[.L186]+[.M186]+[.N186]" table:style-name="ce14">
            <text:p>1.854,18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41/2026</text:p>
          </table:table-cell>
          <table:table-cell office:value-type="string" table:style-name="ce10">
            <text:p>VINICIUS CAMPOS BARNABE</text:p>
          </table:table-cell>
          <table:table-cell office:value-type="string" table:style-name="ce10">
            <text:p>CJ-03 ASSESSOR DE RECURSO DE REVIST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01/09/2026</text:p>
          </table:table-cell>
          <table:table-cell office:value-type="string" table:style-name="ce5">
            <text:p>04/09/2026</text:p>
          </table:table-cell>
          <table:table-cell office:value-type="string" table:style-name="ce10">
            <text:p>participar do 2º Seminário de Precedentes na Justiça do Trabalho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2823.87" table:style-name="ce13">
            <text:p>2.823,87</text:p>
          </table:table-cell>
          <table:table-cell office:value-type="float" office:value="-338.27" table:style-name="ce6">
            <text:p>-338,27</text:p>
          </table:table-cell>
          <table:table-cell office:value-type="float" office:value="1340.82" table:style-name="ce7">
            <text:p>1.340,82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26.42" table:formula="of:=[.K187]+[.L187]+[.M187]+[.N187]" table:style-name="ce14">
            <text:p>3.826,42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42/2026</text:p>
          </table:table-cell>
          <table:table-cell office:value-type="string" table:style-name="ce10">
            <text:p>JOSE ANTONIO GOMES DE OLIVEIR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CONVOCAÇÃO PARA ATUAR NA SEGUNDA INSTÂNCIA.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188]+[.L188]+[.M188]+[.N188]" table:style-name="ce14">
            <text:p>2.306,74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343/2026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8/08/2026</text:p>
          </table:table-cell>
          <table:table-cell office:value-type="string" table:style-name="ce10">
            <text:p>Atuação presencial, como juiz auxiliar da Presidência do TRT 15 no biênio 2024/2026, na sede do Tribunal, em Campinas/SP (Portaria n. 1799/2024-GP/AAM, de 04/12/2024).</text:p>
          </table:table-cell>
          <table:table-cell office:value-type="string" table:style-name="ce16">
            <text:p>Veículo Oficial/Próprio - Diárias Eventuais</text:p>
          </table:table-cell>
          <table:table-cell office:value-type="float" office:value="3" table:style-name="ce14">
            <text:p>3,00</text:p>
          </table:table-cell>
          <table:table-cell office:value-type="float" office:value="3960.78" table:style-name="ce14">
            <text:p>3.960,78</text:p>
          </table:table-cell>
          <table:table-cell office:value-type="float" office:value="-500.67" table:style-name="ce8">
            <text:p>-500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460.11" table:formula="of:=[.K189]+[.L189]+[.M189]+[.N189]" table:style-name="ce14">
            <text:p>3.460,11</text:p>
          </table:table-cell>
          <table:table-cell table:number-columns-repeated="16367"/>
        </table:table-row>
        <table:table-row table:style-name="ro3">
          <table:table-cell office:value-type="string" table:style-name="ce10">
            <text:p>2346/2026</text:p>
          </table:table-cell>
          <table:table-cell office:value-type="string" table:style-name="ce10">
            <text:p>RENAN RAVEL RODRIGUES FAGUNDES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3/08/2026</text:p>
          </table:table-cell>
          <table:table-cell office:value-type="string" table:style-name="ce5">
            <text:p>26/08/2026</text:p>
          </table:table-cell>
          <table:table-cell office:value-type="string" table:style-name="ce10">
            <text:p>Solicitação de diárias para o Excelentíssimo Desembargador Corregedor, Renan Ravel Rodrigues Fagundes, participar da Sessão Especial para comemorar os 80 anos do TST no Plenário do Senado Federal (24/8/2026) e da 6ª Reunião do Colégio de Presidentes e Corregedores da Justiça do Trabalho - COLEPRECOR (25 e 26/8/2026).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4877.6000000000004" table:style-name="ce13">
            <text:p>4.877,60</text:p>
          </table:table-cell>
          <table:table-cell office:value-type="float" office:value="-840.8" table:style-name="ce6">
            <text:p>-840,80</text:p>
          </table:table-cell>
          <table:table-cell office:value-type="float" office:value="2913.28" table:style-name="ce7">
            <text:p>2.913,28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950.08" table:formula="of:=[.K190]+[.L190]+[.M190]+[.N190]" table:style-name="ce14">
            <text:p>6.950,08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47/2026</text:p>
          </table:table-cell>
          <table:table-cell office:value-type="string" table:style-name="ce10">
            <text:p>RENATA CHAIB BELTRAMELLI</text:p>
          </table:table-cell>
          <table:table-cell office:value-type="string" table:style-name="ce10">
            <text:p>CJ-02 DIRETOR DE SERVIÇ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Foz do Iguaçu/PR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0/08/2026</text:p>
          </table:table-cell>
          <table:table-cell office:value-type="string" table:style-name="ce10">
            <text:p>4º Seminário Nacional de Governança em Gestão de Pessoas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2259.11" table:style-name="ce13">
            <text:p>2.259,11</text:p>
          </table:table-cell>
          <table:table-cell office:value-type="float" office:value="-338.27" table:style-name="ce6">
            <text:p>-338,27</text:p>
          </table:table-cell>
          <table:table-cell office:value-type="float" office:value="5327.28" table:style-name="ce7">
            <text:p>5.327,28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7248.12" table:formula="of:=[.K191]+[.L191]+[.M191]+[.N191]" table:style-name="ce14">
            <text:p>7.248,12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49/2026</text:p>
          </table:table-cell>
          <table:table-cell office:value-type="string" table:style-name="ce10">
            <text:p>JOSE RODRIGUES DA SILVA NE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Bady Bassitt/SP</text:p>
          </table:table-cell>
          <table:table-cell office:value-type="string" table:style-name="ce10">
            <text:p>Catanduva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Designação para atuar na 1VT de Catanduva-SP de 17/09/2025 até posterior deliberação (apd), Portaria número 964/2025.</text:p>
          </table:table-cell>
          <table:table-cell office:value-type="string" table:style-name="ce10">
            <text:p>Veículo Próprio</text:p>
          </table:table-cell>
          <table:table-cell office:value-type="float" office:value="3.5" table:style-name="ce14">
            <text:p>3,50</text:p>
          </table:table-cell>
          <table:table-cell office:value-type="float" office:value="3696.7" table:style-name="ce14">
            <text:p>3.696,7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1.9" table:style-name="ce14">
            <text:p>121,9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18.6" table:formula="of:=[.K192]+[.L192]+[.M192]+[.N192]" table:style-name="ce14">
            <text:p>3.818,60</text:p>
          </table:table-cell>
          <table:table-cell table:number-columns-repeated="16367"/>
        </table:table-row>
        <table:table-row table:style-name="ro9">
          <table:table-cell office:value-type="string" table:style-name="ce10">
            <text:p>2353/2026</text:p>
          </table:table-cell>
          <table:table-cell office:value-type="string" table:style-name="ce10">
            <text:p>CLAUDIO ROSOLEM</text:p>
          </table:table-cell>
          <table:table-cell office:value-type="string" table:style-name="ce10">
            <text:p>FC-03 ASSISTENTE DE APOIO ADMINISTRATIV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auru/SP</text:p>
          </table:table-cell>
          <table:table-cell office:value-type="string" table:style-name="ce5">
            <text:p>09/08/2026</text:p>
          </table:table-cell>
          <table:table-cell office:value-type="string" table:style-name="ce5">
            <text:p>11/08/2026</text:p>
          </table:table-cell>
          <table:table-cell office:value-type="string" table:style-name="ce10">
            <text:p>A execução do inventário no Fórum de Bauru é indispensável para a correta atualização, controle e conformidade dos bens públicos da instituição, demandando a presença física deste servidor no local durante o período mencionado.</text:p>
          </table:table-cell>
          <table:table-cell office:value-type="string" table:style-name="ce10">
            <text:p>Veículo Oficial</text:p>
          </table:table-cell>
          <table:table-cell office:value-type="float" office:value="2.5" table:style-name="ce14">
            <text:p>2,50</text:p>
          </table:table-cell>
          <table:table-cell office:value-type="float" office:value="1320.25" table:style-name="ce14">
            <text:p>1.320,2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235.68" table:formula="of:=[.K193]+[.L193]+[.M193]+[.N193]" table:style-name="ce14">
            <text:p>1.235,68</text:p>
          </table:table-cell>
          <table:table-cell table:number-columns-repeated="16367"/>
        </table:table-row>
        <table:table-row table:style-name="ro14">
          <table:table-cell office:value-type="string" table:style-name="ce10">
            <text:p>2354/2026</text:p>
          </table:table-cell>
          <table:table-cell office:value-type="string" table:style-name="ce10">
            <text:p>CLAUDIO ROSOLEM</text:p>
          </table:table-cell>
          <table:table-cell office:value-type="string" table:style-name="ce10">
            <text:p>FC-03 ASSISTENTE DE APOIO ADMINISTRATIV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orocaba/SP</text:p>
          </table:table-cell>
          <table:table-cell office:value-type="string" table:style-name="ce5">
            <text:p>14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O deslocamento cumpre a necessidade logística de abastecimento e suporte às unidades de Sorocaba e Rio Claro, garantindo a continuidade e a regularidade dos serviços prestados em ambos os Fóruns.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79.48000000000002" table:formula="of:=[.K194]+[.L194]+[.M194]+[.N194]" table:style-name="ce14">
            <text:p>179,48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55/2026</text:p>
          </table:table-cell>
          <table:table-cell office:value-type="string" table:style-name="ce10">
            <text:p>LUCIANA MARES NAS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mp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6/08/2026</text:p>
          </table:table-cell>
          <table:table-cell office:value-type="string" table:style-name="ce10">
            <text:p>juiza convocada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195]+[.L195]+[.M195]+[.N195]" table:style-name="ce14">
            <text:p>2.306,74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56/2026</text:p>
          </table:table-cell>
          <table:table-cell office:value-type="string" table:style-name="ce10">
            <text:p>CANDY FLORENCIO THOME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Mogi das Cruzes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8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1" table:style-name="ce14">
            <text:p>1,00</text:p>
          </table:table-cell>
          <table:table-cell office:value-type="float" office:value="1153.3699999999999" table:style-name="ce14">
            <text:p>1.153,3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196]+[.L196]+[.M196]+[.N196]" table:style-name="ce14">
            <text:p>1.153,37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57/2026</text:p>
          </table:table-cell>
          <table:table-cell office:value-type="string" table:style-name="ce10">
            <text:p>CANDY FLORENCIO THOME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Mogi das Cruzes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5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1" table:style-name="ce14">
            <text:p>1,00</text:p>
          </table:table-cell>
          <table:table-cell office:value-type="float" office:value="1153.3699999999999" table:style-name="ce14">
            <text:p>1.153,3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153.3699999999999" table:formula="of:=[.K197]+[.L197]+[.M197]+[.N197]" table:style-name="ce14">
            <text:p>1.153,37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58/2026</text:p>
          </table:table-cell>
          <table:table-cell office:value-type="string" table:style-name="ce10">
            <text:p>JAILTON LEITE DA SILVA</text:p>
          </table:table-cell>
          <table:table-cell office:value-type="string" table:style-name="ce10">
            <text:p>FC-04 CALCULISTA</text:p>
          </table:table-cell>
          <table:table-cell office:value-type="string" table:style-name="ce10">
            <text:p>Piraci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6/08/2026</text:p>
          </table:table-cell>
          <table:table-cell office:value-type="string" table:style-name="ce5">
            <text:p>16/08/2026</text:p>
          </table:table-cell>
          <table:table-cell office:value-type="string" table:style-name="ce10">
            <text:p>atuar em plantão judiciário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30.06" table:style-name="ce14">
            <text:p>330,06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6.8" table:style-name="ce14">
            <text:p>116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46.86" table:formula="of:=[.K198]+[.L198]+[.M198]+[.N198]" table:style-name="ce14">
            <text:p>446,86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59/2026</text:p>
          </table:table-cell>
          <table:table-cell office:value-type="string" table:style-name="ce10">
            <text:p>VIRGILIO DE PAULA BASSANELLI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Fernandópolis/SP</text:p>
          </table:table-cell>
          <table:table-cell office:value-type="string" table:style-name="ce5">
            <text:p>10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Atuação em APD na Vaga do juiz titular na Vara do Trabalho de Fernandópolis</text:p>
          </table:table-cell>
          <table:table-cell office:value-type="string" table:style-name="ce10">
            <text:p>Veículo Próprio</text:p>
          </table:table-cell>
          <table:table-cell office:value-type="float" office:value="4.5" table:style-name="ce14">
            <text:p>4,50</text:p>
          </table:table-cell>
          <table:table-cell office:value-type="float" office:value="4752.8999999999996" table:style-name="ce14">
            <text:p>4.752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38" table:style-name="ce14">
            <text:p>138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890.8999999999996" table:formula="of:=[.K199]+[.L199]+[.M199]+[.N199]" table:style-name="ce14">
            <text:p>4.890,9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361/2026</text:p>
          </table:table-cell>
          <table:table-cell office:value-type="string" table:style-name="ce10">
            <text:p>DANIEL ASSIS RAVENA DE SOUZA</text:p>
          </table:table-cell>
          <table:table-cell office:value-type="string" table:style-name="ce10">
            <text:p>CJ-02 COORDENADOR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01/09/2026</text:p>
          </table:table-cell>
          <table:table-cell office:value-type="string" table:style-name="ce5">
            <text:p>04/09/2026</text:p>
          </table:table-cell>
          <table:table-cell office:value-type="string" table:style-name="ce10">
            <text:p>Participar do 2º Seminário de Precedentes na Justiça do Trabalho, que ocorrerá nos dias 2 e 3 de setembro de 2026, em Brasília.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2823.87" table:style-name="ce13">
            <text:p>2.823,87</text:p>
          </table:table-cell>
          <table:table-cell office:value-type="float" office:value="-338.27" table:style-name="ce6">
            <text:p>-338,27</text:p>
          </table:table-cell>
          <table:table-cell office:value-type="float" office:value="1340.82" table:style-name="ce7">
            <text:p>1.340,82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26.42" table:formula="of:=[.K200]+[.L200]+[.M200]+[.N200]" table:style-name="ce14">
            <text:p>3.826,42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62/2026</text:p>
          </table:table-cell>
          <table:table-cell office:value-type="string" table:style-name="ce10">
            <text:p>CRISTIANE MONTENEGRO RONDELLI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14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Deslocamento para o evento do CNJ JUDICIÁRIO SUSTENTÁVEL <text:s/>4ª EDIÇÃO CONFORME PROAD 14085/2026</text:p>
          </table:table-cell>
          <table:table-cell office:value-type="string" table:style-name="ce12">
            <text:p>Aéreo</text:p>
          </table:table-cell>
          <table:table-cell office:value-type="float" office:value="0.5" table:style-name="ce13">
            <text:p>0,50</text:p>
          </table:table-cell>
          <table:table-cell office:value-type="float" office:value="660.13" table:style-name="ce13">
            <text:p>660,13</text:p>
          </table:table-cell>
          <table:table-cell office:value-type="float" office:value="-83.44" table:style-name="ce6">
            <text:p>-83,44</text:p>
          </table:table-cell>
          <table:table-cell office:value-type="float" office:value="1262.42" table:style-name="ce7">
            <text:p>1.262,42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839.1100000000001" table:formula="of:=[.K201]+[.L201]+[.M201]+[.N201]" table:style-name="ce14">
            <text:p>1.839,11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64/2026</text:p>
          </table:table-cell>
          <table:table-cell office:value-type="string" table:style-name="ce10">
            <text:p>ANDRE DA CRUZ E SOUZA WENZEL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Aparecid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20/08/2026</text:p>
          </table:table-cell>
          <table:table-cell office:value-type="string" table:style-name="ce10">
            <text:p>Atuação como juiz convocado na 2ª Câmara do TRT da 15ª Região.</text:p>
          </table:table-cell>
          <table:table-cell office:value-type="string" table:style-name="ce10">
            <text:p>Veículo Oficial</text:p>
          </table:table-cell>
          <table:table-cell office:value-type="float" office:value="2" table:style-name="ce14">
            <text:p>2,00</text:p>
          </table:table-cell>
          <table:table-cell office:value-type="float" office:value="2640.52" table:style-name="ce14">
            <text:p>2.640,52</text:p>
          </table:table-cell>
          <table:table-cell office:value-type="float" office:value="-333.78" table:style-name="ce8">
            <text:p>-333,78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06.7399999999998" table:formula="of:=[.K202]+[.L202]+[.M202]+[.N202]" table:style-name="ce14">
            <text:p>2.306,74</text:p>
          </table:table-cell>
          <table:table-cell table:number-columns-repeated="16367"/>
        </table:table-row>
        <table:table-row table:style-name="ro14">
          <table:table-cell office:value-type="string" table:style-name="ce10">
            <text:p>2365/2026</text:p>
          </table:table-cell>
          <table:table-cell office:value-type="string" table:style-name="ce10">
            <text:p>RENATA MONTEIRO GOMES DE OLIVEIRA</text:p>
          </table:table-cell>
          <table:table-cell office:value-type="string" table:style-name="ce10">
            <text:p>CJ-03 ASSESSOR DE SECRETARIA CONJUNTA</text:p>
          </table:table-cell>
          <table:table-cell office:value-type="string" table:style-name="ce10">
            <text:p>Piedade/SP</text:p>
          </table:table-cell>
          <table:table-cell office:value-type="string" table:style-name="ce10">
            <text:p>Itararé/SP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20/08/2026</text:p>
          </table:table-cell>
          <table:table-cell office:value-type="string" table:style-name="ce10">
            <text:p>Visitas Institucionais às Varas que compõe a Secretaria Conjunta de Sorocaba - Itararé, Itapeva, Capão Bonito e Itapetininga, nos termos do Provimento GP-CR 0º 03/2025, alterado pelo Provimento GP-CR nº 009/2026, artigo 8º.<text:s/>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968.19" table:style-name="ce14">
            <text:p>968,19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799.05000000000007" table:formula="of:=[.K203]+[.L203]+[.M203]+[.N203]" table:style-name="ce14">
            <text:p>799,05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372/2026</text:p>
          </table:table-cell>
          <table:table-cell office:value-type="string" table:style-name="ce10">
            <text:p>VIRGINIA ABRANTKOSKI BORGES</text:p>
          </table:table-cell>
          <table:table-cell office:value-type="string" table:style-name="ce10">
            <text:p>CJ-03 DIRETOR DE SECRETARIA CONJUNTA</text:p>
          </table:table-cell>
          <table:table-cell office:value-type="string" table:style-name="ce10">
            <text:p>Araçatuba/SP</text:p>
          </table:table-cell>
          <table:table-cell office:value-type="string" table:style-name="ce10">
            <text:p>Andradina/SP</text:p>
          </table:table-cell>
          <table:table-cell office:value-type="string" table:style-name="ce5">
            <text:p>14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Visita à Vara de Andradina, em cumprimento ao artigo 8º do ProvimentoGP-CR 03/2025, alterado pelo GP-CR 07/2025 e pelo GP-CR nº 09/2026.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181.8" table:style-name="ce14">
            <text:p>181,8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19.96000000000004" table:formula="of:=[.K204]+[.L204]+[.M204]+[.N204]" table:style-name="ce14">
            <text:p>419,96</text:p>
          </table:table-cell>
          <table:table-cell table:number-columns-repeated="16367"/>
        </table:table-row>
        <table:table-row table:style-name="ro14">
          <table:table-cell office:value-type="string" table:style-name="ce10">
            <text:p>2373/2026</text:p>
          </table:table-cell>
          <table:table-cell office:value-type="string" table:style-name="ce10">
            <text:p>EDUARDO COSTA GONZAL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Penápolis/SP</text:p>
          </table:table-cell>
          <table:table-cell office:value-type="string" table:style-name="ce10">
            <text:p>São João da Boa Vista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Auxílio - no período de 17/08 a 05/09/2026 auxiliará em caráter móvel, em virtude de férias da(o) juíza(iz) <text:s/>titular / fixação vaga / afastamento da(o) juíza(iz) vinculada(o), na VT de São João da Boa Vista.</text:p>
          </table:table-cell>
          <table:table-cell office:value-type="string" table:style-name="ce10">
            <text:p>Veículo Próprio</text:p>
          </table:table-cell>
          <table:table-cell office:value-type="float" office:value="3" table:style-name="ce14">
            <text:p>3,00</text:p>
          </table:table-cell>
          <table:table-cell office:value-type="float" office:value="3168.6" table:style-name="ce14">
            <text:p>3.168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168.6" table:formula="of:=[.K205]+[.L205]+[.M205]+[.N205]" table:style-name="ce14">
            <text:p>3.168,6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75/2026</text:p>
          </table:table-cell>
          <table:table-cell office:value-type="string" table:style-name="ce10">
            <text:p>RONALDO OLIVEIRA SIANDE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7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206]+[.L206]+[.M206]+[.N206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76/2026</text:p>
          </table:table-cell>
          <table:table-cell office:value-type="string" table:style-name="ce10">
            <text:p>RONALDO OLIVEIRA SIANDEL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8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207]+[.L207]+[.M207]+[.N207]" table:style-name="ce14">
            <text:p>576,69</text:p>
          </table:table-cell>
          <table:table-cell table:number-columns-repeated="16367"/>
        </table:table-row>
        <table:table-row table:style-name="ro3">
          <table:table-cell office:value-type="string" table:style-name="ce10">
            <text:p>2377/2026</text:p>
          </table:table-cell>
          <table:table-cell office:value-type="string" table:style-name="ce10">
            <text:p>MARCIO JOSE DOS SANTO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Marília/SP</text:p>
          </table:table-cell>
          <table:table-cell office:value-type="string" table:style-name="ce10">
            <text:p>Bauru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7/08/2026</text:p>
          </table:table-cell>
          <table:table-cell office:value-type="string" table:style-name="ce10">
            <text:p>Na data de 17/08/2026, cumprindo convocação da Secretaria de Saúde deste Tribunal me desloquei da cidade que presto exercício como Agente da policia Judicial Marília/SP para realizar o exame Ocupacional Periódico pré TAF, a para fins de realização do exame físico do PRA-2026 <text:s/>TAF. Segue anexa a devida convocação e comprovante do comparecimento.</text:p>
          </table:table-cell>
          <table:table-cell office:value-type="string" table:style-name="ce10">
            <text:p>Rodoviário</text:p>
          </table:table-cell>
          <table:table-cell office:value-type="float" office:value="0.5" table:style-name="ce14">
            <text:p>0,50</text:p>
          </table:table-cell>
          <table:table-cell office:value-type="float" office:value="264.05" table:style-name="ce14">
            <text:p>264,05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174.12" table:style-name="ce14">
            <text:p>174,12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53.6" table:formula="of:=[.K208]+[.L208]+[.M208]+[.N208]" table:style-name="ce14">
            <text:p>353,6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378/2026</text:p>
          </table:table-cell>
          <table:table-cell office:value-type="string" table:style-name="ce10">
            <text:p>FERNANDA AMABILE MARINHO DE SOUZA GOM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Mirassol/SP</text:p>
          </table:table-cell>
          <table:table-cell office:value-type="string" table:style-name="ce10">
            <text:p>Votuporanga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18/08/2026</text:p>
          </table:table-cell>
          <table:table-cell office:value-type="string" table:style-name="ce10">
            <text:p>Fixação - Audiências<text:s/>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584.3" table:formula="of:=[.K209]+[.L209]+[.M209]+[.N209]" table:style-name="ce14">
            <text:p>1.584,30</text:p>
          </table:table-cell>
          <table:table-cell table:number-columns-repeated="16367"/>
        </table:table-row>
        <table:table-row table:style-name="ro9">
          <table:table-cell office:value-type="string" table:style-name="ce10">
            <text:p>2379/2026</text:p>
          </table:table-cell>
          <table:table-cell office:value-type="string" table:style-name="ce10">
            <text:p>ANA PAULA PELLEGRINA LOCKMANN</text:p>
          </table:table-cell>
          <table:table-cell office:value-type="string" table:style-name="ce10">
            <text:p>DESEMBARGADOR FEDERAL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3/08/2026</text:p>
          </table:table-cell>
          <table:table-cell office:value-type="string" table:style-name="ce5">
            <text:p>26/08/2026</text:p>
          </table:table-cell>
          <table:table-cell office:value-type="string" table:style-name="ce10">
            <text:p>participar da Sessão Especial para comemorar os 80 anos do TST no Plenário do Senado Federal (24/8/2026) e da 6ª Reunião do Colégio de Presidentes e Corregedores da Justiça do Trabalho - COLEPRECOR (25 e 26/8/2026)</text:p>
          </table:table-cell>
          <table:table-cell office:value-type="string" table:style-name="ce12">
            <text:p>Aéreo</text:p>
          </table:table-cell>
          <table:table-cell office:value-type="float" office:value="3.5" table:style-name="ce13">
            <text:p>3,50</text:p>
          </table:table-cell>
          <table:table-cell office:value-type="float" office:value="4877.6000000000004" table:style-name="ce13">
            <text:p>4.877,60</text:p>
          </table:table-cell>
          <table:table-cell office:value-type="float" office:value="-840.8" table:style-name="ce6">
            <text:p>-840,80</text:p>
          </table:table-cell>
          <table:table-cell office:value-type="float" office:value="3246.81" table:style-name="ce7">
            <text:p>3.246,81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7283.6100000000006" table:formula="of:=[.K210]+[.L210]+[.M210]+[.N210]" table:style-name="ce14">
            <text:p>7.283,61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381/2026</text:p>
          </table:table-cell>
          <table:table-cell office:value-type="string" table:style-name="ce10">
            <text:p>ARILDO PALOMARES</text:p>
          </table:table-cell>
          <table:table-cell office:value-type="string" table:style-name="ce10">
            <text:p>TÉCNICO JUDICIÁRI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São Paulo/SP</text:p>
          </table:table-cell>
          <table:table-cell office:value-type="string" table:style-name="ce5">
            <text:p>12/08/2026</text:p>
          </table:table-cell>
          <table:table-cell office:value-type="string" table:style-name="ce5">
            <text:p>12/08/2026</text:p>
          </table:table-cell>
          <table:table-cell office:value-type="string" table:style-name="ce10">
            <text:p>Segurança pessoal da Exma. Desembargadora Presidente do TRT 15ª Região, Dra. Ana Paula Pellegrina Lockmann durante o deslocamento na cidade de São Paulo.</text:p>
          </table:table-cell>
          <table:table-cell office:value-type="string" table:style-name="ce10">
            <text:p>Veículo Oficial</text:p>
          </table:table-cell>
          <table:table-cell office:value-type="float" office:value="0.5" table:style-name="ce14">
            <text:p>0,50</text:p>
          </table:table-cell>
          <table:table-cell office:value-type="float" office:value="557.44000000000005" table:style-name="ce14">
            <text:p>557,44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72.87000000000006" table:formula="of:=[.K211]+[.L211]+[.M211]+[.N211]" table:style-name="ce14">
            <text:p>472,87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382/2026</text:p>
          </table:table-cell>
          <table:table-cell office:value-type="string" table:style-name="ce10">
            <text:p>EDUARDO COSTA GONZALE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Penápolis/SP</text:p>
          </table:table-cell>
          <table:table-cell office:value-type="string" table:style-name="ce10">
            <text:p>São João da Boa Vista/SP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8/08/2026</text:p>
          </table:table-cell>
          <table:table-cell office:value-type="string" table:style-name="ce10">
            <text:p>No período de 17/08 a 05/09/2026 auxiliará em caráter móvel, em virtude de férias da(o) juíza(iz) <text:s/>titular / fixação vaga / afastamento da(o) juíza(iz) vinculada(o), na VT de São João da Boa Vista.</text:p>
          </table:table-cell>
          <table:table-cell office:value-type="string" table:style-name="ce10">
            <text:p>Veículo Próprio</text:p>
          </table:table-cell>
          <table:table-cell office:value-type="float" office:value="3" table:style-name="ce14">
            <text:p>3,00</text:p>
          </table:table-cell>
          <table:table-cell office:value-type="float" office:value="3168.6" table:style-name="ce14">
            <text:p>3.168,6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168.6" table:formula="of:=[.K212]+[.L212]+[.M212]+[.N212]" table:style-name="ce14">
            <text:p>3.168,60</text:p>
          </table:table-cell>
          <table:table-cell table:number-columns-repeated="16367"/>
        </table:table-row>
        <table:table-row table:style-name="ro5">
          <table:table-cell office:value-type="string" table:style-name="ce10">
            <text:p>2385/2026</text:p>
          </table:table-cell>
          <table:table-cell office:value-type="string" table:style-name="ce10">
            <text:p>CLEITON WILLIAM KRAEMER POERNER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orocaba/SP</text:p>
          </table:table-cell>
          <table:table-cell office:value-type="string" table:style-name="ce10">
            <text:p>Piedade/SP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7/08/2026</text:p>
          </table:table-cell>
          <table:table-cell office:value-type="string" table:style-name="ce10">
            <text:p>Pauta de audiencia e presença na vara. Diante da realizacao de obras no trecho é inviavel prever o tempo de deslocamento, justificando assim a necessidade de pernoite</text:p>
          </table:table-cell>
          <table:table-cell office:value-type="string" table:style-name="ce10">
            <text:p>Veículo Próprio</text:p>
          </table:table-cell>
          <table:table-cell office:value-type="float" office:value="2" table:style-name="ce14">
            <text:p>2,00</text:p>
          </table:table-cell>
          <table:table-cell office:value-type="float" office:value="2112.4" table:style-name="ce14">
            <text:p>2.112,4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112.4" table:formula="of:=[.K213]+[.L213]+[.M213]+[.N213]" table:style-name="ce14">
            <text:p>2.112,40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387/2026</text:p>
          </table:table-cell>
          <table:table-cell office:value-type="string" table:style-name="ce10">
            <text:p>LEANDRO RENATO CATELAN ENCINAS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Barreto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em caráter fixo</text:p>
            <text:p>Designação para atuar junto à Vara do Trabalho de Barretos / Projeto SIMETRIA (01 vaga), a partir de 1.º de abril de 2026, até posterior deliberação (apd)<text:s/></text:p>
          </table:table-cell>
          <table:table-cell office:value-type="string" table:style-name="ce10">
            <text:p>Veículo Próprio</text:p>
          </table:table-cell>
          <table:table-cell office:value-type="float" office:value="3.5" table:style-name="ce14">
            <text:p>3,50</text:p>
          </table:table-cell>
          <table:table-cell office:value-type="float" office:value="3696.7" table:style-name="ce14">
            <text:p>3.696,7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15.2" table:style-name="ce14">
            <text:p>115,2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811.8999999999996" table:formula="of:=[.K214]+[.L214]+[.M214]+[.N214]" table:style-name="ce14">
            <text:p>3.811,90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89/2026</text:p>
          </table:table-cell>
          <table:table-cell office:value-type="string" table:style-name="ce10">
            <text:p>JOSE RICARDO ARAUJO</text:p>
          </table:table-cell>
          <table:table-cell office:value-type="string" table:style-name="ce10">
            <text:p>FC-03 ARTIFICE ESPECIALIZAD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atatais/SP</text:p>
          </table:table-cell>
          <table:table-cell office:value-type="string" table:style-name="ce5">
            <text:p>20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Viagem para atender demanda urgente de revisão de iluminação no Prédio da Vara do Trabalho de Batatais.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792.15" table:style-name="ce14">
            <text:p>792,1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23.01" table:formula="of:=[.K215]+[.L215]+[.M215]+[.N215]" table:style-name="ce14">
            <text:p>623,01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90/2026</text:p>
          </table:table-cell>
          <table:table-cell office:value-type="string" table:style-name="ce10">
            <text:p>RENAN DA CUNHA LEMOS</text:p>
          </table:table-cell>
          <table:table-cell office:value-type="string" table:style-name="ce10">
            <text:p>FC-04 ASSISTENTE DE SEÇÃO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atatais/SP</text:p>
          </table:table-cell>
          <table:table-cell office:value-type="string" table:style-name="ce5">
            <text:p>20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Viagem para atender demanda urgente de revisão de iluminação no Prédio que abriga a Vara do Trabalho de Batatais.</text:p>
          </table:table-cell>
          <table:table-cell office:value-type="string" table:style-name="ce10">
            <text:p>Veículo Oficial</text:p>
          </table:table-cell>
          <table:table-cell office:value-type="float" office:value="1.5" table:style-name="ce14">
            <text:p>1,50</text:p>
          </table:table-cell>
          <table:table-cell office:value-type="float" office:value="792.15" table:style-name="ce14">
            <text:p>792,15</text:p>
          </table:table-cell>
          <table:table-cell office:value-type="float" office:value="-169.14" table:style-name="ce8">
            <text:p>-169,1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623.01" table:formula="of:=[.K216]+[.L216]+[.M216]+[.N216]" table:style-name="ce14">
            <text:p>623,01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395/2026</text:p>
          </table:table-cell>
          <table:table-cell office:value-type="string" table:style-name="ce10">
            <text:p>ADLEI CRISTIAN CARVALHO PEREIRA SCHLOSSER</text:p>
          </table:table-cell>
          <table:table-cell office:value-type="string" table:style-name="ce10">
            <text:p>CJ-04 DIRETOR GERAL DE COORD ADMINISTRATIVA</text:p>
          </table:table-cell>
          <table:table-cell office:value-type="string" table:style-name="ce10">
            <text:p>Campinas/SP</text:p>
          </table:table-cell>
          <table:table-cell office:value-type="string" table:style-name="ce10">
            <text:p>Brasília/DF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6/08/2026</text:p>
          </table:table-cell>
          <table:table-cell office:value-type="string" table:style-name="ce10">
            <text:p>Assessorar a Excelentíssima Desembargadora Presidente do Tribunal no Coleprecor nos dias 25 e 26/08/2026</text:p>
          </table:table-cell>
          <table:table-cell office:value-type="string" table:style-name="ce12">
            <text:p>Aéreo</text:p>
          </table:table-cell>
          <table:table-cell office:value-type="float" office:value="2.5" table:style-name="ce13">
            <text:p>2,50</text:p>
          </table:table-cell>
          <table:table-cell office:value-type="float" office:value="3135.6" table:style-name="ce13">
            <text:p>3.135,60</text:p>
          </table:table-cell>
          <table:table-cell office:value-type="float" office:value="-286.31" table:style-name="ce6">
            <text:p>-286,31</text:p>
          </table:table-cell>
          <table:table-cell office:value-type="float" office:value="2152.1999999999998" table:style-name="ce7">
            <text:p>2.152,20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001.49" table:formula="of:=[.K217]+[.L217]+[.M217]+[.N217]" table:style-name="ce14">
            <text:p>5.001,4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98/2026</text:p>
          </table:table-cell>
          <table:table-cell office:value-type="string" table:style-name="ce10">
            <text:p>ALESSANDRO TRISTA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São José do Rio Pret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3/08/2026</text:p>
          </table:table-cell>
          <table:table-cell office:value-type="string" table:style-name="ce10">
            <text:p>Atuação como Juiz Auxiliar da Corregedoria.</text:p>
          </table:table-cell>
          <table:table-cell office:value-type="string" table:style-name="ce12">
            <text:p>Aéreo</text:p>
          </table:table-cell>
          <table:table-cell office:value-type="float" office:value="2.5" table:style-name="ce13">
            <text:p>2,50</text:p>
          </table:table-cell>
          <table:table-cell office:value-type="float" office:value="3484" table:style-name="ce13">
            <text:p>3.484,00</text:p>
          </table:table-cell>
          <table:table-cell office:value-type="float" office:value="-600.57000000000005" table:style-name="ce6">
            <text:p>-600,57</text:p>
          </table:table-cell>
          <table:table-cell office:value-type="float" office:value="818.71" table:style-name="ce7">
            <text:p>818,71</text:p>
          </table:table-cell>
          <table:table-cell office:value-type="float" office:value="0" table:style-name="ce13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702.14" table:formula="of:=[.K218]+[.L218]+[.M218]+[.N218]" table:style-name="ce14">
            <text:p>3.702,14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399/2026</text:p>
          </table:table-cell>
          <table:table-cell office:value-type="string" table:style-name="ce10">
            <text:p>ANDRESSA VENTURI DA CUNHA WEBER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Rio Claro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11/08/2026</text:p>
          </table:table-cell>
          <table:table-cell office:value-type="string" table:style-name="ce5">
            <text:p>14/08/2026</text:p>
          </table:table-cell>
          <table:table-cell office:value-type="string" table:style-name="ce10">
            <text:p>Atuação como Juíza Auxiliar da Corregedoria.</text:p>
          </table:table-cell>
          <table:table-cell office:value-type="string" table:style-name="ce10">
            <text:p>Veículo Próprio</text:p>
          </table:table-cell>
          <table:table-cell office:value-type="float" office:value="3.5" table:style-name="ce14">
            <text:p>3,50</text:p>
          </table:table-cell>
          <table:table-cell office:value-type="float" office:value="4877.6000000000004" table:style-name="ce14">
            <text:p>4.877,60</text:p>
          </table:table-cell>
          <table:table-cell office:value-type="float" office:value="-840.8" table:style-name="ce8">
            <text:p>-840,8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036.8" table:formula="of:=[.K219]+[.L219]+[.M219]+[.N219]" table:style-name="ce14">
            <text:p>4.036,80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404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4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220]+[.L220]+[.M220]+[.N220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405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5/08/2026</text:p>
          </table:table-cell>
          <table:table-cell office:value-type="string" table:style-name="ce5">
            <text:p>25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221]+[.L221]+[.M221]+[.N221]" table:style-name="ce14">
            <text:p>576,69</text:p>
          </table:table-cell>
          <table:table-cell table:number-columns-repeated="16367"/>
        </table:table-row>
        <table:table-row table:style-name="ro1">
          <table:table-cell office:value-type="string" table:style-name="ce10">
            <text:p>2406/2026</text:p>
          </table:table-cell>
          <table:table-cell office:value-type="string" table:style-name="ce10">
            <text:p>MAURICIO DE ALMEID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Jaú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6/08/2026</text:p>
          </table:table-cell>
          <table:table-cell office:value-type="string" table:style-name="ce5">
            <text:p>26/08/2026</text:p>
          </table:table-cell>
          <table:table-cell office:value-type="string" table:style-name="ce10">
            <text:p>CONFORME RESOLUÇÃO ADMINISTRATIVA Nº 004/2021 E PROAD 19907/2025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660.13" table:style-name="ce14">
            <text:p>660,13</text:p>
          </table:table-cell>
          <table:table-cell office:value-type="float" office:value="-83.44" table:style-name="ce8">
            <text:p>-83,44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576.69000000000005" table:formula="of:=[.K222]+[.L222]+[.M222]+[.N222]" table:style-name="ce14">
            <text:p>576,69</text:p>
          </table:table-cell>
          <table:table-cell table:number-columns-repeated="16367"/>
        </table:table-row>
        <table:table-row table:style-name="ro4">
          <table:table-cell office:value-type="string" table:style-name="ce10">
            <text:p>2408/2026</text:p>
          </table:table-cell>
          <table:table-cell office:value-type="string" table:style-name="ce10">
            <text:p>ANA CLAUDIA PIRES FERREIRA DE LIMA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24/08/2026</text:p>
          </table:table-cell>
          <table:table-cell office:value-type="string" table:style-name="ce5">
            <text:p>28/08/2026</text:p>
          </table:table-cell>
          <table:table-cell office:value-type="string" table:style-name="ce10">
            <text:p>Atuação como Juíza Auxiliar da Vice-Presidência Judicial</text:p>
          </table:table-cell>
          <table:table-cell office:value-type="string" table:style-name="ce10">
            <text:p>Veículo Oficial</text:p>
          </table:table-cell>
          <table:table-cell office:value-type="float" office:value="3" table:style-name="ce14">
            <text:p>3,00</text:p>
          </table:table-cell>
          <table:table-cell office:value-type="float" office:value="3960.78" table:style-name="ce14">
            <text:p>3.960,78</text:p>
          </table:table-cell>
          <table:table-cell office:value-type="float" office:value="-500.67" table:style-name="ce8">
            <text:p>-500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460.11" table:formula="of:=[.K223]+[.L223]+[.M223]+[.N223]" table:style-name="ce14">
            <text:p>3.460,11</text:p>
          </table:table-cell>
          <table:table-cell table:number-columns-repeated="16367"/>
        </table:table-row>
        <table:table-row table:style-name="ro6">
          <table:table-cell office:value-type="string" table:style-name="ce10">
            <text:p>2409/2026</text:p>
          </table:table-cell>
          <table:table-cell office:value-type="string" table:style-name="ce10">
            <text:p>SERGIO POLASTRO RIBEIRO</text:p>
          </table:table-cell>
          <table:table-cell office:value-type="string" table:style-name="ce10">
            <text:p>JUIZ TITULAR DE VARA</text:p>
          </table:table-cell>
          <table:table-cell office:value-type="string" table:style-name="ce10">
            <text:p>Bauru/SP</text:p>
          </table:table-cell>
          <table:table-cell office:value-type="string" table:style-name="ce10">
            <text:p>Campinas/SP</text:p>
          </table:table-cell>
          <table:table-cell office:value-type="string" table:style-name="ce5">
            <text:p>31/08/2026</text:p>
          </table:table-cell>
          <table:table-cell office:value-type="string" table:style-name="ce5">
            <text:p>04/09/2026</text:p>
          </table:table-cell>
          <table:table-cell office:value-type="string" table:style-name="ce10">
            <text:p>Atuação presencial, como juiz auxiliar da Presidência do TRT 15 no biênio 2024/2026, na sede do Tribunal, em Campinas/SP (Portaria n. 1799/2024-GP/AAM, de 04/12/2024).</text:p>
          </table:table-cell>
          <table:table-cell office:value-type="string" table:style-name="ce10">
            <text:p>Veículo Oficial</text:p>
          </table:table-cell>
          <table:table-cell office:value-type="float" office:value="3" table:style-name="ce14">
            <text:p>3,00</text:p>
          </table:table-cell>
          <table:table-cell office:value-type="float" office:value="3960.78" table:style-name="ce14">
            <text:p>3.960,78</text:p>
          </table:table-cell>
          <table:table-cell office:value-type="float" office:value="-500.67" table:style-name="ce8">
            <text:p>-500,6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3460.11" table:formula="of:=[.K224]+[.L224]+[.M224]+[.N224]" table:style-name="ce14">
            <text:p>3.460,11</text:p>
          </table:table-cell>
          <table:table-cell table:number-columns-repeated="16367"/>
        </table:table-row>
        <table:table-row table:style-name="ro10">
          <table:table-cell office:value-type="string" table:style-name="ce10">
            <text:p>2414/2026</text:p>
          </table:table-cell>
          <table:table-cell office:value-type="string" table:style-name="ce10">
            <text:p>GABRIEL BORASQUE DE PAUL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Pindamonhangaba/SP</text:p>
          </table:table-cell>
          <table:table-cell office:value-type="string" table:style-name="ce10">
            <text:p>Campos do Jordão/SP</text:p>
          </table:table-cell>
          <table:table-cell office:value-type="string" table:style-name="ce5">
            <text:p>04/08/2026</text:p>
          </table:table-cell>
          <table:table-cell office:value-type="string" table:style-name="ce5">
            <text:p>05/08/2026</text:p>
          </table:table-cell>
          <table:table-cell office:value-type="string" table:style-name="ce10">
            <text:p>Solicito diárias e reembolso de quilometragem em razão de atuar como Juiz Substituto Fixo na Vara do Trabalho de Pindamonhangaba e, por conta disso, me deslocar semanalmente até o Posto Avançado de Campos do Jordão para lá realizar / presidir as audiências, tratando-se de "circunstância especial" e "percurso previamente excepcionado em Portaria da Presidência do Tribunal", à luz da PORTARIA GP Nº 044/2013 combinada com os §§ 2º e 3º do art. 6º da RESOLUÇÃO ADMINISTRATIVA Nº 021/2019.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.4" table:style-name="ce14">
            <text:p>50,4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634.7" table:formula="of:=[.K225]+[.L225]+[.M225]+[.N225]" table:style-name="ce14">
            <text:p>1.634,70</text:p>
          </table:table-cell>
          <table:table-cell table:number-columns-repeated="16367"/>
        </table:table-row>
        <table:table-row table:style-name="ro10">
          <table:table-cell office:value-type="string" table:style-name="ce10">
            <text:p>2415/2026</text:p>
          </table:table-cell>
          <table:table-cell office:value-type="string" table:style-name="ce10">
            <text:p>GABRIEL BORASQUE DE PAULA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Pindamonhangaba/SP</text:p>
          </table:table-cell>
          <table:table-cell office:value-type="string" table:style-name="ce10">
            <text:p>Campos do Jordão/SP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9/08/2026</text:p>
          </table:table-cell>
          <table:table-cell office:value-type="string" table:style-name="ce10">
            <text:p>Solicito diárias e reembolso de quilometragem em razão de atuar como Juiz Substituto Fixo na Vara do Trabalho de Pindamonhangaba e, por conta disso, me deslocar semanalmente até o Posto Avançado de Campos do Jordão para lá realizar / presidir as audiências, tratando-se de "circunstância especial" e "percurso previamente excepcionado em Portaria da Presidência do Tribunal", à luz da PORTARIA GP Nº 044/2013 combinada com os §§ 2º e 3º do art. 6º da RESOLUÇÃO ADMINISTRATIVA Nº 021/2019.</text:p>
          </table:table-cell>
          <table:table-cell office:value-type="string" table:style-name="ce10">
            <text:p>Veículo Próprio</text:p>
          </table:table-cell>
          <table:table-cell office:value-type="float" office:value="1.5" table:style-name="ce14">
            <text:p>1,50</text:p>
          </table:table-cell>
          <table:table-cell office:value-type="float" office:value="1584.3" table:style-name="ce14">
            <text:p>1.584,3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50.4" table:style-name="ce14">
            <text:p>50,4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1634.7" table:formula="of:=[.K226]+[.L226]+[.M226]+[.N226]" table:style-name="ce14">
            <text:p>1.634,70</text:p>
          </table:table-cell>
          <table:table-cell table:number-columns-repeated="16367"/>
        </table:table-row>
        <table:table-row table:style-name="ro15">
          <table:table-cell office:value-type="string" table:style-name="ce10">
            <text:p>2418/2026</text:p>
          </table:table-cell>
          <table:table-cell office:value-type="string" table:style-name="ce10">
            <text:p>ALEXANDER SILVA DA COSTA</text:p>
          </table:table-cell>
          <table:table-cell office:value-type="string" table:style-name="ce10">
            <text:p>CJ-03 ASSESSOR DE SECRETARIA CONJUNTA</text:p>
          </table:table-cell>
          <table:table-cell office:value-type="string" table:style-name="ce10">
            <text:p>Presidente Prudente/SP</text:p>
          </table:table-cell>
          <table:table-cell office:value-type="string" table:style-name="ce10">
            <text:p>Assis/SP</text:p>
          </table:table-cell>
          <table:table-cell office:value-type="string" table:style-name="ce5">
            <text:p>18/08/2026</text:p>
          </table:table-cell>
          <table:table-cell office:value-type="string" table:style-name="ce5">
            <text:p>18/08/2026</text:p>
          </table:table-cell>
          <table:table-cell office:value-type="string" table:style-name="ce16">
            <text:p>Realização de visita periódica nas unidades dos Fórum Trabalhista de Assis, que são atendidas pela Secretaria Conjunta de Presidente Prudente, em cumprimento ao disposto no artigo 8º do Provimento GP-CR 03/2025, com redação alterada pelo Provimento GP-CR 09/2026, abaixo transcrito:</text:p>
            <text:p/>
            <text:p>"Art. 8º A Diretora ou o Diretor da Secretaria Conjunta e a Assessora ou o Assessor de Gestão deverão realizar visitas presenciais periódicas às unidades que a integram, em conjunto ou separadamente, conforme planejamento interno aprovado pela Juíza ou pelo Juiz Coordenador, a fim de assegurar a regularidade da gestão, o adequado funcionamento dos serviços, o acompanhamento dos planos de ação, a integração das equipes e a observância das diretrizes do modelo Especializa e Equaliza 15. (Redação dada pelo Provimento GP-CR nº 09/2026)"</text:p>
            <text:p/>
            <text:p>A visita foi realizada no dia 18/08/2026, nos termos do planejamento interno da Secretaria Conjunta de Presidente Prudente, assinado pelos Juízes Coordenadores.</text:p>
          </table:table-cell>
          <table:table-cell office:value-type="string" table:style-name="ce10">
            <text:p>Veículo Próp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220.2" table:style-name="ce14">
            <text:p>220,2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58.36" table:formula="of:=[.K227]+[.L227]+[.M227]+[.N227]" table:style-name="ce14">
            <text:p>458,36</text:p>
          </table:table-cell>
          <table:table-cell table:number-columns-repeated="16367"/>
        </table:table-row>
        <table:table-row table:style-name="ro16">
          <table:table-cell office:value-type="string" table:style-name="ce10">
            <text:p>2419/2026</text:p>
          </table:table-cell>
          <table:table-cell office:value-type="string" table:style-name="ce10">
            <text:p>ALEXANDER SILVA DA COSTA</text:p>
          </table:table-cell>
          <table:table-cell office:value-type="string" table:style-name="ce10">
            <text:p>CJ-03 ASSESSOR DE SECRETARIA CONJUNTA</text:p>
          </table:table-cell>
          <table:table-cell office:value-type="string" table:style-name="ce10">
            <text:p>Presidente Prudente/SP</text:p>
          </table:table-cell>
          <table:table-cell office:value-type="string" table:style-name="ce10">
            <text:p>Tupã/SP</text:p>
          </table:table-cell>
          <table:table-cell office:value-type="string" table:style-name="ce5">
            <text:p>19/08/2026</text:p>
          </table:table-cell>
          <table:table-cell office:value-type="string" table:style-name="ce5">
            <text:p>19/08/2026</text:p>
          </table:table-cell>
          <table:table-cell office:value-type="string" table:style-name="ce16">
            <text:p>Realização de visita periódica nas Varas do Trabalho de Tupã e Adamantina, que são atendidas pela Secretaria Conjunta de Presidente Prudente, em cumprimento ao disposto no artigo 8º do Provimento GP-CR 03/2025, com redação alterada pelo Provimento GP-CR 09/2026, abaixo transcrito:</text:p>
            <text:p/>
            <text:p>"Art. 8º A Diretora ou o Diretor da Secretaria Conjunta e a Assessora ou o Assessor de Gestão deverão realizar visitas presenciais periódicas às unidades que a integram, em conjunto ou separadamente, conforme planejamento interno aprovado pela Juíza ou pelo Juiz Coordenador, a fim de assegurar a regularidade da gestão, o adequado funcionamento dos serviços, o acompanhamento dos planos de ação, a integração das equipes e a observância das diretrizes do modelo Especializa e Equaliza 15. (Redação dada pelo Provimento GP-CR nº 09/2026)"</text:p>
            <text:p/>
            <text:p>As visitas foram realizadas no dia 19/08/2026, nos termos do planejamento interno da Secretaria Conjunta de Presidente Prudente, assinado pelos Juízes Coordenadores.</text:p>
          </table:table-cell>
          <table:table-cell office:value-type="string" table:style-name="ce10">
            <text:p>Rodoviário</text:p>
          </table:table-cell>
          <table:table-cell office:value-type="float" office:value="0.5" table:style-name="ce14">
            <text:p>0,50</text:p>
          </table:table-cell>
          <table:table-cell office:value-type="float" office:value="322.73" table:style-name="ce14">
            <text:p>322,73</text:p>
          </table:table-cell>
          <table:table-cell office:value-type="float" office:value="-84.57" table:style-name="ce8">
            <text:p>-84,57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238.16000000000003" table:formula="of:=[.K228]+[.L228]+[.M228]+[.N228]" table:style-name="ce14">
            <text:p>238,16</text:p>
          </table:table-cell>
          <table:table-cell table:number-columns-repeated="16367"/>
        </table:table-row>
        <table:table-row table:style-name="ro2">
          <table:table-cell office:value-type="string" table:style-name="ce10">
            <text:p>2420/2026</text:p>
          </table:table-cell>
          <table:table-cell office:value-type="string" table:style-name="ce10">
            <text:p>JOSE RODRIGUES DA SILVA NETO</text:p>
          </table:table-cell>
          <table:table-cell office:value-type="string" table:style-name="ce10">
            <text:p>JUIZ SUBSTITUTO</text:p>
          </table:table-cell>
          <table:table-cell office:value-type="string" table:style-name="ce10">
            <text:p>Bady Bassitt/SP</text:p>
          </table:table-cell>
          <table:table-cell office:value-type="string" table:style-name="ce10">
            <text:p>Catanduva/SP</text:p>
          </table:table-cell>
          <table:table-cell office:value-type="string" table:style-name="ce5">
            <text:p>17/08/2026</text:p>
          </table:table-cell>
          <table:table-cell office:value-type="string" table:style-name="ce5">
            <text:p>21/08/2026</text:p>
          </table:table-cell>
          <table:table-cell office:value-type="string" table:style-name="ce10">
            <text:p>Designação para atuar na 1VT de Catanduva-SP de 17/09/2025 até posterior deliberação (apd), Portaria número 964/2025.</text:p>
          </table:table-cell>
          <table:table-cell office:value-type="string" table:style-name="ce10">
            <text:p>Veículo Próprio</text:p>
          </table:table-cell>
          <table:table-cell office:value-type="float" office:value="4.5" table:style-name="ce14">
            <text:p>4,50</text:p>
          </table:table-cell>
          <table:table-cell office:value-type="float" office:value="4752.8999999999996" table:style-name="ce14">
            <text:p>4.752,90</text:p>
          </table:table-cell>
          <table:table-cell office:value-type="float" office:value="0" table:style-name="ce8">
            <text:p>0,00</text:p>
          </table:table-cell>
          <table:table-cell office:value-type="float" office:value="0" table:style-name="ce8">
            <text:p>0,00</text:p>
          </table:table-cell>
          <table:table-cell office:value-type="float" office:value="121" table:style-name="ce14">
            <text:p>121,00</text:p>
          </table:table-cell>
          <table:table-cell office:value-type="float" office:value="0" table:style-name="ce14">
            <text:p>0,00</text:p>
          </table:table-cell>
          <table:table-cell office:value-type="float" office:value="0" table:style-name="ce14">
            <text:p>0,00</text:p>
          </table:table-cell>
          <table:table-cell office:value-type="float" office:value="4873.8999999999996" table:formula="of:=[.K229]+[.L229]+[.M229]+[.N229]" table:style-name="ce14">
            <text:p>4.873,90</text:p>
          </table:table-cell>
          <table:table-cell table:number-columns-repeated="16367"/>
        </table:table-row>
        <table:table-row table:style-name="ro17">
          <table:table-cell table:number-columns-repeated="5" table:style-name="ce11"/>
          <table:table-cell table:number-columns-repeated="2" table:style-name="ce1"/>
          <table:table-cell table:number-columns-repeated="4" table:style-name="ce11"/>
          <table:table-cell table:style-name="ce1"/>
          <table:table-cell table:style-name="ce2"/>
          <table:table-cell table:number-columns-repeated="4" table:style-name="ce11"/>
          <table:table-cell table:number-columns-repeated="16367"/>
        </table:table-row>
        <table:table-row table:style-name="ro17">
          <table:table-cell table:number-columns-repeated="5" table:style-name="ce11"/>
          <table:table-cell table:number-columns-repeated="2" table:style-name="ce1"/>
          <table:table-cell table:number-columns-repeated="3" table:style-name="ce11"/>
          <table:table-cell table:style-name="ce15"/>
          <table:table-cell table:style-name="ce1"/>
          <table:table-cell table:style-name="ce3"/>
          <table:table-cell table:number-columns-repeated="4" table:style-name="ce15"/>
          <table:table-cell table:number-columns-repeated="16367"/>
        </table:table-row>
        <table:table-row table:style-name="ro17">
          <table:table-cell table:number-columns-repeated="16384"/>
        </table:table-row>
        <table:table-row table:style-name="ro17">
          <table:table-cell table:number-columns-repeated="5" table:style-name="ce11"/>
          <table:table-cell table:number-columns-repeated="2" table:style-name="ce1"/>
          <table:table-cell table:number-columns-repeated="4" table:style-name="ce11"/>
          <table:table-cell table:number-columns-repeated="2" table:style-name="ce1"/>
          <table:table-cell table:number-columns-repeated="2" table:style-name="ce11"/>
          <table:table-cell table:number-columns-repeated="2" table:style-name="ce15"/>
          <table:table-cell table:number-columns-repeated="16367"/>
        </table:table-row>
        <table:table-row table:number-rows-repeated="1048343" table:style-name="ro17">
          <table:table-cell table:number-columns-repeated="16384"/>
        </table:table-row>
      </table:table>
      <table:database-ranges>
        <table:database-range table:target-range-address="table.A1:table.Q22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78740157480315in" fo:margin-right="0.78740157480315in" style:print-orientation="landscape" style:print-page-order="ttb" style:first-page-number="continue" style:scale-to="55%" style:table-centering="none" style:print="grid 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1028</meta:generator>
    <dc:creator>Microsoft Office User</dc:creator>
    <meta:creation-date>2026-09-02T19:59:18Z</meta:creation-date>
    <dc:date>2026-09-02T19:59:37Z</dc:date>
    <meta:print-date>2026-09-02T19:58:35Z</meta:print-date>
  </office:meta>
</office:document-meta>
</file>