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FFFFFF" style:vertical-align="middle" fo:wrap-option="wrap" fo:background-color="#538DD5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style:font-family-generic="swiss"/>
    </style:style>
    <style:style style:name="ce5" style:family="table-cell" style:parent-style-name="V_237_rgula" style:data-style-name="N4">
      <style:table-cell-properties fo:border="thin solid #FFFFFF" style:vertical-align="middle" fo:background-color="#C5D9F1" style:repeat-content="false"/>
      <style:paragraph-properties fo:text-align="end" fo:margin-right="0cm"/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ce6" style:family="table-cell" style:parent-style-name="Default" style:data-style-name="N37">
      <style:table-cell-properties fo:border="thin solid #FFFFFF" style:vertical-align="middle" fo:background-color="#C5D9F1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-top="thin solid #808080" fo:border-bottom="thick solid #FFFFFF" fo:border-left="thin solid #FFFFFF" fo:border-right="thick solid #FFFFFF" style:vertical-align="middle" fo:wrap-option="wrap" fo:background-color="#A9A9A9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-top="thin solid #808080" fo:border-bottom="thick solid #FFFFFF" fo:border-left="thick solid #FFFFFF" fo:border-right="thick solid #FFFFFF" style:vertical-align="middle" fo:wrap-option="wrap" fo:background-color="#A9A9A9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thin solid #808080" fo:border-bottom="thick solid #FFFFFF" fo:border-left="thick solid #FFFFFF" fo:border-right="none" style:vertical-align="middle" fo:wrap-option="wrap" fo:background-color="#A9A9A9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-top="thin solid #808080" fo:border-bottom="thick solid #FFFFFF" fo:border-left="thick solid #FFFFFF" fo:border-right="thin solid #808080" style:vertical-align="middle" fo:background-color="#A9A9A9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Verdana" style:font-name-asian="Verdana" style:font-name-complex="Verdana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Verdana" style:font-name-asian="Verdana" style:font-name-complex="Verdana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charset="x-symbol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8.73125cm"/>
    </style:style>
    <style:style style:name="co3" style:family="table-column">
      <style:table-column-properties fo:break-before="auto" style:column-width="3.33375cm"/>
    </style:style>
    <style:style style:name="co4" style:family="table-column">
      <style:table-column-properties fo:break-before="auto" style:column-width="7.64645833333333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3.095625cm"/>
    </style:style>
    <style:style style:name="co7" style:family="table-column">
      <style:table-column-properties fo:break-before="auto" style:column-width="2.88395833333333cm"/>
    </style:style>
    <style:style style:name="co8" style:family="table-column">
      <style:table-column-properties fo:break-before="auto" style:column-width="1.56104166666667cm"/>
    </style:style>
    <style:style style:name="ro1" style:family="table-row">
      <style:table-row-properties style:row-height="42pt" style:use-optimal-row-height="true" fo:break-before="auto"/>
    </style:style>
    <style:style style:name="ro2" style:family="table-row">
      <style:table-row-properties style:row-height="31.5pt" style:use-optimal-row-height="false" fo:break-before="auto"/>
    </style:style>
    <style:style style:name="ro3" style:family="table-row">
      <style:table-row-properties style:row-height="12.75pt" style:use-optimal-row-height="false" fo:break-before="auto"/>
    </style:style>
    <style:style style:name="ro4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080011TRIBUNAL_REGIONAL_DO_TR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"/>
        <table:table-column table:style-name="co6" table:default-cell-style-name="ce1"/>
        <table:table-column table:style-name="co7" table:number-columns-repeated="6" table:default-cell-style-name="ce1"/>
        <table:table-column table:style-name="co8" table:number-columns-repeated="16372" table:default-cell-style-name="ce1"/>
        <table:table-row table:style-name="ro1">
          <table:table-cell office:value-type="string" table:style-name="ce7">
            <text:p>CPF/CNPJ</text:p>
          </table:table-cell>
          <table:table-cell office:value-type="string" table:style-name="ce7">
            <text:p>FAVORECIDO</text:p>
          </table:table-cell>
          <table:table-cell office:value-type="string" table:number-columns-spanned="2" table:number-rows-spanned="1" table:style-name="ce8">
            <text:p>NATUREZA DESPESA</text:p>
          </table:table-cell>
          <table:covered-table-cell/>
          <table:table-cell office:value-type="string" table:style-name="ce9">
            <text:p>VALOR PAGO EM JANEIRO/2026</text:p>
          </table:table-cell>
          <table:table-cell office:value-type="string" table:style-name="ce9">
            <text:p>VALOR PAGO EM FEVEREIRO/2026</text:p>
          </table:table-cell>
          <table:table-cell office:value-type="string" table:style-name="ce9">
            <text:p>VALOR PAGO EM MARÇO/<text:span text:style-name="T2">2026</text:span></text:p>
          </table:table-cell>
          <table:table-cell office:value-type="string" table:style-name="ce9">
            <text:p>VALOR PAGO EM<text:s/><text:span text:style-name="T2">ABRIL/2026</text:span></text:p>
          </table:table-cell>
          <table:table-cell office:value-type="string" table:style-name="ce9">
            <text:p>VALOR PAGO EM<text:s/><text:span text:style-name="T2">MAIO/2026</text:span></text:p>
          </table:table-cell>
          <table:table-cell office:value-type="string" table:style-name="ce9">
            <text:p>VALOR PAGO EM<text:s/><text:span text:style-name="T2">JUNHO/2026</text:span></text:p>
          </table:table-cell>
          <table:table-cell office:value-type="string" table:style-name="ce9">
            <text:p>VALOR PAGO EM<text:s/><text:span text:style-name="T2">JULHO/2026</text:span></text:p>
          </table:table-cell>
          <table:table-cell office:value-type="string" table:style-name="ce10">
            <text:p>TOTAL</text:p>
          </table:table-cell>
          <table:table-cell table:number-columns-repeated="16372" table:style-name="ce3"/>
        </table:table-row>
        <table:table-row table:style-name="ro2">
          <table:table-cell office:value-type="string" table:style-name="ce4">
            <text:p>26875439000151</text:p>
          </table:table-cell>
          <table:table-cell office:value-type="string" table:style-name="ce4">
            <text:p>2P2L ENGENHARIA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67448.34" table:style-name="ce5">
            <text:p>67.448,34</text:p>
          </table:table-cell>
          <table:table-cell office:value-type="float" office:value="4087.13" table:style-name="ce5">
            <text:p>4.087,13</text:p>
          </table:table-cell>
          <table:table-cell office:value-type="float" office:value="95511.37" table:style-name="ce5">
            <text:p>95.511,37</text:p>
          </table:table-cell>
          <table:table-cell office:value-type="float" office:value="5934.59" table:style-name="ce5">
            <text:p>5.934,5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72981.43" table:style-name="ce6">
            <text:p>172.981,4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1425192000158</text:p>
          </table:table-cell>
          <table:table-cell office:value-type="string" table:style-name="ce4">
            <text:p>4DEAL SOLUTIONS TECNOLOGIA EM INFORMATICA LTDA</text:p>
          </table:table-cell>
          <table:table-cell office:value-type="string" table:style-name="ce4">
            <text:p>33904007</text:p>
          </table:table-cell>
          <table:table-cell office:value-type="string" table:style-name="ce4">
            <text:p>MANUTENCAO CORRETIVA/ADAPTATIVA E SUSTENTACAO SOFTWARES</text:p>
          </table:table-cell>
          <table:table-cell office:value-type="float" office:value="48804.4" table:style-name="ce5">
            <text:p>48.804,4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8804.4" table:style-name="ce6">
            <text:p>48.804,4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1425192000158</text:p>
          </table:table-cell>
          <table:table-cell office:value-type="string" table:style-name="ce4">
            <text:p>4DEAL SOLUTIONS TECNOLOGIA EM INFORMATICA LTDA</text:p>
          </table:table-cell>
          <table:table-cell office:value-type="string" table:style-name="ce4">
            <text:p>33904010</text:p>
          </table:table-cell>
          <table:table-cell office:value-type="string" table:style-name="ce4">
            <text:p>SUPORTE A USUARIOS DE TIC</text:p>
          </table:table-cell>
          <table:table-cell office:value-type="float" office:value="13384.51" table:style-name="ce5">
            <text:p>13.384,51</text:p>
          </table:table-cell>
          <table:table-cell office:value-type="float" office:value="4534.6099999999997" table:style-name="ce5">
            <text:p>4.534,61</text:p>
          </table:table-cell>
          <table:table-cell office:value-type="float" office:value="4534.62" table:style-name="ce5">
            <text:p>4.534,62</text:p>
          </table:table-cell>
          <table:table-cell office:value-type="float" office:value="4534.63" table:style-name="ce5">
            <text:p>4.534,63</text:p>
          </table:table-cell>
          <table:table-cell office:value-type="float" office:value="4963.1400000000003" table:style-name="ce5">
            <text:p>4.963,14</text:p>
          </table:table-cell>
          <table:table-cell office:value-type="float" office:value="4534.62" table:style-name="ce5">
            <text:p>4.534,62</text:p>
          </table:table-cell>
          <table:table-cell office:value-type="float" office:value="4534.62" table:style-name="ce5">
            <text:p>4.534,62</text:p>
          </table:table-cell>
          <table:table-cell office:value-type="float" office:value="41020.75" table:style-name="ce6">
            <text:p>41.020,7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1425192000158</text:p>
          </table:table-cell>
          <table:table-cell office:value-type="string" table:style-name="ce4">
            <text:p>4DEAL SOLUTIONS TECNOLOGIA EM INFORMATICA LTDA</text:p>
          </table:table-cell>
          <table:table-cell office:value-type="string" table:style-name="ce4">
            <text:p>33904019</text:p>
          </table:table-cell>
          <table:table-cell office:value-type="string" table:style-name="ce4">
            <text:p>COMPUTACAO EM NUVEM - SOFTWARE COMO SERVICO (SAAS)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97000" table:style-name="ce5">
            <text:p>597.000,00</text:p>
          </table:table-cell>
          <table:table-cell office:value-type="float" office:value="597000" table:style-name="ce6">
            <text:p>597.0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2706000000105</text:p>
          </table:table-cell>
          <table:table-cell office:value-type="string" table:style-name="ce4">
            <text:p>52.706.000 ELAINE CATUREBA DE SOUZA POUZO</text:p>
          </table:table-cell>
          <table:table-cell office:value-type="string" table:style-name="ce4">
            <text:p>44905233</text:p>
          </table:table-cell>
          <table:table-cell office:value-type="string" table:style-name="ce4">
            <text:p>EQUIPAMENTOS PARA AUDIO, VIDEO E FO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339.94" table:style-name="ce5">
            <text:p>8.339,9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339.94" table:style-name="ce6">
            <text:p>8.339,9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1573334000149</text:p>
          </table:table-cell>
          <table:table-cell office:value-type="string" table:style-name="ce4">
            <text:p>61.573.334 DANIELLE OLIVEIRA CHAVES</text:p>
          </table:table-cell>
          <table:table-cell office:value-type="string" table:style-name="ce4">
            <text:p>33903015</text:p>
          </table:table-cell>
          <table:table-cell office:value-type="string" table:style-name="ce4">
            <text:p>MATERIAL P/ FESTIVIDADES E HOMENAGEN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700" table:style-name="ce5">
            <text:p>14.700,00</text:p>
          </table:table-cell>
          <table:table-cell office:value-type="float" office:value="14700" table:style-name="ce6">
            <text:p>14.7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1895029000173</text:p>
          </table:table-cell>
          <table:table-cell office:value-type="string" table:style-name="ce4">
            <text:p>61.895.029 MARIA EDUARDA FARIAS DE SOUSA NUNES</text:p>
          </table:table-cell>
          <table:table-cell office:value-type="string" table:style-name="ce4">
            <text:p>33903024</text:p>
          </table:table-cell>
          <table:table-cell office:value-type="string" table:style-name="ce4">
            <text:p>MATERIAL P/ MANUT.DE BENS IMOVEIS/INSTALACOES</text:p>
          </table:table-cell>
          <table:table-cell office:value-type="float" office:value="24771" table:style-name="ce5">
            <text:p>24.771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4771" table:style-name="ce6">
            <text:p>24.771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1292538000140</text:p>
          </table:table-cell>
          <table:table-cell office:value-type="string" table:style-name="ce4">
            <text:p>A. L. CECILIATO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5800" table:style-name="ce5">
            <text:p>5.8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800" table:style-name="ce6">
            <text:p>5.8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606963000182</text:p>
          </table:table-cell>
          <table:table-cell office:value-type="string" table:style-name="ce4">
            <text:p>ABC TECNOAR REFRIGERACAO E AR CONDICIONADO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20731.59999999998" table:style-name="ce5">
            <text:p>320.731,60</text:p>
          </table:table-cell>
          <table:table-cell office:value-type="float" office:value="0" table:style-name="ce5">
            <text:p>0,00</text:p>
          </table:table-cell>
          <table:table-cell office:value-type="float" office:value="320731.59999999998" table:style-name="ce6">
            <text:p>320.731,6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4536465000176</text:p>
          </table:table-cell>
          <table:table-cell office:value-type="string" table:style-name="ce4">
            <text:p>ABRIS EMPREENDIMENTOS IMOBILIARIO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9967.7999999999993" table:style-name="ce5">
            <text:p>9.967,80</text:p>
          </table:table-cell>
          <table:table-cell office:value-type="float" office:value="54860.66" table:style-name="ce5">
            <text:p>54.860,66</text:p>
          </table:table-cell>
          <table:table-cell office:value-type="float" office:value="59198.37" table:style-name="ce5">
            <text:p>59.198,37</text:p>
          </table:table-cell>
          <table:table-cell office:value-type="float" office:value="64634.11" table:style-name="ce5">
            <text:p>64.634,11</text:p>
          </table:table-cell>
          <table:table-cell office:value-type="float" office:value="59053.55" table:style-name="ce5">
            <text:p>59.053,55</text:p>
          </table:table-cell>
          <table:table-cell office:value-type="float" office:value="59053.55" table:style-name="ce5">
            <text:p>59.053,55</text:p>
          </table:table-cell>
          <table:table-cell office:value-type="float" office:value="59053.55" table:style-name="ce5">
            <text:p>59.053,55</text:p>
          </table:table-cell>
          <table:table-cell office:value-type="float" office:value="365821.59" table:style-name="ce6">
            <text:p>365.821,5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4536465000176</text:p>
          </table:table-cell>
          <table:table-cell office:value-type="string" table:style-name="ce4">
            <text:p>ABRIS EMPREENDIMENTOS IMOBILIARIOS LTDA</text:p>
          </table:table-cell>
          <table:table-cell office:value-type="string" table:style-name="ce4">
            <text:p>33903915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6421.48" table:style-name="ce5">
            <text:p>26.421,4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6421.48" table:style-name="ce6">
            <text:p>26.421,4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3602058000157</text:p>
          </table:table-cell>
          <table:table-cell office:value-type="string" table:style-name="ce4">
            <text:p>ABS FILTEX - FABRICACAO DE FILTROS INDUSTRIAIS LTDA</text:p>
          </table:table-cell>
          <table:table-cell office:value-type="string" table:style-name="ce4">
            <text:p>33903024</text:p>
          </table:table-cell>
          <table:table-cell office:value-type="string" table:style-name="ce4">
            <text:p>MATERIAL P/ MANUT.DE BENS IMOVEIS/INSTALACOES</text:p>
          </table:table-cell>
          <table:table-cell office:value-type="float" office:value="0" table:style-name="ce5">
            <text:p>0,00</text:p>
          </table:table-cell>
          <table:table-cell office:value-type="float" office:value="19749.45" table:style-name="ce5">
            <text:p>19.749,4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9749.45" table:style-name="ce6">
            <text:p>19.749,4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7645002000109</text:p>
          </table:table-cell>
          <table:table-cell office:value-type="string" table:style-name="ce4">
            <text:p>ACISTEL COMERCIO, MANUTENCAO E INSTALACAO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2502.56" table:style-name="ce5">
            <text:p>122.502,56</text:p>
          </table:table-cell>
          <table:table-cell office:value-type="float" office:value="122502.56" table:style-name="ce6">
            <text:p>122.502,5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070948000137</text:p>
          </table:table-cell>
          <table:table-cell office:value-type="string" table:style-name="ce4">
            <text:p>ACJS - SANEAMENTO E CONTROLE AMBIENTAL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640.20000000000005" table:style-name="ce5">
            <text:p>640,20</text:p>
          </table:table-cell>
          <table:table-cell office:value-type="float" office:value="23135.9" table:style-name="ce5">
            <text:p>23.135,90</text:p>
          </table:table-cell>
          <table:table-cell office:value-type="float" office:value="4189.49" table:style-name="ce5">
            <text:p>4.189,49</text:p>
          </table:table-cell>
          <table:table-cell office:value-type="float" office:value="164.38" table:style-name="ce5">
            <text:p>164,38</text:p>
          </table:table-cell>
          <table:table-cell office:value-type="float" office:value="9923.32" table:style-name="ce5">
            <text:p>9.923,32</text:p>
          </table:table-cell>
          <table:table-cell office:value-type="float" office:value="0" table:style-name="ce5">
            <text:p>0,00</text:p>
          </table:table-cell>
          <table:table-cell office:value-type="float" office:value="17566.45" table:style-name="ce5">
            <text:p>17.566,45</text:p>
          </table:table-cell>
          <table:table-cell office:value-type="float" office:value="55619.74" table:style-name="ce6">
            <text:p>55.619,7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3096797000192</text:p>
          </table:table-cell>
          <table:table-cell office:value-type="string" table:style-name="ce4">
            <text:p>ACRILEVE PERSONALIZADOS LTDA</text:p>
          </table:table-cell>
          <table:table-cell office:value-type="string" table:style-name="ce4">
            <text:p>44905242</text:p>
          </table:table-cell>
          <table:table-cell office:value-type="string" table:style-name="ce4">
            <text:p>MOBILIARIO EM GERAL</text:p>
          </table:table-cell>
          <table:table-cell office:value-type="float" office:value="1340" table:style-name="ce5">
            <text:p>1.34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340" table:style-name="ce6">
            <text:p>1.34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0603044808</text:p>
          </table:table-cell>
          <table:table-cell office:value-type="string" table:style-name="ce4">
            <text:p>ADELE CATERINO DE ARAUJ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455.36" table:style-name="ce5">
            <text:p>1.455,36</text:p>
          </table:table-cell>
          <table:table-cell office:value-type="float" office:value="4298.34" table:style-name="ce5">
            <text:p>4.298,34</text:p>
          </table:table-cell>
          <table:table-cell office:value-type="float" office:value="4298.34" table:style-name="ce5">
            <text:p>4.298,34</text:p>
          </table:table-cell>
          <table:table-cell office:value-type="float" office:value="4298.34" table:style-name="ce5">
            <text:p>4.298,34</text:p>
          </table:table-cell>
          <table:table-cell office:value-type="float" office:value="4448.79" table:style-name="ce5">
            <text:p>4.448,79</text:p>
          </table:table-cell>
          <table:table-cell office:value-type="float" office:value="4448.79" table:style-name="ce5">
            <text:p>4.448,79</text:p>
          </table:table-cell>
          <table:table-cell office:value-type="float" office:value="4448.79" table:style-name="ce5">
            <text:p>4.448,79</text:p>
          </table:table-cell>
          <table:table-cell office:value-type="float" office:value="27696.75" table:style-name="ce6">
            <text:p>27.696,7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7711096000152</text:p>
          </table:table-cell>
          <table:table-cell office:value-type="string" table:style-name="ce4">
            <text:p>ADMBENS HOLDING E ADMINISTRACAO PATRIMONIAL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13255.34" table:style-name="ce5">
            <text:p>13.255,34</text:p>
          </table:table-cell>
          <table:table-cell office:value-type="float" office:value="63506.400000000001" table:style-name="ce5">
            <text:p>63.506,40</text:p>
          </table:table-cell>
          <table:table-cell office:value-type="float" office:value="70134.070000000007" table:style-name="ce5">
            <text:p>70.134,07</text:p>
          </table:table-cell>
          <table:table-cell office:value-type="float" office:value="76761.740000000005" table:style-name="ce5">
            <text:p>76.761,74</text:p>
          </table:table-cell>
          <table:table-cell office:value-type="float" office:value="70134.070000000007" table:style-name="ce5">
            <text:p>70.134,07</text:p>
          </table:table-cell>
          <table:table-cell office:value-type="float" office:value="70134.070000000007" table:style-name="ce5">
            <text:p>70.134,07</text:p>
          </table:table-cell>
          <table:table-cell office:value-type="float" office:value="70134.070000000007" table:style-name="ce5">
            <text:p>70.134,07</text:p>
          </table:table-cell>
          <table:table-cell office:value-type="float" office:value="434059.76" table:style-name="ce6">
            <text:p>434.059,7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7711096000152</text:p>
          </table:table-cell>
          <table:table-cell office:value-type="string" table:style-name="ce4">
            <text:p>ADMBENS HOLDING E ADMINISTRACAO PATRIMONIAL LTDA</text:p>
          </table:table-cell>
          <table:table-cell office:value-type="string" table:style-name="ce4">
            <text:p>33903915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0781.55" table:style-name="ce5">
            <text:p>30.781,5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0781.55" table:style-name="ce6">
            <text:p>30.781,5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6236353000171</text:p>
          </table:table-cell>
          <table:table-cell office:value-type="string" table:style-name="ce4">
            <text:p>ADMINISTRADORA DE BENS CEDRO S/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3603.52" table:style-name="ce5">
            <text:p>3.603,52</text:p>
          </table:table-cell>
          <table:table-cell office:value-type="float" office:value="17264.509999999998" table:style-name="ce5">
            <text:p>17.264,51</text:p>
          </table:table-cell>
          <table:table-cell office:value-type="float" office:value="19066.27" table:style-name="ce5">
            <text:p>19.066,27</text:p>
          </table:table-cell>
          <table:table-cell office:value-type="float" office:value="22073.79" table:style-name="ce5">
            <text:p>22.073,79</text:p>
          </table:table-cell>
          <table:table-cell office:value-type="float" office:value="19775.54" table:style-name="ce5">
            <text:p>19.775,54</text:p>
          </table:table-cell>
          <table:table-cell office:value-type="float" office:value="19775.54" table:style-name="ce5">
            <text:p>19.775,54</text:p>
          </table:table-cell>
          <table:table-cell office:value-type="float" office:value="19775.54" table:style-name="ce5">
            <text:p>19.775,54</text:p>
          </table:table-cell>
          <table:table-cell office:value-type="float" office:value="121334.71" table:style-name="ce6">
            <text:p>121.334,7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6236353000171</text:p>
          </table:table-cell>
          <table:table-cell office:value-type="string" table:style-name="ce4">
            <text:p>ADMINISTRADORA DE BENS CEDRO S/S LTDA</text:p>
          </table:table-cell>
          <table:table-cell office:value-type="string" table:style-name="ce4">
            <text:p>33903915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11452.78" table:style-name="ce5">
            <text:p>11.452,7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1452.78" table:style-name="ce6">
            <text:p>11.452,7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6236353000171</text:p>
          </table:table-cell>
          <table:table-cell office:value-type="string" table:style-name="ce4">
            <text:p>ADMINISTRADORA DE BENS CEDRO S/S LTDA</text:p>
          </table:table-cell>
          <table:table-cell office:value-type="string" table:style-name="ce4">
            <text:p>33903969</text:p>
          </table:table-cell>
          <table:table-cell office:value-type="string" table:style-name="ce4">
            <text:p>SEGUROS EM GERAL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6.23" table:style-name="ce5">
            <text:p>1.006,2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6.23" table:style-name="ce6">
            <text:p>1.006,2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6864013871</text:p>
          </table:table-cell>
          <table:table-cell office:value-type="string" table:style-name="ce4">
            <text:p>ADRIANA EUGENIA ALVIM BARREIRO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80" table:style-name="ce5">
            <text:p>48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80" table:style-name="ce6">
            <text:p>48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964571803</text:p>
          </table:table-cell>
          <table:table-cell office:value-type="string" table:style-name="ce4">
            <text:p>ADRIANA FERREIRA GONCALVES DE ANDRADE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4122.7700000000004" table:style-name="ce5">
            <text:p>4.122,77</text:p>
          </table:table-cell>
          <table:table-cell office:value-type="float" office:value="7708.14" table:style-name="ce5">
            <text:p>7.708,14</text:p>
          </table:table-cell>
          <table:table-cell office:value-type="float" office:value="9148.18" table:style-name="ce5">
            <text:p>9.148,18</text:p>
          </table:table-cell>
          <table:table-cell office:value-type="float" office:value="10588.22" table:style-name="ce5">
            <text:p>10.588,22</text:p>
          </table:table-cell>
          <table:table-cell office:value-type="float" office:value="9148.18" table:style-name="ce5">
            <text:p>9.148,18</text:p>
          </table:table-cell>
          <table:table-cell office:value-type="float" office:value="9148.18" table:style-name="ce5">
            <text:p>9.148,18</text:p>
          </table:table-cell>
          <table:table-cell office:value-type="float" office:value="9148.18" table:style-name="ce5">
            <text:p>9.148,18</text:p>
          </table:table-cell>
          <table:table-cell office:value-type="float" office:value="59011.85" table:style-name="ce6">
            <text:p>59.011,8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964571803</text:p>
          </table:table-cell>
          <table:table-cell office:value-type="string" table:style-name="ce4">
            <text:p>ADRIANA FERREIRA GONCALVES DE ANDRADE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707.83" table:style-name="ce5">
            <text:p>2.707,8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707.83" table:style-name="ce6">
            <text:p>2.707,8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018110000120</text:p>
          </table:table-cell>
          <table:table-cell office:value-type="string" table:style-name="ce4">
            <text:p>ADVANCIS MAX EQUIPAMENTOS ELETRONICOS LTDA</text:p>
          </table:table-cell>
          <table:table-cell office:value-type="string" table:style-name="ce4">
            <text:p>33903917</text:p>
          </table:table-cell>
          <table:table-cell office:value-type="string" table:style-name="ce4">
            <text:p>MANUT. E CONSERV. DE MAQUINAS E EQUIPAMENTOS</text:p>
          </table:table-cell>
          <table:table-cell office:value-type="float" office:value="44037" table:style-name="ce5">
            <text:p>44.037,00</text:p>
          </table:table-cell>
          <table:table-cell office:value-type="float" office:value="45669.45" table:style-name="ce5">
            <text:p>45.669,45</text:p>
          </table:table-cell>
          <table:table-cell office:value-type="float" office:value="44342.17" table:style-name="ce5">
            <text:p>44.342,17</text:p>
          </table:table-cell>
          <table:table-cell office:value-type="float" office:value="47546.05" table:style-name="ce5">
            <text:p>47.546,05</text:p>
          </table:table-cell>
          <table:table-cell office:value-type="float" office:value="50502.34" table:style-name="ce5">
            <text:p>50.502,34</text:p>
          </table:table-cell>
          <table:table-cell office:value-type="float" office:value="45974.63" table:style-name="ce5">
            <text:p>45.974,63</text:p>
          </table:table-cell>
          <table:table-cell office:value-type="float" office:value="45974.63" table:style-name="ce5">
            <text:p>45.974,63</text:p>
          </table:table-cell>
          <table:table-cell office:value-type="float" office:value="324046.27" table:style-name="ce6">
            <text:p>324.046,2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018110000120</text:p>
          </table:table-cell>
          <table:table-cell office:value-type="string" table:style-name="ce4">
            <text:p>ADVANCIS MAX EQUIPAMENTOS ELETRONICOS LTD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1291.75" table:style-name="ce5">
            <text:p>1.291,7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91.75" table:style-name="ce6">
            <text:p>1.291,7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8439717000146</text:p>
          </table:table-cell>
          <table:table-cell office:value-type="string" table:style-name="ce4">
            <text:p>AEON FACILITY MANAGEMENT LTDA</text:p>
          </table:table-cell>
          <table:table-cell office:value-type="string" table:style-name="ce4">
            <text:p>33903702</text:p>
          </table:table-cell>
          <table:table-cell office:value-type="string" table:style-name="ce4">
            <text:p>LIMPEZA E CONSERVACAO</text:p>
          </table:table-cell>
          <table:table-cell office:value-type="float" office:value="66179.73" table:style-name="ce5">
            <text:p>66.179,73</text:p>
          </table:table-cell>
          <table:table-cell office:value-type="float" office:value="516215.14" table:style-name="ce5">
            <text:p>516.215,14</text:p>
          </table:table-cell>
          <table:table-cell office:value-type="float" office:value="132703.96" table:style-name="ce5">
            <text:p>132.703,96</text:p>
          </table:table-cell>
          <table:table-cell office:value-type="float" office:value="152676.35999999999" table:style-name="ce5">
            <text:p>152.676,36</text:p>
          </table:table-cell>
          <table:table-cell office:value-type="float" office:value="457842.14" table:style-name="ce5">
            <text:p>457.842,14</text:p>
          </table:table-cell>
          <table:table-cell office:value-type="float" office:value="6477.22" table:style-name="ce5">
            <text:p>6.477,22</text:p>
          </table:table-cell>
          <table:table-cell office:value-type="float" office:value="664331.31999999995" table:style-name="ce5">
            <text:p>664.331,32</text:p>
          </table:table-cell>
          <table:table-cell office:value-type="float" office:value="1996425.87" table:style-name="ce6">
            <text:p>1.996.425,8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6572982000133</text:p>
          </table:table-cell>
          <table:table-cell office:value-type="string" table:style-name="ce4">
            <text:p>AGENCIA IMPERO LTDA</text:p>
          </table:table-cell>
          <table:table-cell office:value-type="string" table:style-name="ce4">
            <text:p>33903059</text:p>
          </table:table-cell>
          <table:table-cell office:value-type="string" table:style-name="ce4">
            <text:p>MATERIAL PARA DIVULGACA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684" table:style-name="ce5">
            <text:p>3.684,00</text:p>
          </table:table-cell>
          <table:table-cell office:value-type="float" office:value="0" table:style-name="ce5">
            <text:p>0,00</text:p>
          </table:table-cell>
          <table:table-cell office:value-type="float" office:value="960" table:style-name="ce5">
            <text:p>960,00</text:p>
          </table:table-cell>
          <table:table-cell office:value-type="float" office:value="0" table:style-name="ce5">
            <text:p>0,00</text:p>
          </table:table-cell>
          <table:table-cell office:value-type="float" office:value="4644" table:style-name="ce6">
            <text:p>4.644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1207079000104</text:p>
          </table:table-cell>
          <table:table-cell office:value-type="string" table:style-name="ce4">
            <text:p>AGENTE PRAG SOLUCOES AMBIENTAIS LTDA</text:p>
          </table:table-cell>
          <table:table-cell office:value-type="string" table:style-name="ce4">
            <text:p>33903978</text:p>
          </table:table-cell>
          <table:table-cell office:value-type="string" table:style-name="ce4">
            <text:p>LIMPEZA E CONSERVACA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2224.44" table:style-name="ce5">
            <text:p>22.224,4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2224.44" table:style-name="ce6">
            <text:p>22.224,4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1207079000104</text:p>
          </table:table-cell>
          <table:table-cell office:value-type="string" table:style-name="ce4">
            <text:p>AGENTE PRAG SOLUCOES AMBIENTAIS LTD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998.34" table:style-name="ce5">
            <text:p>8.998,34</text:p>
          </table:table-cell>
          <table:table-cell office:value-type="float" office:value="3859.02" table:style-name="ce5">
            <text:p>3.859,02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857.36" table:style-name="ce6">
            <text:p>12.857,3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0938855000175</text:p>
          </table:table-cell>
          <table:table-cell office:value-type="string" table:style-name="ce4">
            <text:p>AGREGUE MULTISERVICOS LTDA</text:p>
          </table:table-cell>
          <table:table-cell office:value-type="string" table:style-name="ce4">
            <text:p>33903978</text:p>
          </table:table-cell>
          <table:table-cell office:value-type="string" table:style-name="ce4">
            <text:p>LIMPEZA E CONSERVACA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704.67" table:style-name="ce5">
            <text:p>2.704,67</text:p>
          </table:table-cell>
          <table:table-cell office:value-type="float" office:value="282.26" table:style-name="ce5">
            <text:p>282,2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986.93" table:style-name="ce6">
            <text:p>2.986,9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0938855000175</text:p>
          </table:table-cell>
          <table:table-cell office:value-type="string" table:style-name="ce4">
            <text:p>AGREGUE MULTISERVICOS LTD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935.31" table:style-name="ce5">
            <text:p>935,31</text:p>
          </table:table-cell>
          <table:table-cell office:value-type="float" office:value="97.61" table:style-name="ce5">
            <text:p>97,61</text:p>
          </table:table-cell>
          <table:table-cell office:value-type="float" office:value="398.64" table:style-name="ce5">
            <text:p>398,64</text:p>
          </table:table-cell>
          <table:table-cell office:value-type="float" office:value="41.6" table:style-name="ce5">
            <text:p>41,6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73.16" table:style-name="ce6">
            <text:p>1.473,1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2584063000111</text:p>
          </table:table-cell>
          <table:table-cell office:value-type="string" table:style-name="ce4">
            <text:p>AGUAS DE ANDRADINA S.A.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78.010000000000005" table:style-name="ce5">
            <text:p>78,01</text:p>
          </table:table-cell>
          <table:table-cell office:value-type="float" office:value="78.010000000000005" table:style-name="ce5">
            <text:p>78,01</text:p>
          </table:table-cell>
          <table:table-cell office:value-type="float" office:value="78.010000000000005" table:style-name="ce5">
            <text:p>78,01</text:p>
          </table:table-cell>
          <table:table-cell office:value-type="float" office:value="96.72" table:style-name="ce5">
            <text:p>96,72</text:p>
          </table:table-cell>
          <table:table-cell office:value-type="float" office:value="108.01" table:style-name="ce5">
            <text:p>108,01</text:p>
          </table:table-cell>
          <table:table-cell office:value-type="float" office:value="98.68" table:style-name="ce5">
            <text:p>98,68</text:p>
          </table:table-cell>
          <table:table-cell office:value-type="float" office:value="86.56" table:style-name="ce5">
            <text:p>86,56</text:p>
          </table:table-cell>
          <table:table-cell office:value-type="float" office:value="624" table:style-name="ce6">
            <text:p>624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0918034000177</text:p>
          </table:table-cell>
          <table:table-cell office:value-type="string" table:style-name="ce4">
            <text:p>AGUAS DE JAHU S/A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478.03" table:style-name="ce5">
            <text:p>478,03</text:p>
          </table:table-cell>
          <table:table-cell office:value-type="float" office:value="496.69" table:style-name="ce5">
            <text:p>496,69</text:p>
          </table:table-cell>
          <table:table-cell office:value-type="float" office:value="578.17999999999995" table:style-name="ce5">
            <text:p>578,18</text:p>
          </table:table-cell>
          <table:table-cell office:value-type="float" office:value="462.71" table:style-name="ce5">
            <text:p>462,71</text:p>
          </table:table-cell>
          <table:table-cell office:value-type="float" office:value="626.79999999999995" table:style-name="ce5">
            <text:p>626,80</text:p>
          </table:table-cell>
          <table:table-cell office:value-type="float" office:value="718.8" table:style-name="ce5">
            <text:p>718,80</text:p>
          </table:table-cell>
          <table:table-cell office:value-type="float" office:value="517.20000000000005" table:style-name="ce5">
            <text:p>517,20</text:p>
          </table:table-cell>
          <table:table-cell office:value-type="float" office:value="3878.41" table:style-name="ce6">
            <text:p>3.878,4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190721000130</text:p>
          </table:table-cell>
          <table:table-cell office:value-type="string" table:style-name="ce4">
            <text:p>AGUAS DE MATAO S.A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103.49" table:style-name="ce5">
            <text:p>103,49</text:p>
          </table:table-cell>
          <table:table-cell office:value-type="float" office:value="173.24" table:style-name="ce5">
            <text:p>173,24</text:p>
          </table:table-cell>
          <table:table-cell office:value-type="float" office:value="99.55" table:style-name="ce5">
            <text:p>99,55</text:p>
          </table:table-cell>
          <table:table-cell office:value-type="float" office:value="91.22" table:style-name="ce5">
            <text:p>91,22</text:p>
          </table:table-cell>
          <table:table-cell office:value-type="float" office:value="99.6" table:style-name="ce5">
            <text:p>99,60</text:p>
          </table:table-cell>
          <table:table-cell office:value-type="float" office:value="118.04" table:style-name="ce5">
            <text:p>118,04</text:p>
          </table:table-cell>
          <table:table-cell office:value-type="float" office:value="131.56" table:style-name="ce5">
            <text:p>131,56</text:p>
          </table:table-cell>
          <table:table-cell office:value-type="float" office:value="816.7" table:style-name="ce6">
            <text:p>816,7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992052000117</text:p>
          </table:table-cell>
          <table:table-cell office:value-type="string" table:style-name="ce4">
            <text:p>AIR - CARE DO BRASIL LTDA.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0" table:style-name="ce5">
            <text:p>0,00</text:p>
          </table:table-cell>
          <table:table-cell office:value-type="float" office:value="4512.68" table:style-name="ce5">
            <text:p>4.512,68</text:p>
          </table:table-cell>
          <table:table-cell office:value-type="float" office:value="5258" table:style-name="ce5">
            <text:p>5.258,00</text:p>
          </table:table-cell>
          <table:table-cell office:value-type="float" office:value="5258" table:style-name="ce5">
            <text:p>5.258,00</text:p>
          </table:table-cell>
          <table:table-cell office:value-type="float" office:value="6003.32" table:style-name="ce5">
            <text:p>6.003,32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1032" table:style-name="ce6">
            <text:p>21.032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992052000117</text:p>
          </table:table-cell>
          <table:table-cell office:value-type="string" table:style-name="ce4">
            <text:p>AIR - CARE DO BRASIL LTDA.</text:p>
          </table:table-cell>
          <table:table-cell office:value-type="string" table:style-name="ce4">
            <text:p>33903917</text:p>
          </table:table-cell>
          <table:table-cell office:value-type="string" table:style-name="ce4">
            <text:p>MANUT. E CONSERV. DE MAQUINAS E EQUIPAMENTOS</text:p>
          </table:table-cell>
          <table:table-cell office:value-type="float" office:value="8632.32" table:style-name="ce5">
            <text:p>8.632,32</text:p>
          </table:table-cell>
          <table:table-cell office:value-type="float" office:value="3374.32" table:style-name="ce5">
            <text:p>3.374,32</text:p>
          </table:table-cell>
          <table:table-cell office:value-type="float" office:value="2629" table:style-name="ce5">
            <text:p>2.629,00</text:p>
          </table:table-cell>
          <table:table-cell office:value-type="float" office:value="2629" table:style-name="ce5">
            <text:p>2.629,00</text:p>
          </table:table-cell>
          <table:table-cell office:value-type="float" office:value="2629" table:style-name="ce5">
            <text:p>2.629,00</text:p>
          </table:table-cell>
          <table:table-cell office:value-type="float" office:value="7887" table:style-name="ce5">
            <text:p>7.887,00</text:p>
          </table:table-cell>
          <table:table-cell office:value-type="float" office:value="7887" table:style-name="ce5">
            <text:p>7.887,00</text:p>
          </table:table-cell>
          <table:table-cell office:value-type="float" office:value="35667.64" table:style-name="ce6">
            <text:p>35.667,6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0656774000105</text:p>
          </table:table-cell>
          <table:table-cell office:value-type="string" table:style-name="ce4">
            <text:p>ALBERFLEX INDUSTRIA DE MOVEIS LTDA</text:p>
          </table:table-cell>
          <table:table-cell office:value-type="string" table:style-name="ce4">
            <text:p>44905242</text:p>
          </table:table-cell>
          <table:table-cell office:value-type="string" table:style-name="ce4">
            <text:p>MOBILIARIO EM GERAL</text:p>
          </table:table-cell>
          <table:table-cell office:value-type="float" office:value="0" table:style-name="ce5">
            <text:p>0,00</text:p>
          </table:table-cell>
          <table:table-cell office:value-type="float" office:value="42481.43" table:style-name="ce5">
            <text:p>42.481,43</text:p>
          </table:table-cell>
          <table:table-cell office:value-type="float" office:value="2639.57" table:style-name="ce5">
            <text:p>2.639,57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5121" table:style-name="ce6">
            <text:p>45.121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5843714802</text:p>
          </table:table-cell>
          <table:table-cell office:value-type="string" table:style-name="ce4">
            <text:p>ALESSANDRO CESAR ORTUSO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90" table:style-name="ce5">
            <text:p>99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90" table:style-name="ce6">
            <text:p>99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1924330873</text:p>
          </table:table-cell>
          <table:table-cell office:value-type="string" table:style-name="ce4">
            <text:p>ALEXANDRE PASCHOAL DARB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81.59" table:style-name="ce5">
            <text:p>81,59</text:p>
          </table:table-cell>
          <table:table-cell office:value-type="float" office:value="1585.82" table:style-name="ce5">
            <text:p>1.585,82</text:p>
          </table:table-cell>
          <table:table-cell office:value-type="float" office:value="1585.82" table:style-name="ce5">
            <text:p>1.585,82</text:p>
          </table:table-cell>
          <table:table-cell office:value-type="float" office:value="1697.13" table:style-name="ce5">
            <text:p>1.697,13</text:p>
          </table:table-cell>
          <table:table-cell office:value-type="float" office:value="1645.45" table:style-name="ce5">
            <text:p>1.645,45</text:p>
          </table:table-cell>
          <table:table-cell office:value-type="float" office:value="1645.45" table:style-name="ce5">
            <text:p>1.645,45</text:p>
          </table:table-cell>
          <table:table-cell office:value-type="float" office:value="1645.45" table:style-name="ce5">
            <text:p>1.645,45</text:p>
          </table:table-cell>
          <table:table-cell office:value-type="float" office:value="9886.7099999999991" table:style-name="ce6">
            <text:p>9.886,7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71208516000174</text:p>
          </table:table-cell>
          <table:table-cell office:value-type="string" table:style-name="ce4">
            <text:p>ALGAR TELECOM S/A</text:p>
          </table:table-cell>
          <table:table-cell office:value-type="string" table:style-name="ce4">
            <text:p>33903958</text:p>
          </table:table-cell>
          <table:table-cell office:value-type="string" table:style-name="ce4">
            <text:p>SERVICOS DE TELECOMUNICACOES</text:p>
          </table:table-cell>
          <table:table-cell office:value-type="float" office:value="7375.53" table:style-name="ce5">
            <text:p>7.375,53</text:p>
          </table:table-cell>
          <table:table-cell office:value-type="float" office:value="7487.68" table:style-name="ce5">
            <text:p>7.487,68</text:p>
          </table:table-cell>
          <table:table-cell office:value-type="float" office:value="1676.42" table:style-name="ce5">
            <text:p>1.676,42</text:p>
          </table:table-cell>
          <table:table-cell office:value-type="float" office:value="6728.01" table:style-name="ce5">
            <text:p>6.728,01</text:p>
          </table:table-cell>
          <table:table-cell office:value-type="float" office:value="1767.14" table:style-name="ce5">
            <text:p>1.767,14</text:p>
          </table:table-cell>
          <table:table-cell office:value-type="float" office:value="1338.82" table:style-name="ce5">
            <text:p>1.338,82</text:p>
          </table:table-cell>
          <table:table-cell office:value-type="float" office:value="26139.75" table:style-name="ce5">
            <text:p>26.139,75</text:p>
          </table:table-cell>
          <table:table-cell office:value-type="float" office:value="52513.35" table:style-name="ce6">
            <text:p>52.513,3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0716656000105</text:p>
          </table:table-cell>
          <table:table-cell office:value-type="string" table:style-name="ce4">
            <text:p>ALKANSE EQUIPAMENTOS ELETRONICOS LTDA</text:p>
          </table:table-cell>
          <table:table-cell office:value-type="string" table:style-name="ce4">
            <text:p>33903977</text:p>
          </table:table-cell>
          <table:table-cell office:value-type="string" table:style-name="ce4">
            <text:p>VIGILANCIA OSTENSIVA/MONITORADA/RASTREAMENTO</text:p>
          </table:table-cell>
          <table:table-cell office:value-type="float" office:value="4396.1000000000004" table:style-name="ce5">
            <text:p>4.396,10</text:p>
          </table:table-cell>
          <table:table-cell office:value-type="float" office:value="60302.33" table:style-name="ce5">
            <text:p>60.302,33</text:p>
          </table:table-cell>
          <table:table-cell office:value-type="float" office:value="6332.73" table:style-name="ce5">
            <text:p>6.332,73</text:p>
          </table:table-cell>
          <table:table-cell office:value-type="float" office:value="19250.3" table:style-name="ce5">
            <text:p>19.250,30</text:p>
          </table:table-cell>
          <table:table-cell office:value-type="float" office:value="44455.32" table:style-name="ce5">
            <text:p>44.455,32</text:p>
          </table:table-cell>
          <table:table-cell office:value-type="float" office:value="21223.16" table:style-name="ce5">
            <text:p>21.223,16</text:p>
          </table:table-cell>
          <table:table-cell office:value-type="float" office:value="21367.72" table:style-name="ce5">
            <text:p>21.367,72</text:p>
          </table:table-cell>
          <table:table-cell office:value-type="float" office:value="177327.66" table:style-name="ce6">
            <text:p>177.327,6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637655000140</text:p>
          </table:table-cell>
          <table:table-cell office:value-type="string" table:style-name="ce4">
            <text:p>ALTO DO SILVARES EMPREENDIMENTOS IMOBILIARIO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3249.58" table:style-name="ce5">
            <text:p>3.249,58</text:p>
          </table:table-cell>
          <table:table-cell office:value-type="float" office:value="15568.76" table:style-name="ce5">
            <text:p>15.568,76</text:p>
          </table:table-cell>
          <table:table-cell office:value-type="float" office:value="17193.55" table:style-name="ce5">
            <text:p>17.193,55</text:p>
          </table:table-cell>
          <table:table-cell office:value-type="float" office:value="18818.34" table:style-name="ce5">
            <text:p>18.818,34</text:p>
          </table:table-cell>
          <table:table-cell office:value-type="float" office:value="17193.55" table:style-name="ce5">
            <text:p>17.193,55</text:p>
          </table:table-cell>
          <table:table-cell office:value-type="float" office:value="17193.55" table:style-name="ce5">
            <text:p>17.193,55</text:p>
          </table:table-cell>
          <table:table-cell office:value-type="float" office:value="17193.55" table:style-name="ce5">
            <text:p>17.193,55</text:p>
          </table:table-cell>
          <table:table-cell office:value-type="float" office:value="106410.88" table:style-name="ce6">
            <text:p>106.410,8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7851421000129</text:p>
          </table:table-cell>
          <table:table-cell office:value-type="string" table:style-name="ce4">
            <text:p>ALUXE EMPREENDIMENTOS IMOBILIARIO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5238.24" table:style-name="ce5">
            <text:p>5.238,24</text:p>
          </table:table-cell>
          <table:table-cell office:value-type="float" office:value="25096.400000000001" table:style-name="ce5">
            <text:p>25.096,40</text:p>
          </table:table-cell>
          <table:table-cell office:value-type="float" office:value="27715.52" table:style-name="ce5">
            <text:p>27.715,52</text:p>
          </table:table-cell>
          <table:table-cell office:value-type="float" office:value="30334.639999999999" table:style-name="ce5">
            <text:p>30.334,64</text:p>
          </table:table-cell>
          <table:table-cell office:value-type="float" office:value="27715.52" table:style-name="ce5">
            <text:p>27.715,52</text:p>
          </table:table-cell>
          <table:table-cell office:value-type="float" office:value="27715.52" table:style-name="ce5">
            <text:p>27.715,52</text:p>
          </table:table-cell>
          <table:table-cell office:value-type="float" office:value="27715.52" table:style-name="ce5">
            <text:p>27.715,52</text:p>
          </table:table-cell>
          <table:table-cell office:value-type="float" office:value="171531.36" table:style-name="ce6">
            <text:p>171.531,3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626406816</text:p>
          </table:table-cell>
          <table:table-cell office:value-type="string" table:style-name="ce4">
            <text:p>AMILSON AZNAR DIAS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991.07" table:style-name="ce5">
            <text:p>2.991,07</text:p>
          </table:table-cell>
          <table:table-cell office:value-type="float" office:value="6250.91" table:style-name="ce5">
            <text:p>6.250,91</text:p>
          </table:table-cell>
          <table:table-cell office:value-type="float" office:value="7090.55" table:style-name="ce5">
            <text:p>7.090,55</text:p>
          </table:table-cell>
          <table:table-cell office:value-type="float" office:value="7930.19" table:style-name="ce5">
            <text:p>7.930,19</text:p>
          </table:table-cell>
          <table:table-cell office:value-type="float" office:value="7338.72" table:style-name="ce5">
            <text:p>7.338,72</text:p>
          </table:table-cell>
          <table:table-cell office:value-type="float" office:value="7338.72" table:style-name="ce5">
            <text:p>7.338,72</text:p>
          </table:table-cell>
          <table:table-cell office:value-type="float" office:value="7338.72" table:style-name="ce5">
            <text:p>7.338,72</text:p>
          </table:table-cell>
          <table:table-cell office:value-type="float" office:value="46278.879999999997" table:style-name="ce6">
            <text:p>46.278,8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6645894821</text:p>
          </table:table-cell>
          <table:table-cell office:value-type="string" table:style-name="ce4">
            <text:p>ANA CLAUDIA MENDONCA BIGATAO ZANURC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8650.78" table:style-name="ce5">
            <text:p>28.650,78</text:p>
          </table:table-cell>
          <table:table-cell office:value-type="float" office:value="12498.72" table:style-name="ce5">
            <text:p>12.498,72</text:p>
          </table:table-cell>
          <table:table-cell office:value-type="float" office:value="15755.88" table:style-name="ce5">
            <text:p>15.755,88</text:p>
          </table:table-cell>
          <table:table-cell office:value-type="float" office:value="19013.04" table:style-name="ce5">
            <text:p>19.013,04</text:p>
          </table:table-cell>
          <table:table-cell office:value-type="float" office:value="15755.88" table:style-name="ce5">
            <text:p>15.755,88</text:p>
          </table:table-cell>
          <table:table-cell office:value-type="float" office:value="15755.88" table:style-name="ce5">
            <text:p>15.755,88</text:p>
          </table:table-cell>
          <table:table-cell office:value-type="float" office:value="15755.88" table:style-name="ce5">
            <text:p>15.755,88</text:p>
          </table:table-cell>
          <table:table-cell office:value-type="float" office:value="123186.06" table:style-name="ce6">
            <text:p>123.186,0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8715225000136</text:p>
          </table:table-cell>
          <table:table-cell office:value-type="string" table:style-name="ce4">
            <text:p>ANA CRISTINA P. MARECOS - EVENTOS</text:p>
          </table:table-cell>
          <table:table-cell office:value-type="string" table:style-name="ce4">
            <text:p>33903941</text:p>
          </table:table-cell>
          <table:table-cell office:value-type="string" table:style-name="ce4">
            <text:p>FORNECIMENTO DE ALIMENTACAO</text:p>
          </table:table-cell>
          <table:table-cell office:value-type="float" office:value="0" table:style-name="ce5">
            <text:p>0,00</text:p>
          </table:table-cell>
          <table:table-cell office:value-type="float" office:value="2413.85" table:style-name="ce5">
            <text:p>2.413,85</text:p>
          </table:table-cell>
          <table:table-cell office:value-type="float" office:value="6259.4" table:style-name="ce5">
            <text:p>6.259,40</text:p>
          </table:table-cell>
          <table:table-cell office:value-type="float" office:value="8218.9" table:style-name="ce5">
            <text:p>8.218,90</text:p>
          </table:table-cell>
          <table:table-cell office:value-type="float" office:value="2476.8200000000002" table:style-name="ce5">
            <text:p>2.476,82</text:p>
          </table:table-cell>
          <table:table-cell office:value-type="float" office:value="9025.7000000000007" table:style-name="ce5">
            <text:p>9.025,70</text:p>
          </table:table-cell>
          <table:table-cell office:value-type="float" office:value="8716.1" table:style-name="ce5">
            <text:p>8.716,10</text:p>
          </table:table-cell>
          <table:table-cell office:value-type="float" office:value="37110.769999999997" table:style-name="ce6">
            <text:p>37.110,7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3331317000152</text:p>
          </table:table-cell>
          <table:table-cell office:value-type="string" table:style-name="ce4">
            <text:p>ANA VALERIA TONELOTTO</text:p>
          </table:table-cell>
          <table:table-cell office:value-type="string" table:style-name="ce4">
            <text:p>33903016</text:p>
          </table:table-cell>
          <table:table-cell office:value-type="string" table:style-name="ce4">
            <text:p>MATERIAL DE EXPEDIENTE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6725.240000000002" table:style-name="ce5">
            <text:p>16.725,24</text:p>
          </table:table-cell>
          <table:table-cell office:value-type="float" office:value="16725.240000000002" table:style-name="ce6">
            <text:p>16.725,2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3331317000152</text:p>
          </table:table-cell>
          <table:table-cell office:value-type="string" table:style-name="ce4">
            <text:p>ANA VALERIA TONELOTTO</text:p>
          </table:table-cell>
          <table:table-cell office:value-type="string" table:style-name="ce4">
            <text:p>33903022</text:p>
          </table:table-cell>
          <table:table-cell office:value-type="string" table:style-name="ce4">
            <text:p>MATERIAL DE LIMPEZA E PROD. DE HIGIENIZACA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354" table:style-name="ce5">
            <text:p>9.354,00</text:p>
          </table:table-cell>
          <table:table-cell office:value-type="float" office:value="0" table:style-name="ce5">
            <text:p>0,00</text:p>
          </table:table-cell>
          <table:table-cell office:value-type="float" office:value="9354" table:style-name="ce6">
            <text:p>9.354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8855116000139</text:p>
          </table:table-cell>
          <table:table-cell office:value-type="string" table:style-name="ce4">
            <text:p>ANDRADE SOLUCOES EM BENS E SERVICOS LTDA</text:p>
          </table:table-cell>
          <table:table-cell office:value-type="string" table:style-name="ce4">
            <text:p>44905233</text:p>
          </table:table-cell>
          <table:table-cell office:value-type="string" table:style-name="ce4">
            <text:p>EQUIPAMENTOS PARA AUDIO, VIDEO E FO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997.39" table:style-name="ce5">
            <text:p>1.997,39</text:p>
          </table:table-cell>
          <table:table-cell office:value-type="float" office:value="0" table:style-name="ce5">
            <text:p>0,00</text:p>
          </table:table-cell>
          <table:table-cell office:value-type="float" office:value="1997.39" table:style-name="ce6">
            <text:p>1.997,3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2824086000156</text:p>
          </table:table-cell>
          <table:table-cell office:value-type="string" table:style-name="ce4">
            <text:p>ANDRETTA ADMINISTRACAO DE BENS LTDA.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9262.36" table:style-name="ce5">
            <text:p>9.262,36</text:p>
          </table:table-cell>
          <table:table-cell office:value-type="float" office:value="43932.3" table:style-name="ce5">
            <text:p>43.932,30</text:p>
          </table:table-cell>
          <table:table-cell office:value-type="float" office:value="48517.17" table:style-name="ce5">
            <text:p>48.517,17</text:p>
          </table:table-cell>
          <table:table-cell office:value-type="float" office:value="53102.04" table:style-name="ce5">
            <text:p>53.102,04</text:p>
          </table:table-cell>
          <table:table-cell office:value-type="float" office:value="48517.17" table:style-name="ce5">
            <text:p>48.517,17</text:p>
          </table:table-cell>
          <table:table-cell office:value-type="float" office:value="48517.17" table:style-name="ce5">
            <text:p>48.517,17</text:p>
          </table:table-cell>
          <table:table-cell office:value-type="float" office:value="48517.17" table:style-name="ce5">
            <text:p>48.517,17</text:p>
          </table:table-cell>
          <table:table-cell office:value-type="float" office:value="300365.38" table:style-name="ce6">
            <text:p>300.365,3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2824086000156</text:p>
          </table:table-cell>
          <table:table-cell office:value-type="string" table:style-name="ce4">
            <text:p>ANDRETTA ADMINISTRACAO DE BENS LTDA.</text:p>
          </table:table-cell>
          <table:table-cell office:value-type="string" table:style-name="ce4">
            <text:p>33903915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7226.75" table:style-name="ce5">
            <text:p>17.226,7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7226.75" table:style-name="ce6">
            <text:p>17.226,7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2928716815</text:p>
          </table:table-cell>
          <table:table-cell office:value-type="string" table:style-name="ce4">
            <text:p>ANTONIO CATERIN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455.36" table:style-name="ce5">
            <text:p>1.455,36</text:p>
          </table:table-cell>
          <table:table-cell office:value-type="float" office:value="4298.3500000000004" table:style-name="ce5">
            <text:p>4.298,35</text:p>
          </table:table-cell>
          <table:table-cell office:value-type="float" office:value="4298.3500000000004" table:style-name="ce5">
            <text:p>4.298,35</text:p>
          </table:table-cell>
          <table:table-cell office:value-type="float" office:value="4298.3500000000004" table:style-name="ce5">
            <text:p>4.298,35</text:p>
          </table:table-cell>
          <table:table-cell office:value-type="float" office:value="4448.78" table:style-name="ce5">
            <text:p>4.448,78</text:p>
          </table:table-cell>
          <table:table-cell office:value-type="float" office:value="4448.78" table:style-name="ce5">
            <text:p>4.448,78</text:p>
          </table:table-cell>
          <table:table-cell office:value-type="float" office:value="4448.78" table:style-name="ce5">
            <text:p>4.448,78</text:p>
          </table:table-cell>
          <table:table-cell office:value-type="float" office:value="27696.75" table:style-name="ce6">
            <text:p>27.696,7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5534791853</text:p>
          </table:table-cell>
          <table:table-cell office:value-type="string" table:style-name="ce4">
            <text:p>ANTONIO MANUEL PAULINO DE CARVALH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500.56" table:style-name="ce5">
            <text:p>2.500,56</text:p>
          </table:table-cell>
          <table:table-cell office:value-type="float" office:value="5723.07" table:style-name="ce5">
            <text:p>5.723,07</text:p>
          </table:table-cell>
          <table:table-cell office:value-type="float" office:value="6198.71" table:style-name="ce5">
            <text:p>6.198,71</text:p>
          </table:table-cell>
          <table:table-cell office:value-type="float" office:value="6674.35" table:style-name="ce5">
            <text:p>6.674,35</text:p>
          </table:table-cell>
          <table:table-cell office:value-type="float" office:value="6198.71" table:style-name="ce5">
            <text:p>6.198,71</text:p>
          </table:table-cell>
          <table:table-cell office:value-type="float" office:value="6198.71" table:style-name="ce5">
            <text:p>6.198,71</text:p>
          </table:table-cell>
          <table:table-cell office:value-type="float" office:value="6198.71" table:style-name="ce5">
            <text:p>6.198,71</text:p>
          </table:table-cell>
          <table:table-cell office:value-type="float" office:value="39692.82" table:style-name="ce6">
            <text:p>39.692,8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3564100806</text:p>
          </table:table-cell>
          <table:table-cell office:value-type="string" table:style-name="ce4">
            <text:p>ANTONIO PEDRO CREMONES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8158.09" table:style-name="ce5">
            <text:p>18.158,09</text:p>
          </table:table-cell>
          <table:table-cell office:value-type="float" office:value="26209.25" table:style-name="ce5">
            <text:p>26.209,25</text:p>
          </table:table-cell>
          <table:table-cell office:value-type="float" office:value="34666.949999999997" table:style-name="ce5">
            <text:p>34.666,95</text:p>
          </table:table-cell>
          <table:table-cell office:value-type="float" office:value="43124.65" table:style-name="ce5">
            <text:p>43.124,65</text:p>
          </table:table-cell>
          <table:table-cell office:value-type="float" office:value="34666.949999999997" table:style-name="ce5">
            <text:p>34.666,95</text:p>
          </table:table-cell>
          <table:table-cell office:value-type="float" office:value="34666.949999999997" table:style-name="ce5">
            <text:p>34.666,95</text:p>
          </table:table-cell>
          <table:table-cell office:value-type="float" office:value="34666.949999999997" table:style-name="ce5">
            <text:p>34.666,95</text:p>
          </table:table-cell>
          <table:table-cell office:value-type="float" office:value="226159.79" table:style-name="ce6">
            <text:p>226.159,7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4173253672</text:p>
          </table:table-cell>
          <table:table-cell office:value-type="string" table:style-name="ce4">
            <text:p>ANTONIO RENATO BUEN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0071.64" table:style-name="ce5">
            <text:p>10.071,64</text:p>
          </table:table-cell>
          <table:table-cell office:value-type="float" office:value="15549.83" table:style-name="ce5">
            <text:p>15.549,83</text:p>
          </table:table-cell>
          <table:table-cell office:value-type="float" office:value="19964.310000000001" table:style-name="ce5">
            <text:p>19.964,31</text:p>
          </table:table-cell>
          <table:table-cell office:value-type="float" office:value="24378.79" table:style-name="ce5">
            <text:p>24.378,79</text:p>
          </table:table-cell>
          <table:table-cell office:value-type="float" office:value="19964.310000000001" table:style-name="ce5">
            <text:p>19.964,31</text:p>
          </table:table-cell>
          <table:table-cell office:value-type="float" office:value="19964.310000000001" table:style-name="ce5">
            <text:p>19.964,31</text:p>
          </table:table-cell>
          <table:table-cell office:value-type="float" office:value="19964.310000000001" table:style-name="ce5">
            <text:p>19.964,31</text:p>
          </table:table-cell>
          <table:table-cell office:value-type="float" office:value="129857.5" table:style-name="ce6">
            <text:p>129.857,5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555382000133</text:p>
          </table:table-cell>
          <table:table-cell office:value-type="string" table:style-name="ce4">
            <text:p>AOVS SISTEMAS DE INFORMATICA S.A.</text:p>
          </table:table-cell>
          <table:table-cell office:value-type="string" table:style-name="ce4">
            <text:p>33904020</text:p>
          </table:table-cell>
          <table:table-cell office:value-type="string" table:style-name="ce4">
            <text:p>TREINAMENTO/CAPACITACAO EM TIC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0650.60999999999" table:style-name="ce5">
            <text:p>140.650,61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0650.60999999999" table:style-name="ce6">
            <text:p>140.650,6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4455724000141</text:p>
          </table:table-cell>
          <table:table-cell office:value-type="string" table:style-name="ce4">
            <text:p>AREMAR MIX COMERCIO E MANUTENCOES EM GERAL LTDA</text:p>
          </table:table-cell>
          <table:table-cell office:value-type="string" table:style-name="ce4">
            <text:p>33903025</text:p>
          </table:table-cell>
          <table:table-cell office:value-type="string" table:style-name="ce4">
            <text:p>MATERIAL P/ MANUTENCAO DE BENS MOVE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631.99" table:style-name="ce5">
            <text:p>1.631,99</text:p>
          </table:table-cell>
          <table:table-cell office:value-type="float" office:value="0" table:style-name="ce5">
            <text:p>0,00</text:p>
          </table:table-cell>
          <table:table-cell office:value-type="float" office:value="2521.5100000000002" table:style-name="ce5">
            <text:p>2.521,51</text:p>
          </table:table-cell>
          <table:table-cell office:value-type="float" office:value="10717.61" table:style-name="ce5">
            <text:p>10.717,61</text:p>
          </table:table-cell>
          <table:table-cell office:value-type="float" office:value="14871.11" table:style-name="ce6">
            <text:p>14.871,1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4455724000141</text:p>
          </table:table-cell>
          <table:table-cell office:value-type="string" table:style-name="ce4">
            <text:p>AREMAR MIX COMERCIO E MANUTENCOES EM GERAL LTDA</text:p>
          </table:table-cell>
          <table:table-cell office:value-type="string" table:style-name="ce4">
            <text:p>33903917</text:p>
          </table:table-cell>
          <table:table-cell office:value-type="string" table:style-name="ce4">
            <text:p>MANUT. E CONSERV. DE MAQUINAS E EQUIPAMENTOS</text:p>
          </table:table-cell>
          <table:table-cell office:value-type="float" office:value="21483.279999999999" table:style-name="ce5">
            <text:p>21.483,2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606.81" table:style-name="ce5">
            <text:p>9.606,81</text:p>
          </table:table-cell>
          <table:table-cell office:value-type="float" office:value="1108.01" table:style-name="ce5">
            <text:p>1.108,01</text:p>
          </table:table-cell>
          <table:table-cell office:value-type="float" office:value="115890.8" table:style-name="ce5">
            <text:p>115.890,80</text:p>
          </table:table-cell>
          <table:table-cell office:value-type="float" office:value="6278.67" table:style-name="ce5">
            <text:p>6.278,67</text:p>
          </table:table-cell>
          <table:table-cell office:value-type="float" office:value="154367.57" table:style-name="ce6">
            <text:p>154.367,5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4455724000141</text:p>
          </table:table-cell>
          <table:table-cell office:value-type="string" table:style-name="ce4">
            <text:p>AREMAR MIX COMERCIO E MANUTENCOES EM GERAL LTDA</text:p>
          </table:table-cell>
          <table:table-cell office:value-type="string" table:style-name="ce4">
            <text:p>44905212</text:p>
          </table:table-cell>
          <table:table-cell office:value-type="string" table:style-name="ce4">
            <text:p>APARELHOS E UTENSILIOS DOMESTICO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99614.1" table:style-name="ce5">
            <text:p>199.614,10</text:p>
          </table:table-cell>
          <table:table-cell office:value-type="float" office:value="12403" table:style-name="ce5">
            <text:p>12.403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12017.1" table:style-name="ce6">
            <text:p>212.017,1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9522837000190</text:p>
          </table:table-cell>
          <table:table-cell office:value-type="string" table:style-name="ce4">
            <text:p>ARTE VENDAS DE EQUIPAMENTOS E ACESSORIOS LTDA</text:p>
          </table:table-cell>
          <table:table-cell office:value-type="string" table:style-name="ce4">
            <text:p>33903026</text:p>
          </table:table-cell>
          <table:table-cell office:value-type="string" table:style-name="ce4">
            <text:p>MATERIAL ELETRICO E ELETRONICO</text:p>
          </table:table-cell>
          <table:table-cell office:value-type="float" office:value="3312.4" table:style-name="ce5">
            <text:p>3.312,4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312.4" table:style-name="ce6">
            <text:p>3.312,4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0398099000121</text:p>
          </table:table-cell>
          <table:table-cell office:value-type="string" table:style-name="ce4">
            <text:p>ASSOCIACAO BRASILEIRA DE ORCAMENTO PUBLICO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9040" table:style-name="ce5">
            <text:p>39.040,00</text:p>
          </table:table-cell>
          <table:table-cell office:value-type="float" office:value="39040" table:style-name="ce6">
            <text:p>39.04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0536110000172</text:p>
          </table:table-cell>
          <table:table-cell office:value-type="string" table:style-name="ce4">
            <text:p>ASSOCIACAO NACIONAL DOS MAGISTRADOS DA JUSTICA DO TRABA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90" table:style-name="ce5">
            <text:p>990,00</text:p>
          </table:table-cell>
          <table:table-cell office:value-type="float" office:value="990" table:style-name="ce6">
            <text:p>99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658360000139</text:p>
          </table:table-cell>
          <table:table-cell office:value-type="string" table:style-name="ce4">
            <text:p>ATENAS ELEVADORES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6483.23" table:style-name="ce5">
            <text:p>6.483,23</text:p>
          </table:table-cell>
          <table:table-cell office:value-type="float" office:value="13032.81" table:style-name="ce5">
            <text:p>13.032,81</text:p>
          </table:table-cell>
          <table:table-cell office:value-type="float" office:value="10962.99" table:style-name="ce5">
            <text:p>10.962,99</text:p>
          </table:table-cell>
          <table:table-cell office:value-type="float" office:value="10507.46" table:style-name="ce5">
            <text:p>10.507,46</text:p>
          </table:table-cell>
          <table:table-cell office:value-type="float" office:value="11377.12" table:style-name="ce5">
            <text:p>11.377,12</text:p>
          </table:table-cell>
          <table:table-cell office:value-type="float" office:value="10293.040000000001" table:style-name="ce5">
            <text:p>10.293,04</text:p>
          </table:table-cell>
          <table:table-cell office:value-type="float" office:value="10453.33" table:style-name="ce5">
            <text:p>10.453,33</text:p>
          </table:table-cell>
          <table:table-cell office:value-type="float" office:value="73109.98" table:style-name="ce6">
            <text:p>73.109,9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658360000139</text:p>
          </table:table-cell>
          <table:table-cell office:value-type="string" table:style-name="ce4">
            <text:p>ATENAS ELEVADORES LTD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1.98" table:style-name="ce5">
            <text:p>21,9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1.98" table:style-name="ce6">
            <text:p>21,9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4568847000135</text:p>
          </table:table-cell>
          <table:table-cell office:value-type="string" table:style-name="ce4">
            <text:p>ATMA MOVEIS LTDA</text:p>
          </table:table-cell>
          <table:table-cell office:value-type="string" table:style-name="ce4">
            <text:p>44905242</text:p>
          </table:table-cell>
          <table:table-cell office:value-type="string" table:style-name="ce4">
            <text:p>MOBILIARIO EM GERAL</text:p>
          </table:table-cell>
          <table:table-cell office:value-type="float" office:value="0" table:style-name="ce5">
            <text:p>0,00</text:p>
          </table:table-cell>
          <table:table-cell office:value-type="float" office:value="170820" table:style-name="ce5">
            <text:p>170.82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70820" table:style-name="ce6">
            <text:p>170.82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4682221000116</text:p>
          </table:table-cell>
          <table:table-cell office:value-type="string" table:style-name="ce4">
            <text:p>ATN CAMPOS COMERCIO, PRESTACAO DE SERVICOS, IMPORTACAO</text:p>
          </table:table-cell>
          <table:table-cell office:value-type="string" table:style-name="ce4">
            <text:p>33903920</text:p>
          </table:table-cell>
          <table:table-cell office:value-type="string" table:style-name="ce4">
            <text:p>MANUT.E CONS.DE B.MOVEIS DE OUTRAS NATUREZA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446.67" table:style-name="ce5">
            <text:p>2.446,67</text:p>
          </table:table-cell>
          <table:table-cell office:value-type="float" office:value="0" table:style-name="ce5">
            <text:p>0,00</text:p>
          </table:table-cell>
          <table:table-cell office:value-type="float" office:value="2446.67" table:style-name="ce6">
            <text:p>2.446,6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9576614000105</text:p>
          </table:table-cell>
          <table:table-cell office:value-type="string" table:style-name="ce4">
            <text:p>AUTARQUIA MUNICIPAL DE SANEAMENTO AMBIENTAL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302.45999999999998" table:style-name="ce5">
            <text:p>302,46</text:p>
          </table:table-cell>
          <table:table-cell office:value-type="float" office:value="102.73" table:style-name="ce5">
            <text:p>102,73</text:p>
          </table:table-cell>
          <table:table-cell office:value-type="float" office:value="203.38" table:style-name="ce5">
            <text:p>203,38</text:p>
          </table:table-cell>
          <table:table-cell office:value-type="float" office:value="275.97000000000003" table:style-name="ce5">
            <text:p>275,97</text:p>
          </table:table-cell>
          <table:table-cell office:value-type="float" office:value="165.03" table:style-name="ce5">
            <text:p>165,03</text:p>
          </table:table-cell>
          <table:table-cell office:value-type="float" office:value="177.35" table:style-name="ce5">
            <text:p>177,35</text:p>
          </table:table-cell>
          <table:table-cell office:value-type="float" office:value="128.05000000000001" table:style-name="ce5">
            <text:p>128,05</text:p>
          </table:table-cell>
          <table:table-cell office:value-type="float" office:value="1354.97" table:style-name="ce6">
            <text:p>1.354,9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6698091000590</text:p>
          </table:table-cell>
          <table:table-cell office:value-type="string" table:style-name="ce4">
            <text:p>AUTOPEL AUTOMACAO COMERCIAL E INFORMATICA LTDA.</text:p>
          </table:table-cell>
          <table:table-cell office:value-type="string" table:style-name="ce4">
            <text:p>33903984</text:p>
          </table:table-cell>
          <table:table-cell office:value-type="string" table:style-name="ce4">
            <text:p>SERVICOS DE OUTSOURCING - ALMOX VIRTUAL (IN 51/2021)</text:p>
          </table:table-cell>
          <table:table-cell office:value-type="float" office:value="101.19" table:style-name="ce5">
            <text:p>101,19</text:p>
          </table:table-cell>
          <table:table-cell office:value-type="float" office:value="22093.39" table:style-name="ce5">
            <text:p>22.093,39</text:p>
          </table:table-cell>
          <table:table-cell office:value-type="float" office:value="2305.71" table:style-name="ce5">
            <text:p>2.305,71</text:p>
          </table:table-cell>
          <table:table-cell office:value-type="float" office:value="0" table:style-name="ce5">
            <text:p>0,00</text:p>
          </table:table-cell>
          <table:table-cell office:value-type="float" office:value="2845.44" table:style-name="ce5">
            <text:p>2.845,4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7345.73" table:style-name="ce6">
            <text:p>27.345,7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8804604000100</text:p>
          </table:table-cell>
          <table:table-cell office:value-type="string" table:style-name="ce4">
            <text:p>AVOHAI EVENTOS LTDA</text:p>
          </table:table-cell>
          <table:table-cell office:value-type="string" table:style-name="ce4">
            <text:p>33903059</text:p>
          </table:table-cell>
          <table:table-cell office:value-type="string" table:style-name="ce4">
            <text:p>MATERIAL PARA DIVULGACA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250" table:style-name="ce5">
            <text:p>2.250,00</text:p>
          </table:table-cell>
          <table:table-cell office:value-type="float" office:value="2250" table:style-name="ce6">
            <text:p>2.25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301055000180</text:p>
          </table:table-cell>
          <table:table-cell office:value-type="string" table:style-name="ce4">
            <text:p>AZIZ SISTEMAS DE SEGURANCA LTDA</text:p>
          </table:table-cell>
          <table:table-cell office:value-type="string" table:style-name="ce4">
            <text:p>33903977</text:p>
          </table:table-cell>
          <table:table-cell office:value-type="string" table:style-name="ce4">
            <text:p>VIGILANCIA OSTENSIVA/MONITORADA/RASTREAMENTO</text:p>
          </table:table-cell>
          <table:table-cell office:value-type="float" office:value="9644.86" table:style-name="ce5">
            <text:p>9.644,86</text:p>
          </table:table-cell>
          <table:table-cell office:value-type="float" office:value="10651.42" table:style-name="ce5">
            <text:p>10.651,42</text:p>
          </table:table-cell>
          <table:table-cell office:value-type="float" office:value="10651.42" table:style-name="ce5">
            <text:p>10.651,42</text:p>
          </table:table-cell>
          <table:table-cell office:value-type="float" office:value="10651.42" table:style-name="ce5">
            <text:p>10.651,42</text:p>
          </table:table-cell>
          <table:table-cell office:value-type="float" office:value="11657.98" table:style-name="ce5">
            <text:p>11.657,98</text:p>
          </table:table-cell>
          <table:table-cell office:value-type="float" office:value="10651.42" table:style-name="ce5">
            <text:p>10.651,42</text:p>
          </table:table-cell>
          <table:table-cell office:value-type="float" office:value="10651.42" table:style-name="ce5">
            <text:p>10.651,42</text:p>
          </table:table-cell>
          <table:table-cell office:value-type="float" office:value="74559.94" table:style-name="ce6">
            <text:p>74.559,9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2678803000101</text:p>
          </table:table-cell>
          <table:table-cell office:value-type="string" table:style-name="ce4">
            <text:p>B&amp;R ADMINISTRACAO E PARTICIPACOE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2102.56" table:style-name="ce5">
            <text:p>2.102,56</text:p>
          </table:table-cell>
          <table:table-cell office:value-type="float" office:value="10459.14" table:style-name="ce5">
            <text:p>10.459,14</text:p>
          </table:table-cell>
          <table:table-cell office:value-type="float" office:value="11550.68" table:style-name="ce5">
            <text:p>11.550,68</text:p>
          </table:table-cell>
          <table:table-cell office:value-type="float" office:value="12642.22" table:style-name="ce5">
            <text:p>12.642,22</text:p>
          </table:table-cell>
          <table:table-cell office:value-type="float" office:value="11550.68" table:style-name="ce5">
            <text:p>11.550,6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8305.279999999999" table:style-name="ce6">
            <text:p>48.305,2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2678803000101</text:p>
          </table:table-cell>
          <table:table-cell office:value-type="string" table:style-name="ce4">
            <text:p>B&amp;R ADMINISTRACAO E PARTICIPACOES LTDA</text:p>
          </table:table-cell>
          <table:table-cell office:value-type="string" table:style-name="ce4">
            <text:p>33909301</text:p>
          </table:table-cell>
          <table:table-cell office:value-type="string" table:style-name="ce4">
            <text:p>INDENIZACOE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6940.899999999994" table:style-name="ce5">
            <text:p>66.940,90</text:p>
          </table:table-cell>
          <table:table-cell office:value-type="float" office:value="0" table:style-name="ce5">
            <text:p>0,00</text:p>
          </table:table-cell>
          <table:table-cell office:value-type="float" office:value="49609.25" table:style-name="ce5">
            <text:p>49.609,25</text:p>
          </table:table-cell>
          <table:table-cell office:value-type="float" office:value="0" table:style-name="ce5">
            <text:p>0,00</text:p>
          </table:table-cell>
          <table:table-cell office:value-type="float" office:value="116550.15" table:style-name="ce6">
            <text:p>116.550,1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0000000034177</text:p>
          </table:table-cell>
          <table:table-cell office:value-type="string" table:style-name="ce4">
            <text:p>BANCO DO BRASIL SA</text:p>
          </table:table-cell>
          <table:table-cell office:value-type="string" table:style-name="ce4">
            <text:p>33903902</text:p>
          </table:table-cell>
          <table:table-cell office:value-type="string" table:style-name="ce4">
            <text:p>CONDOMINIOS</text:p>
          </table:table-cell>
          <table:table-cell office:value-type="float" office:value="0" table:style-name="ce5">
            <text:p>0,00</text:p>
          </table:table-cell>
          <table:table-cell office:value-type="float" office:value="1402.84" table:style-name="ce5">
            <text:p>1.402,84</text:p>
          </table:table-cell>
          <table:table-cell office:value-type="float" office:value="1656.21" table:style-name="ce5">
            <text:p>1.656,21</text:p>
          </table:table-cell>
          <table:table-cell office:value-type="float" office:value="1486.21" table:style-name="ce5">
            <text:p>1.486,21</text:p>
          </table:table-cell>
          <table:table-cell office:value-type="float" office:value="1549.29" table:style-name="ce5">
            <text:p>1.549,29</text:p>
          </table:table-cell>
          <table:table-cell office:value-type="float" office:value="1701.96" table:style-name="ce5">
            <text:p>1.701,96</text:p>
          </table:table-cell>
          <table:table-cell office:value-type="float" office:value="1444.47" table:style-name="ce5">
            <text:p>1.444,47</text:p>
          </table:table-cell>
          <table:table-cell office:value-type="float" office:value="9240.98" table:style-name="ce6">
            <text:p>9.240,9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0000000633984</text:p>
          </table:table-cell>
          <table:table-cell office:value-type="string" table:style-name="ce4">
            <text:p>BANCO DO BRASIL SA</text:p>
          </table:table-cell>
          <table:table-cell office:value-type="string" table:style-name="ce4">
            <text:p>33903902</text:p>
          </table:table-cell>
          <table:table-cell office:value-type="string" table:style-name="ce4">
            <text:p>CONDOMINIOS</text:p>
          </table:table-cell>
          <table:table-cell office:value-type="float" office:value="7480.23" table:style-name="ce5">
            <text:p>7.480,2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480.23" table:style-name="ce6">
            <text:p>7.480,2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0000000000191</text:p>
          </table:table-cell>
          <table:table-cell office:value-type="string" table:style-name="ce4">
            <text:p>BANCO DO BRASIL S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19339.759999999998" table:style-name="ce5">
            <text:p>19.339,76</text:p>
          </table:table-cell>
          <table:table-cell office:value-type="float" office:value="92656.95" table:style-name="ce5">
            <text:p>92.656,95</text:p>
          </table:table-cell>
          <table:table-cell office:value-type="float" office:value="102326.83" table:style-name="ce5">
            <text:p>102.326,83</text:p>
          </table:table-cell>
          <table:table-cell office:value-type="float" office:value="111996.71" table:style-name="ce5">
            <text:p>111.996,71</text:p>
          </table:table-cell>
          <table:table-cell office:value-type="float" office:value="102326.83" table:style-name="ce5">
            <text:p>102.326,83</text:p>
          </table:table-cell>
          <table:table-cell office:value-type="float" office:value="107786.98" table:style-name="ce5">
            <text:p>107.786,98</text:p>
          </table:table-cell>
          <table:table-cell office:value-type="float" office:value="105887.8" table:style-name="ce5">
            <text:p>105.887,80</text:p>
          </table:table-cell>
          <table:table-cell office:value-type="float" office:value="642321.86" table:style-name="ce6">
            <text:p>642.321,8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0000000633984</text:p>
          </table:table-cell>
          <table:table-cell office:value-type="string" table:style-name="ce4">
            <text:p>BANCO DO BRASIL S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18387.3" table:style-name="ce5">
            <text:p>18.387,3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8387.3" table:style-name="ce6">
            <text:p>18.387,3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7010717000188</text:p>
          </table:table-cell>
          <table:table-cell office:value-type="string" table:style-name="ce4">
            <text:p>BECATH SOLUCOES INTEGRADAS LTDA</text:p>
          </table:table-cell>
          <table:table-cell office:value-type="string" table:style-name="ce4">
            <text:p>44905247</text:p>
          </table:table-cell>
          <table:table-cell office:value-type="string" table:style-name="ce4">
            <text:p>EQUIPAMENTOS DE TIC - TELEFONIA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39461" table:style-name="ce5">
            <text:p>139.461,00</text:p>
          </table:table-cell>
          <table:table-cell office:value-type="float" office:value="6554.58" table:style-name="ce5">
            <text:p>6.554,5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6015.57999999999" table:style-name="ce6">
            <text:p>146.015,5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0824284000100</text:p>
          </table:table-cell>
          <table:table-cell office:value-type="string" table:style-name="ce4">
            <text:p>BELA VISTA TEXTIL LTDA</text:p>
          </table:table-cell>
          <table:table-cell office:value-type="string" table:style-name="ce4">
            <text:p>33903059</text:p>
          </table:table-cell>
          <table:table-cell office:value-type="string" table:style-name="ce4">
            <text:p>MATERIAL PARA DIVULGACA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2400" table:style-name="ce5">
            <text:p>32.4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2400" table:style-name="ce6">
            <text:p>32.4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81229858000124</text:p>
          </table:table-cell>
          <table:table-cell office:value-type="string" table:style-name="ce4">
            <text:p>BIG BAND <text:s/>BANDEIRAS LTDA</text:p>
          </table:table-cell>
          <table:table-cell office:value-type="string" table:style-name="ce4">
            <text:p>44905242</text:p>
          </table:table-cell>
          <table:table-cell office:value-type="string" table:style-name="ce4">
            <text:p>MOBILIARIO EM GERAL</text:p>
          </table:table-cell>
          <table:table-cell office:value-type="float" office:value="26750" table:style-name="ce5">
            <text:p>26.75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6750" table:style-name="ce6">
            <text:p>26.75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7936324000139</text:p>
          </table:table-cell>
          <table:table-cell office:value-type="string" table:style-name="ce4">
            <text:p>BLUE BLACK PARTICIPACOES SOCIETARIA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1926.18" table:style-name="ce5">
            <text:p>1.926,18</text:p>
          </table:table-cell>
          <table:table-cell office:value-type="float" office:value="9228.33" table:style-name="ce5">
            <text:p>9.228,33</text:p>
          </table:table-cell>
          <table:table-cell office:value-type="float" office:value="10191.42" table:style-name="ce5">
            <text:p>10.191,42</text:p>
          </table:table-cell>
          <table:table-cell office:value-type="float" office:value="11154.51" table:style-name="ce5">
            <text:p>11.154,51</text:p>
          </table:table-cell>
          <table:table-cell office:value-type="float" office:value="10191.42" table:style-name="ce5">
            <text:p>10.191,42</text:p>
          </table:table-cell>
          <table:table-cell office:value-type="float" office:value="10191.42" table:style-name="ce5">
            <text:p>10.191,42</text:p>
          </table:table-cell>
          <table:table-cell office:value-type="float" office:value="10673.47" table:style-name="ce5">
            <text:p>10.673,47</text:p>
          </table:table-cell>
          <table:table-cell office:value-type="float" office:value="63556.75" table:style-name="ce6">
            <text:p>63.556,7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1685612000181</text:p>
          </table:table-cell>
          <table:table-cell office:value-type="string" table:style-name="ce4">
            <text:p>BPS PROFIT TERCEIRIZACAO LTDA</text:p>
          </table:table-cell>
          <table:table-cell office:value-type="string" table:style-name="ce4">
            <text:p>33903701</text:p>
          </table:table-cell>
          <table:table-cell office:value-type="string" table:style-name="ce4">
            <text:p>APOIO ADMINISTRATIVO, TECNICO E OPERACIONAL</text:p>
          </table:table-cell>
          <table:table-cell office:value-type="float" office:value="775.89" table:style-name="ce5">
            <text:p>775,8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75.89" table:style-name="ce6">
            <text:p>775,8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0099508000103</text:p>
          </table:table-cell>
          <table:table-cell office:value-type="string" table:style-name="ce4">
            <text:p>BR LIBRAS LTDA</text:p>
          </table:table-cell>
          <table:table-cell office:value-type="string" table:style-name="ce4">
            <text:p>33903905</text:p>
          </table:table-cell>
          <table:table-cell office:value-type="string" table:style-name="ce4">
            <text:p>SERVICOS TECNICOS PROFISSIONA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98" table:style-name="ce5">
            <text:p>398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98" table:style-name="ce6">
            <text:p>398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6760974000174</text:p>
          </table:table-cell>
          <table:table-cell office:value-type="string" table:style-name="ce4">
            <text:p>BRASIL BRAILLE INFORMATICA - LTDA</text:p>
          </table:table-cell>
          <table:table-cell office:value-type="string" table:style-name="ce4">
            <text:p>33903017</text:p>
          </table:table-cell>
          <table:table-cell office:value-type="string" table:style-name="ce4">
            <text:p>MATERIAL DE TIC - MATERIAL DE CONSUM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37.52" table:style-name="ce5">
            <text:p>737,52</text:p>
          </table:table-cell>
          <table:table-cell office:value-type="float" office:value="0" table:style-name="ce5">
            <text:p>0,00</text:p>
          </table:table-cell>
          <table:table-cell office:value-type="float" office:value="737.52" table:style-name="ce6">
            <text:p>737,5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73972002000116</text:p>
          </table:table-cell>
          <table:table-cell office:value-type="string" table:style-name="ce4">
            <text:p>BRFIBRA TELECOMUNICACOES LTDA</text:p>
          </table:table-cell>
          <table:table-cell office:value-type="string" table:style-name="ce4">
            <text:p>33904011</text:p>
          </table:table-cell>
          <table:table-cell office:value-type="string" table:style-name="ce4">
            <text:p>SUPORTE DE INFRAESTRUTURA DE TIC</text:p>
          </table:table-cell>
          <table:table-cell office:value-type="float" office:value="66.150000000000006" table:style-name="ce5">
            <text:p>66,15</text:p>
          </table:table-cell>
          <table:table-cell office:value-type="float" office:value="5969.25" table:style-name="ce5">
            <text:p>5.969,25</text:p>
          </table:table-cell>
          <table:table-cell office:value-type="float" office:value="3500" table:style-name="ce5">
            <text:p>3.500,00</text:p>
          </table:table-cell>
          <table:table-cell office:value-type="float" office:value="3500" table:style-name="ce5">
            <text:p>3.500,00</text:p>
          </table:table-cell>
          <table:table-cell office:value-type="float" office:value="3830.75" table:style-name="ce5">
            <text:p>3.830,75</text:p>
          </table:table-cell>
          <table:table-cell office:value-type="float" office:value="3500" table:style-name="ce5">
            <text:p>3.500,00</text:p>
          </table:table-cell>
          <table:table-cell office:value-type="float" office:value="3500" table:style-name="ce5">
            <text:p>3.500,00</text:p>
          </table:table-cell>
          <table:table-cell office:value-type="float" office:value="23866.15" table:style-name="ce6">
            <text:p>23.866,1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73972002000116</text:p>
          </table:table-cell>
          <table:table-cell office:value-type="string" table:style-name="ce4">
            <text:p>BRFIBRA TELECOMUNICACOES LTDA</text:p>
          </table:table-cell>
          <table:table-cell office:value-type="string" table:style-name="ce4">
            <text:p>33909240</text:p>
          </table:table-cell>
          <table:table-cell office:value-type="string" table:style-name="ce4">
            <text:p>SERVICOS DE TECNOLOGIA DA INFORMACAO E COMUNICACAO - PJ</text:p>
          </table:table-cell>
          <table:table-cell office:value-type="float" office:value="0" table:style-name="ce5">
            <text:p>0,00</text:p>
          </table:table-cell>
          <table:table-cell office:value-type="float" office:value="369.25" table:style-name="ce5">
            <text:p>369,25</text:p>
          </table:table-cell>
          <table:table-cell office:value-type="float" office:value="330.75" table:style-name="ce5">
            <text:p>330,7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00" table:style-name="ce6">
            <text:p>7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0585900000148</text:p>
          </table:table-cell>
          <table:table-cell office:value-type="string" table:style-name="ce4">
            <text:p>BRK AMBIENTAL - LIMEIRA S.A.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498.6" table:style-name="ce5">
            <text:p>498,60</text:p>
          </table:table-cell>
          <table:table-cell office:value-type="float" office:value="49.04" table:style-name="ce5">
            <text:p>49,04</text:p>
          </table:table-cell>
          <table:table-cell office:value-type="float" office:value="148.54" table:style-name="ce5">
            <text:p>148,54</text:p>
          </table:table-cell>
          <table:table-cell office:value-type="float" office:value="352.66" table:style-name="ce5">
            <text:p>352,66</text:p>
          </table:table-cell>
          <table:table-cell office:value-type="float" office:value="355.48" table:style-name="ce5">
            <text:p>355,48</text:p>
          </table:table-cell>
          <table:table-cell office:value-type="float" office:value="355" table:style-name="ce5">
            <text:p>355,00</text:p>
          </table:table-cell>
          <table:table-cell office:value-type="float" office:value="355" table:style-name="ce5">
            <text:p>355,00</text:p>
          </table:table-cell>
          <table:table-cell office:value-type="float" office:value="2114.3200000000002" table:style-name="ce6">
            <text:p>2.114,3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4001255000183</text:p>
          </table:table-cell>
          <table:table-cell office:value-type="string" table:style-name="ce4">
            <text:p>BRK AMBIENTAL - PORTO FERREIRA S.A.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149.88999999999999" table:style-name="ce5">
            <text:p>149,89</text:p>
          </table:table-cell>
          <table:table-cell office:value-type="float" office:value="132.4" table:style-name="ce5">
            <text:p>132,40</text:p>
          </table:table-cell>
          <table:table-cell office:value-type="float" office:value="652.71" table:style-name="ce5">
            <text:p>652,71</text:p>
          </table:table-cell>
          <table:table-cell office:value-type="float" office:value="67.13" table:style-name="ce5">
            <text:p>67,13</text:p>
          </table:table-cell>
          <table:table-cell office:value-type="float" office:value="1169.93" table:style-name="ce5">
            <text:p>1.169,93</text:p>
          </table:table-cell>
          <table:table-cell office:value-type="float" office:value="2914.79" table:style-name="ce5">
            <text:p>2.914,79</text:p>
          </table:table-cell>
          <table:table-cell office:value-type="float" office:value="132.08000000000001" table:style-name="ce5">
            <text:p>132,08</text:p>
          </table:table-cell>
          <table:table-cell office:value-type="float" office:value="5218.93" table:style-name="ce6">
            <text:p>5.218,9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1480839000144</text:p>
          </table:table-cell>
          <table:table-cell office:value-type="string" table:style-name="ce4">
            <text:p>BRK AMBIENTAL - SUMARE S.A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24.17" table:style-name="ce5">
            <text:p>24,17</text:p>
          </table:table-cell>
          <table:table-cell office:value-type="float" office:value="943.83" table:style-name="ce5">
            <text:p>943,83</text:p>
          </table:table-cell>
          <table:table-cell office:value-type="float" office:value="788.91" table:style-name="ce5">
            <text:p>788,91</text:p>
          </table:table-cell>
          <table:table-cell office:value-type="float" office:value="72.44" table:style-name="ce5">
            <text:p>72,44</text:p>
          </table:table-cell>
          <table:table-cell office:value-type="float" office:value="224.14" table:style-name="ce5">
            <text:p>224,14</text:p>
          </table:table-cell>
          <table:table-cell office:value-type="float" office:value="164.38" table:style-name="ce5">
            <text:p>164,38</text:p>
          </table:table-cell>
          <table:table-cell office:value-type="float" office:value="313.82" table:style-name="ce5">
            <text:p>313,82</text:p>
          </table:table-cell>
          <table:table-cell office:value-type="float" office:value="2531.69" table:style-name="ce6">
            <text:p>2.531,6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202019000171</text:p>
          </table:table-cell>
          <table:table-cell office:value-type="string" table:style-name="ce4">
            <text:p>BSB TIC SOLUCOES LTDA</text:p>
          </table:table-cell>
          <table:table-cell office:value-type="string" table:style-name="ce4">
            <text:p>33904011</text:p>
          </table:table-cell>
          <table:table-cell office:value-type="string" table:style-name="ce4">
            <text:p>SUPORTE DE INFRAESTRUTURA DE TIC</text:p>
          </table:table-cell>
          <table:table-cell office:value-type="float" office:value="0" table:style-name="ce5">
            <text:p>0,00</text:p>
          </table:table-cell>
          <table:table-cell office:value-type="float" office:value="6211.58" table:style-name="ce5">
            <text:p>6.211,58</text:p>
          </table:table-cell>
          <table:table-cell office:value-type="float" office:value="3105.79" table:style-name="ce5">
            <text:p>3.105,79</text:p>
          </table:table-cell>
          <table:table-cell office:value-type="float" office:value="3105.79" table:style-name="ce5">
            <text:p>3.105,79</text:p>
          </table:table-cell>
          <table:table-cell office:value-type="float" office:value="3105.79" table:style-name="ce5">
            <text:p>3.105,79</text:p>
          </table:table-cell>
          <table:table-cell office:value-type="float" office:value="3105.79" table:style-name="ce5">
            <text:p>3.105,79</text:p>
          </table:table-cell>
          <table:table-cell office:value-type="float" office:value="0" table:style-name="ce5">
            <text:p>0,00</text:p>
          </table:table-cell>
          <table:table-cell office:value-type="float" office:value="18634.740000000002" table:style-name="ce6">
            <text:p>18.634,7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3504384000146</text:p>
          </table:table-cell>
          <table:table-cell office:value-type="string" table:style-name="ce4">
            <text:p>BTB HOME DECOR ARTIGOS DE DECORACAO LTDA</text:p>
          </table:table-cell>
          <table:table-cell office:value-type="string" table:style-name="ce4">
            <text:p>33903044</text:p>
          </table:table-cell>
          <table:table-cell office:value-type="string" table:style-name="ce4">
            <text:p>MATERIAL DE SINALIZACAO VISUAL E OUTROS</text:p>
          </table:table-cell>
          <table:table-cell office:value-type="float" office:value="0" table:style-name="ce5">
            <text:p>0,00</text:p>
          </table:table-cell>
          <table:table-cell office:value-type="float" office:value="2309.44" table:style-name="ce5">
            <text:p>2.309,4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845.28" table:style-name="ce5">
            <text:p>5.845,2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154.72" table:style-name="ce6">
            <text:p>8.154,7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3504384000146</text:p>
          </table:table-cell>
          <table:table-cell office:value-type="string" table:style-name="ce4">
            <text:p>BTB HOME DECOR ARTIGOS DE DECORACAO LTDA</text:p>
          </table:table-cell>
          <table:table-cell office:value-type="string" table:style-name="ce4">
            <text:p>33903050</text:p>
          </table:table-cell>
          <table:table-cell office:value-type="string" table:style-name="ce4">
            <text:p>BANDEIRAS, FLAMULAS E INSIGNIAS</text:p>
          </table:table-cell>
          <table:table-cell office:value-type="float" office:value="0" table:style-name="ce5">
            <text:p>0,00</text:p>
          </table:table-cell>
          <table:table-cell office:value-type="float" office:value="408" table:style-name="ce5">
            <text:p>408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96" table:style-name="ce5">
            <text:p>1.296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704" table:style-name="ce6">
            <text:p>1.704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3504384000146</text:p>
          </table:table-cell>
          <table:table-cell office:value-type="string" table:style-name="ce4">
            <text:p>BTB HOME DECOR ARTIGOS DE DECORACAO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0" table:style-name="ce5">
            <text:p>0,00</text:p>
          </table:table-cell>
          <table:table-cell office:value-type="float" office:value="1086" table:style-name="ce5">
            <text:p>1.086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64" table:style-name="ce5">
            <text:p>1.264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350" table:style-name="ce6">
            <text:p>2.35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461436000131</text:p>
          </table:table-cell>
          <table:table-cell office:value-type="string" table:style-name="ce4">
            <text:p>BUENO E SILVA AVALIACAO PSICOLOGICA LTDA</text:p>
          </table:table-cell>
          <table:table-cell office:value-type="string" table:style-name="ce4">
            <text:p>33903905</text:p>
          </table:table-cell>
          <table:table-cell office:value-type="string" table:style-name="ce4">
            <text:p>SERVICOS TECNICOS PROFISSIONA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006.8900000000003" table:style-name="ce5">
            <text:p>5.006,89</text:p>
          </table:table-cell>
          <table:table-cell office:value-type="float" office:value="522.53" table:style-name="ce5">
            <text:p>522,5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529.42" table:style-name="ce6">
            <text:p>5.529,4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659939000113</text:p>
          </table:table-cell>
          <table:table-cell office:value-type="string" table:style-name="ce4">
            <text:p>C A M J ADMINISTRACAO E PARTICIPACOES S/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5437.72" table:style-name="ce5">
            <text:p>5.437,72</text:p>
          </table:table-cell>
          <table:table-cell office:value-type="float" office:value="26052.17" table:style-name="ce5">
            <text:p>26.052,17</text:p>
          </table:table-cell>
          <table:table-cell office:value-type="float" office:value="28771.03" table:style-name="ce5">
            <text:p>28.771,03</text:p>
          </table:table-cell>
          <table:table-cell office:value-type="float" office:value="31489.89" table:style-name="ce5">
            <text:p>31.489,89</text:p>
          </table:table-cell>
          <table:table-cell office:value-type="float" office:value="28771.03" table:style-name="ce5">
            <text:p>28.771,03</text:p>
          </table:table-cell>
          <table:table-cell office:value-type="float" office:value="28771.03" table:style-name="ce5">
            <text:p>28.771,03</text:p>
          </table:table-cell>
          <table:table-cell office:value-type="float" office:value="30723.14" table:style-name="ce5">
            <text:p>30.723,14</text:p>
          </table:table-cell>
          <table:table-cell office:value-type="float" office:value="180016.01" table:style-name="ce6">
            <text:p>180.016,0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1672499000146</text:p>
          </table:table-cell>
          <table:table-cell office:value-type="string" table:style-name="ce4">
            <text:p>C DIAS LTDA</text:p>
          </table:table-cell>
          <table:table-cell office:value-type="string" table:style-name="ce4">
            <text:p>33903024</text:p>
          </table:table-cell>
          <table:table-cell office:value-type="string" table:style-name="ce4">
            <text:p>MATERIAL P/ MANUT.DE BENS IMOVEIS/INSTALACOES</text:p>
          </table:table-cell>
          <table:table-cell office:value-type="float" office:value="9536.14" table:style-name="ce5">
            <text:p>9.536,14</text:p>
          </table:table-cell>
          <table:table-cell office:value-type="float" office:value="0" table:style-name="ce5">
            <text:p>0,00</text:p>
          </table:table-cell>
          <table:table-cell office:value-type="float" office:value="138101.64000000001" table:style-name="ce5">
            <text:p>138.101,64</text:p>
          </table:table-cell>
          <table:table-cell office:value-type="float" office:value="66849.399999999994" table:style-name="ce5">
            <text:p>66.849,40</text:p>
          </table:table-cell>
          <table:table-cell office:value-type="float" office:value="0" table:style-name="ce5">
            <text:p>0,00</text:p>
          </table:table-cell>
          <table:table-cell office:value-type="float" office:value="48191.44" table:style-name="ce5">
            <text:p>48.191,44</text:p>
          </table:table-cell>
          <table:table-cell office:value-type="float" office:value="4563.38" table:style-name="ce5">
            <text:p>4.563,38</text:p>
          </table:table-cell>
          <table:table-cell office:value-type="float" office:value="267242" table:style-name="ce6">
            <text:p>267.242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1672499000146</text:p>
          </table:table-cell>
          <table:table-cell office:value-type="string" table:style-name="ce4">
            <text:p>C DIAS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21886.62" table:style-name="ce5">
            <text:p>21.886,62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631.22" table:style-name="ce5">
            <text:p>12.631,22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4517.839999999997" table:style-name="ce6">
            <text:p>34.517,8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3563360000190</text:p>
          </table:table-cell>
          <table:table-cell office:value-type="string" table:style-name="ce4">
            <text:p>C. B. FERNANDES</text:p>
          </table:table-cell>
          <table:table-cell office:value-type="string" table:style-name="ce4">
            <text:p>33903023</text:p>
          </table:table-cell>
          <table:table-cell office:value-type="string" table:style-name="ce4">
            <text:p>UNIFORMES, TECIDOS E AVIAMENTOS</text:p>
          </table:table-cell>
          <table:table-cell office:value-type="float" office:value="0" table:style-name="ce5">
            <text:p>0,00</text:p>
          </table:table-cell>
          <table:table-cell office:value-type="float" office:value="4920" table:style-name="ce5">
            <text:p>4.92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920" table:style-name="ce6">
            <text:p>4.92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3449669000114</text:p>
          </table:table-cell>
          <table:table-cell office:value-type="string" table:style-name="ce4">
            <text:p>CAMILA DAYHANE DA SILVA</text:p>
          </table:table-cell>
          <table:table-cell office:value-type="string" table:style-name="ce4">
            <text:p>33903978</text:p>
          </table:table-cell>
          <table:table-cell office:value-type="string" table:style-name="ce4">
            <text:p>LIMPEZA E CONSERVACAO</text:p>
          </table:table-cell>
          <table:table-cell office:value-type="float" office:value="13003.15" table:style-name="ce5">
            <text:p>13.003,15</text:p>
          </table:table-cell>
          <table:table-cell office:value-type="float" office:value="45509.19" table:style-name="ce5">
            <text:p>45.509,19</text:p>
          </table:table-cell>
          <table:table-cell office:value-type="float" office:value="134.19" table:style-name="ce5">
            <text:p>134,19</text:p>
          </table:table-cell>
          <table:table-cell office:value-type="float" office:value="7081.33" table:style-name="ce5">
            <text:p>7.081,33</text:p>
          </table:table-cell>
          <table:table-cell office:value-type="float" office:value="7195.35" table:style-name="ce5">
            <text:p>7.195,35</text:p>
          </table:table-cell>
          <table:table-cell office:value-type="float" office:value="9614.26" table:style-name="ce5">
            <text:p>9.614,26</text:p>
          </table:table-cell>
          <table:table-cell office:value-type="float" office:value="0" table:style-name="ce5">
            <text:p>0,00</text:p>
          </table:table-cell>
          <table:table-cell office:value-type="float" office:value="82537.47" table:style-name="ce6">
            <text:p>82.537,4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4380606000111</text:p>
          </table:table-cell>
          <table:table-cell office:value-type="string" table:style-name="ce4">
            <text:p>CARBON CONSULTORIA E GESTAO EMPRESARIAL EM ENERGIA LTD</text:p>
          </table:table-cell>
          <table:table-cell office:value-type="string" table:style-name="ce4">
            <text:p>33903905</text:p>
          </table:table-cell>
          <table:table-cell office:value-type="string" table:style-name="ce4">
            <text:p>SERVICOS TECNICOS PROFISSIONAIS</text:p>
          </table:table-cell>
          <table:table-cell office:value-type="float" office:value="1778" table:style-name="ce5">
            <text:p>1.778,00</text:p>
          </table:table-cell>
          <table:table-cell office:value-type="float" office:value="0" table:style-name="ce5">
            <text:p>0,00</text:p>
          </table:table-cell>
          <table:table-cell office:value-type="float" office:value="1778" table:style-name="ce5">
            <text:p>1.778,00</text:p>
          </table:table-cell>
          <table:table-cell office:value-type="float" office:value="889" table:style-name="ce5">
            <text:p>889,00</text:p>
          </table:table-cell>
          <table:table-cell office:value-type="float" office:value="0" table:style-name="ce5">
            <text:p>0,00</text:p>
          </table:table-cell>
          <table:table-cell office:value-type="float" office:value="1778" table:style-name="ce5">
            <text:p>1.778,00</text:p>
          </table:table-cell>
          <table:table-cell office:value-type="float" office:value="889" table:style-name="ce5">
            <text:p>889,00</text:p>
          </table:table-cell>
          <table:table-cell office:value-type="float" office:value="7112" table:style-name="ce6">
            <text:p>7.112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702917844</text:p>
          </table:table-cell>
          <table:table-cell office:value-type="string" table:style-name="ce4">
            <text:p>CARLOS ALBERTO JORGE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0" table:style-name="ce5">
            <text:p>0,00</text:p>
          </table:table-cell>
          <table:table-cell office:value-type="float" office:value="933.53" table:style-name="ce5">
            <text:p>933,53</text:p>
          </table:table-cell>
          <table:table-cell office:value-type="float" office:value="933.53" table:style-name="ce5">
            <text:p>933,53</text:p>
          </table:table-cell>
          <table:table-cell office:value-type="float" office:value="933.53" table:style-name="ce5">
            <text:p>933,53</text:p>
          </table:table-cell>
          <table:table-cell office:value-type="float" office:value="933.53" table:style-name="ce5">
            <text:p>933,53</text:p>
          </table:table-cell>
          <table:table-cell office:value-type="float" office:value="933.53" table:style-name="ce5">
            <text:p>933,53</text:p>
          </table:table-cell>
          <table:table-cell office:value-type="float" office:value="933.53" table:style-name="ce5">
            <text:p>933,53</text:p>
          </table:table-cell>
          <table:table-cell office:value-type="float" office:value="5601.18" table:style-name="ce6">
            <text:p>5.601,1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9393187000112</text:p>
          </table:table-cell>
          <table:table-cell office:value-type="string" table:style-name="ce4">
            <text:p>CAROLINA MATILE SILVEIRA</text:p>
          </table:table-cell>
          <table:table-cell office:value-type="string" table:style-name="ce4">
            <text:p>33903026</text:p>
          </table:table-cell>
          <table:table-cell office:value-type="string" table:style-name="ce4">
            <text:p>MATERIAL ELETRICO E ELETRONICO</text:p>
          </table:table-cell>
          <table:table-cell office:value-type="float" office:value="0" table:style-name="ce5">
            <text:p>0,00</text:p>
          </table:table-cell>
          <table:table-cell office:value-type="float" office:value="44826.55" table:style-name="ce5">
            <text:p>44.826,5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4826.55" table:style-name="ce6">
            <text:p>44.826,5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4164319000506</text:p>
          </table:table-cell>
          <table:table-cell office:value-type="string" table:style-name="ce4">
            <text:p>CASA DA MOEDA DO BRASIL CMB</text:p>
          </table:table-cell>
          <table:table-cell office:value-type="string" table:style-name="ce4">
            <text:p>33903105</text:p>
          </table:table-cell>
          <table:table-cell office:value-type="string" table:style-name="ce4">
            <text:p>ORDENS HONORIFICAS</text:p>
          </table:table-cell>
          <table:table-cell office:value-type="float" office:value="0" table:style-name="ce5">
            <text:p>0,00</text:p>
          </table:table-cell>
          <table:table-cell office:value-type="float" office:value="34474.910000000003" table:style-name="ce5">
            <text:p>34.474,91</text:p>
          </table:table-cell>
          <table:table-cell office:value-type="float" office:value="2142.09" table:style-name="ce5">
            <text:p>2.142,0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6617" table:style-name="ce6">
            <text:p>36.617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569257822</text:p>
          </table:table-cell>
          <table:table-cell office:value-type="string" table:style-name="ce4">
            <text:p>CECILIA APARECIDA BERTOLI INOCENT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5726.05" table:style-name="ce5">
            <text:p>5.726,05</text:p>
          </table:table-cell>
          <table:table-cell office:value-type="float" office:value="9821.5499999999993" table:style-name="ce5">
            <text:p>9.821,55</text:p>
          </table:table-cell>
          <table:table-cell office:value-type="float" office:value="12063.23" table:style-name="ce5">
            <text:p>12.063,23</text:p>
          </table:table-cell>
          <table:table-cell office:value-type="float" office:value="14304.91" table:style-name="ce5">
            <text:p>14.304,91</text:p>
          </table:table-cell>
          <table:table-cell office:value-type="float" office:value="12063.23" table:style-name="ce5">
            <text:p>12.063,23</text:p>
          </table:table-cell>
          <table:table-cell office:value-type="float" office:value="12063.23" table:style-name="ce5">
            <text:p>12.063,23</text:p>
          </table:table-cell>
          <table:table-cell office:value-type="float" office:value="12063.23" table:style-name="ce5">
            <text:p>12.063,23</text:p>
          </table:table-cell>
          <table:table-cell office:value-type="float" office:value="78105.429999999993" table:style-name="ce6">
            <text:p>78.105,4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569257822</text:p>
          </table:table-cell>
          <table:table-cell office:value-type="string" table:style-name="ce4">
            <text:p>CECILIA APARECIDA BERTOLI INOCENTI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474" table:style-name="ce5">
            <text:p>5.474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474" table:style-name="ce6">
            <text:p>5.474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81340960000100</text:p>
          </table:table-cell>
          <table:table-cell office:value-type="string" table:style-name="ce4">
            <text:p>CELI PRODUTOS DE ACO LTDA</text:p>
          </table:table-cell>
          <table:table-cell office:value-type="string" table:style-name="ce4">
            <text:p>44905242</text:p>
          </table:table-cell>
          <table:table-cell office:value-type="string" table:style-name="ce4">
            <text:p>MOBILIARIO EM GERAL</text:p>
          </table:table-cell>
          <table:table-cell office:value-type="float" office:value="15012.45" table:style-name="ce5">
            <text:p>15.012,4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5012.45" table:style-name="ce6">
            <text:p>15.012,4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1600839000155</text:p>
          </table:table-cell>
          <table:table-cell office:value-type="string" table:style-name="ce4">
            <text:p>CENTRO DE INTEGRACAO EMPRESA ESCOLA CIE E</text:p>
          </table:table-cell>
          <table:table-cell office:value-type="string" table:style-name="ce4">
            <text:p>33903607</text:p>
          </table:table-cell>
          <table:table-cell office:value-type="string" table:style-name="ce4">
            <text:p>ESTAGIARIOS</text:p>
          </table:table-cell>
          <table:table-cell office:value-type="float" office:value="37935.51" table:style-name="ce5">
            <text:p>37.935,51</text:p>
          </table:table-cell>
          <table:table-cell office:value-type="float" office:value="366960.24" table:style-name="ce5">
            <text:p>366.960,24</text:p>
          </table:table-cell>
          <table:table-cell office:value-type="float" office:value="391083.19" table:style-name="ce5">
            <text:p>391.083,19</text:p>
          </table:table-cell>
          <table:table-cell office:value-type="float" office:value="419850.59" table:style-name="ce5">
            <text:p>419.850,59</text:p>
          </table:table-cell>
          <table:table-cell office:value-type="float" office:value="435942.51" table:style-name="ce5">
            <text:p>435.942,51</text:p>
          </table:table-cell>
          <table:table-cell office:value-type="float" office:value="464400.06" table:style-name="ce5">
            <text:p>464.400,06</text:p>
          </table:table-cell>
          <table:table-cell office:value-type="float" office:value="492876.98" table:style-name="ce5">
            <text:p>492.876,98</text:p>
          </table:table-cell>
          <table:table-cell office:value-type="float" office:value="2609049.08" table:style-name="ce6">
            <text:p>2.609.049,0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1600839000155</text:p>
          </table:table-cell>
          <table:table-cell office:value-type="string" table:style-name="ce4">
            <text:p>CENTRO DE INTEGRACAO EMPRESA ESCOLA CIE E</text:p>
          </table:table-cell>
          <table:table-cell office:value-type="string" table:style-name="ce4">
            <text:p>33903925</text:p>
          </table:table-cell>
          <table:table-cell office:value-type="string" table:style-name="ce4">
            <text:p>TAXA DE ADMINISTRACAO</text:p>
          </table:table-cell>
          <table:table-cell office:value-type="float" office:value="0" table:style-name="ce5">
            <text:p>0,00</text:p>
          </table:table-cell>
          <table:table-cell office:value-type="float" office:value="15314" table:style-name="ce5">
            <text:p>15.314,00</text:p>
          </table:table-cell>
          <table:table-cell office:value-type="float" office:value="16430" table:style-name="ce5">
            <text:p>16.430,00</text:p>
          </table:table-cell>
          <table:table-cell office:value-type="float" office:value="18862.439999999999" table:style-name="ce5">
            <text:p>18.862,44</text:p>
          </table:table-cell>
          <table:table-cell office:value-type="float" office:value="18968.88" table:style-name="ce5">
            <text:p>18.968,88</text:p>
          </table:table-cell>
          <table:table-cell office:value-type="float" office:value="20001.2" table:style-name="ce5">
            <text:p>20.001,20</text:p>
          </table:table-cell>
          <table:table-cell office:value-type="float" office:value="21098.04" table:style-name="ce5">
            <text:p>21.098,04</text:p>
          </table:table-cell>
          <table:table-cell office:value-type="float" office:value="110674.56" table:style-name="ce6">
            <text:p>110.674,5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1600839000155</text:p>
          </table:table-cell>
          <table:table-cell office:value-type="string" table:style-name="ce4">
            <text:p>CENTRO DE INTEGRACAO EMPRESA ESCOLA CIE E</text:p>
          </table:table-cell>
          <table:table-cell office:value-type="string" table:style-name="ce4">
            <text:p>33904903</text:p>
          </table:table-cell>
          <table:table-cell office:value-type="string" table:style-name="ce4">
            <text:p>AUXILIO-TRANSPORTE ESTAGIARIOS</text:p>
          </table:table-cell>
          <table:table-cell office:value-type="float" office:value="0" table:style-name="ce5">
            <text:p>0,00</text:p>
          </table:table-cell>
          <table:table-cell office:value-type="float" office:value="39360" table:style-name="ce5">
            <text:p>39.360,00</text:p>
          </table:table-cell>
          <table:table-cell office:value-type="float" office:value="43944" table:style-name="ce5">
            <text:p>43.944,00</text:p>
          </table:table-cell>
          <table:table-cell office:value-type="float" office:value="63204" table:style-name="ce5">
            <text:p>63.204,00</text:p>
          </table:table-cell>
          <table:table-cell office:value-type="float" office:value="51708" table:style-name="ce5">
            <text:p>51.708,00</text:p>
          </table:table-cell>
          <table:table-cell office:value-type="float" office:value="64776" table:style-name="ce5">
            <text:p>64.776,00</text:p>
          </table:table-cell>
          <table:table-cell office:value-type="float" office:value="64884" table:style-name="ce5">
            <text:p>64.884,00</text:p>
          </table:table-cell>
          <table:table-cell office:value-type="float" office:value="327876" table:style-name="ce6">
            <text:p>327.876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1600839000155</text:p>
          </table:table-cell>
          <table:table-cell office:value-type="string" table:style-name="ce4">
            <text:p>CENTRO DE INTEGRACAO EMPRESA ESCOLA CIE E</text:p>
          </table:table-cell>
          <table:table-cell office:value-type="string" table:style-name="ce4">
            <text:p>33909236</text:p>
          </table:table-cell>
          <table:table-cell office:value-type="string" table:style-name="ce4">
            <text:p>OUTROS SERVICOS DE TERCEIROS - PESSOA FISICA</text:p>
          </table:table-cell>
          <table:table-cell office:value-type="float" office:value="0" table:style-name="ce5">
            <text:p>0,00</text:p>
          </table:table-cell>
          <table:table-cell office:value-type="float" office:value="2838.58" table:style-name="ce5">
            <text:p>2.838,5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838.58" table:style-name="ce6">
            <text:p>2.838,5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4016172000111</text:p>
          </table:table-cell>
          <table:table-cell office:value-type="string" table:style-name="ce4">
            <text:p>CETEST MINAS ENGENHARIA E SERVICOS S/A</text:p>
          </table:table-cell>
          <table:table-cell office:value-type="string" table:style-name="ce4">
            <text:p>33903704</text:p>
          </table:table-cell>
          <table:table-cell office:value-type="string" table:style-name="ce4">
            <text:p>MANUTENCAO E CONSERVACAO DE BENS IMOVEIS</text:p>
          </table:table-cell>
          <table:table-cell office:value-type="float" office:value="5989.59" table:style-name="ce5">
            <text:p>5.989,59</text:p>
          </table:table-cell>
          <table:table-cell office:value-type="float" office:value="13088.66" table:style-name="ce5">
            <text:p>13.088,66</text:p>
          </table:table-cell>
          <table:table-cell office:value-type="float" office:value="110620.75" table:style-name="ce5">
            <text:p>110.620,75</text:p>
          </table:table-cell>
          <table:table-cell office:value-type="float" office:value="14604.13" table:style-name="ce5">
            <text:p>14.604,13</text:p>
          </table:table-cell>
          <table:table-cell office:value-type="float" office:value="82311.72" table:style-name="ce5">
            <text:p>82.311,72</text:p>
          </table:table-cell>
          <table:table-cell office:value-type="float" office:value="42617.38" table:style-name="ce5">
            <text:p>42.617,38</text:p>
          </table:table-cell>
          <table:table-cell office:value-type="float" office:value="98320.81" table:style-name="ce5">
            <text:p>98.320,81</text:p>
          </table:table-cell>
          <table:table-cell office:value-type="float" office:value="367553.04" table:style-name="ce6">
            <text:p>367.553,0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4016172000111</text:p>
          </table:table-cell>
          <table:table-cell office:value-type="string" table:style-name="ce4">
            <text:p>CETEST MINAS ENGENHARIA E SERVICOS S/A</text:p>
          </table:table-cell>
          <table:table-cell office:value-type="string" table:style-name="ce4">
            <text:p>33909237</text:p>
          </table:table-cell>
          <table:table-cell office:value-type="string" table:style-name="ce4">
            <text:p>LOCACAO DE MAO-DE-OBRA</text:p>
          </table:table-cell>
          <table:table-cell office:value-type="float" office:value="0" table:style-name="ce5">
            <text:p>0,00</text:p>
          </table:table-cell>
          <table:table-cell office:value-type="float" office:value="104702.44" table:style-name="ce5">
            <text:p>104.702,44</text:p>
          </table:table-cell>
          <table:table-cell office:value-type="float" office:value="10926.97" table:style-name="ce5">
            <text:p>10.926,97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15629.41" table:style-name="ce6">
            <text:p>115.629,4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017862000140</text:p>
          </table:table-cell>
          <table:table-cell office:value-type="string" table:style-name="ce4">
            <text:p>CHINA FARIA ADVOGADOS ASSOCIADOS</text:p>
          </table:table-cell>
          <table:table-cell office:value-type="string" table:style-name="ce4">
            <text:p>33903905</text:p>
          </table:table-cell>
          <table:table-cell office:value-type="string" table:style-name="ce4">
            <text:p>SERVICOS TECNICOS PROFISSIONAIS</text:p>
          </table:table-cell>
          <table:table-cell office:value-type="float" office:value="0" table:style-name="ce5">
            <text:p>0,00</text:p>
          </table:table-cell>
          <table:table-cell office:value-type="float" office:value="27852.12" table:style-name="ce5">
            <text:p>27.852,12</text:p>
          </table:table-cell>
          <table:table-cell office:value-type="float" office:value="0" table:style-name="ce5">
            <text:p>0,00</text:p>
          </table:table-cell>
          <table:table-cell office:value-type="float" office:value="13555.04" table:style-name="ce5">
            <text:p>13.555,04</text:p>
          </table:table-cell>
          <table:table-cell office:value-type="float" office:value="13555.04" table:style-name="ce5">
            <text:p>13.555,04</text:p>
          </table:table-cell>
          <table:table-cell office:value-type="float" office:value="13555.04" table:style-name="ce5">
            <text:p>13.555,04</text:p>
          </table:table-cell>
          <table:table-cell office:value-type="float" office:value="13555.04" table:style-name="ce5">
            <text:p>13.555,04</text:p>
          </table:table-cell>
          <table:table-cell office:value-type="float" office:value="82072.28" table:style-name="ce6">
            <text:p>82.072,2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1211015000161</text:p>
          </table:table-cell>
          <table:table-cell office:value-type="string" table:style-name="ce4">
            <text:p>CIBAM ENGENHARIA LTDA</text:p>
          </table:table-cell>
          <table:table-cell office:value-type="string" table:style-name="ce4">
            <text:p>33903701</text:p>
          </table:table-cell>
          <table:table-cell office:value-type="string" table:style-name="ce4">
            <text:p>APOIO ADMINISTRATIVO, TECNICO E OPERACIONAL</text:p>
          </table:table-cell>
          <table:table-cell office:value-type="float" office:value="0" table:style-name="ce5">
            <text:p>0,00</text:p>
          </table:table-cell>
          <table:table-cell office:value-type="float" office:value="24256.75" table:style-name="ce5">
            <text:p>24.256,75</text:p>
          </table:table-cell>
          <table:table-cell office:value-type="float" office:value="25123.06" table:style-name="ce5">
            <text:p>25.123,06</text:p>
          </table:table-cell>
          <table:table-cell office:value-type="float" office:value="51978.74" table:style-name="ce5">
            <text:p>51.978,74</text:p>
          </table:table-cell>
          <table:table-cell office:value-type="float" office:value="0" table:style-name="ce5">
            <text:p>0,00</text:p>
          </table:table-cell>
          <table:table-cell office:value-type="float" office:value="56777.96" table:style-name="ce5">
            <text:p>56.777,96</text:p>
          </table:table-cell>
          <table:table-cell office:value-type="float" office:value="28388.98" table:style-name="ce5">
            <text:p>28.388,98</text:p>
          </table:table-cell>
          <table:table-cell office:value-type="float" office:value="186525.49" table:style-name="ce6">
            <text:p>186.525,4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1211015000161</text:p>
          </table:table-cell>
          <table:table-cell office:value-type="string" table:style-name="ce4">
            <text:p>CIBAM ENGENHARIA LTDA</text:p>
          </table:table-cell>
          <table:table-cell office:value-type="string" table:style-name="ce4">
            <text:p>33903704</text:p>
          </table:table-cell>
          <table:table-cell office:value-type="string" table:style-name="ce4">
            <text:p>MANUTENCAO E CONSERVACAO DE BENS IMOVEIS</text:p>
          </table:table-cell>
          <table:table-cell office:value-type="float" office:value="35720.639999999999" table:style-name="ce5">
            <text:p>35.720,64</text:p>
          </table:table-cell>
          <table:table-cell office:value-type="float" office:value="116995.14" table:style-name="ce5">
            <text:p>116.995,14</text:p>
          </table:table-cell>
          <table:table-cell office:value-type="float" office:value="76493.11" table:style-name="ce5">
            <text:p>76.493,11</text:p>
          </table:table-cell>
          <table:table-cell office:value-type="float" office:value="186139.6" table:style-name="ce5">
            <text:p>186.139,60</text:p>
          </table:table-cell>
          <table:table-cell office:value-type="float" office:value="31494.19" table:style-name="ce5">
            <text:p>31.494,19</text:p>
          </table:table-cell>
          <table:table-cell office:value-type="float" office:value="229758.96" table:style-name="ce5">
            <text:p>229.758,96</text:p>
          </table:table-cell>
          <table:table-cell office:value-type="float" office:value="115596.7" table:style-name="ce5">
            <text:p>115.596,70</text:p>
          </table:table-cell>
          <table:table-cell office:value-type="float" office:value="792198.34" table:style-name="ce6">
            <text:p>792.198,3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1211015000161</text:p>
          </table:table-cell>
          <table:table-cell office:value-type="string" table:style-name="ce4">
            <text:p>CIBAM ENGENHARIA LTDA</text:p>
          </table:table-cell>
          <table:table-cell office:value-type="string" table:style-name="ce4">
            <text:p>33903706</text:p>
          </table:table-cell>
          <table:table-cell office:value-type="string" table:style-name="ce4">
            <text:p>MANUTENCAO E CONSERVACAO DE BENS MOVEIS</text:p>
          </table:table-cell>
          <table:table-cell office:value-type="float" office:value="0" table:style-name="ce5">
            <text:p>0,00</text:p>
          </table:table-cell>
          <table:table-cell office:value-type="float" office:value="12275.04" table:style-name="ce5">
            <text:p>12.275,04</text:p>
          </table:table-cell>
          <table:table-cell office:value-type="float" office:value="11456.71" table:style-name="ce5">
            <text:p>11.456,71</text:p>
          </table:table-cell>
          <table:table-cell office:value-type="float" office:value="24345.5" table:style-name="ce5">
            <text:p>24.345,50</text:p>
          </table:table-cell>
          <table:table-cell office:value-type="float" office:value="0" table:style-name="ce5">
            <text:p>0,00</text:p>
          </table:table-cell>
          <table:table-cell office:value-type="float" office:value="25766.13" table:style-name="ce5">
            <text:p>25.766,13</text:p>
          </table:table-cell>
          <table:table-cell office:value-type="float" office:value="13573.23" table:style-name="ce5">
            <text:p>13.573,23</text:p>
          </table:table-cell>
          <table:table-cell office:value-type="float" office:value="87416.61" table:style-name="ce6">
            <text:p>87.416,6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0432544000147</text:p>
          </table:table-cell>
          <table:table-cell office:value-type="string" table:style-name="ce4">
            <text:p>CLARO S.A.</text:p>
          </table:table-cell>
          <table:table-cell office:value-type="string" table:style-name="ce4">
            <text:p>33903958</text:p>
          </table:table-cell>
          <table:table-cell office:value-type="string" table:style-name="ce4">
            <text:p>SERVICOS DE TELECOMUNICACOE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.05" table:style-name="ce5">
            <text:p>20,05</text:p>
          </table:table-cell>
          <table:table-cell office:value-type="float" office:value="8.89" table:style-name="ce5">
            <text:p>8,8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8.94" table:style-name="ce6">
            <text:p>28,9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0432544000147</text:p>
          </table:table-cell>
          <table:table-cell office:value-type="string" table:style-name="ce4">
            <text:p>CLARO S.A.</text:p>
          </table:table-cell>
          <table:table-cell office:value-type="string" table:style-name="ce4">
            <text:p>33904013</text:p>
          </table:table-cell>
          <table:table-cell office:value-type="string" table:style-name="ce4">
            <text:p>COMUNICACAO DE DADOS E REDES EM GERAL</text:p>
          </table:table-cell>
          <table:table-cell office:value-type="float" office:value="506148.2" table:style-name="ce5">
            <text:p>506.148,20</text:p>
          </table:table-cell>
          <table:table-cell office:value-type="float" office:value="40207.769999999997" table:style-name="ce5">
            <text:p>40.207,77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50449.65" table:style-name="ce5">
            <text:p>850.449,6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396805.62" table:style-name="ce6">
            <text:p>1.396.805,6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0432544082950</text:p>
          </table:table-cell>
          <table:table-cell office:value-type="string" table:style-name="ce4">
            <text:p>CLARO S.A.</text:p>
          </table:table-cell>
          <table:table-cell office:value-type="string" table:style-name="ce4">
            <text:p>33904019</text:p>
          </table:table-cell>
          <table:table-cell office:value-type="string" table:style-name="ce4">
            <text:p>COMPUTACAO EM NUVEM - SOFTWARE COMO SERVICO (SAAS)</text:p>
          </table:table-cell>
          <table:table-cell office:value-type="float" office:value="29168.12" table:style-name="ce5">
            <text:p>29.168,12</text:p>
          </table:table-cell>
          <table:table-cell office:value-type="float" office:value="26649.72" table:style-name="ce5">
            <text:p>26.649,72</text:p>
          </table:table-cell>
          <table:table-cell office:value-type="float" office:value="26649.72" table:style-name="ce5">
            <text:p>26.649,72</text:p>
          </table:table-cell>
          <table:table-cell office:value-type="float" office:value="30021.87" table:style-name="ce5">
            <text:p>30.021,87</text:p>
          </table:table-cell>
          <table:table-cell office:value-type="float" office:value="30977.78" table:style-name="ce5">
            <text:p>30.977,78</text:p>
          </table:table-cell>
          <table:table-cell office:value-type="float" office:value="28957.919999999998" table:style-name="ce5">
            <text:p>28.957,92</text:p>
          </table:table-cell>
          <table:table-cell office:value-type="float" office:value="0" table:style-name="ce5">
            <text:p>0,00</text:p>
          </table:table-cell>
          <table:table-cell office:value-type="float" office:value="172425.13" table:style-name="ce6">
            <text:p>172.425,1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0432544000147</text:p>
          </table:table-cell>
          <table:table-cell office:value-type="string" table:style-name="ce4">
            <text:p>CLARO S.A.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.6" table:style-name="ce5">
            <text:p>5,6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.6" table:style-name="ce6">
            <text:p>5,6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2115721000102</text:p>
          </table:table-cell>
          <table:table-cell office:value-type="string" table:style-name="ce4">
            <text:p>COMERCIAL AGROPECUARIA JMF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5096.89" table:style-name="ce5">
            <text:p>15.096,89</text:p>
          </table:table-cell>
          <table:table-cell office:value-type="float" office:value="15096.89" table:style-name="ce5">
            <text:p>15.096,89</text:p>
          </table:table-cell>
          <table:table-cell office:value-type="float" office:value="15096.89" table:style-name="ce5">
            <text:p>15.096,89</text:p>
          </table:table-cell>
          <table:table-cell office:value-type="float" office:value="15096.89" table:style-name="ce5">
            <text:p>15.096,89</text:p>
          </table:table-cell>
          <table:table-cell office:value-type="float" office:value="60387.56" table:style-name="ce6">
            <text:p>60.387,5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7494031000163</text:p>
          </table:table-cell>
          <table:table-cell office:value-type="string" table:style-name="ce4">
            <text:p>COMPANHIA BRASILEIRA DE CARTUCHOS</text:p>
          </table:table-cell>
          <table:table-cell office:value-type="string" table:style-name="ce4">
            <text:p>33903028</text:p>
          </table:table-cell>
          <table:table-cell office:value-type="string" table:style-name="ce4">
            <text:p>MATERIAL DE PROTECAO E SEGURANCA</text:p>
          </table:table-cell>
          <table:table-cell office:value-type="float" office:value="1572.19" table:style-name="ce5">
            <text:p>1.572,1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572.19" table:style-name="ce6">
            <text:p>1.572,1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1856571000117</text:p>
          </table:table-cell>
          <table:table-cell office:value-type="string" table:style-name="ce4">
            <text:p>COMPANHIA DE GAS DE SAO PAULO COMGAS</text:p>
          </table:table-cell>
          <table:table-cell office:value-type="string" table:style-name="ce4">
            <text:p>33903945</text:p>
          </table:table-cell>
          <table:table-cell office:value-type="string" table:style-name="ce4">
            <text:p>SERVICOS DE GAS</text:p>
          </table:table-cell>
          <table:table-cell office:value-type="float" office:value="2114.75" table:style-name="ce5">
            <text:p>2.114,75</text:p>
          </table:table-cell>
          <table:table-cell office:value-type="float" office:value="2123.5700000000002" table:style-name="ce5">
            <text:p>2.123,57</text:p>
          </table:table-cell>
          <table:table-cell office:value-type="float" office:value="2848.86" table:style-name="ce5">
            <text:p>2.848,86</text:p>
          </table:table-cell>
          <table:table-cell office:value-type="float" office:value="3699.83" table:style-name="ce5">
            <text:p>3.699,83</text:p>
          </table:table-cell>
          <table:table-cell office:value-type="float" office:value="2524.44" table:style-name="ce5">
            <text:p>2.524,44</text:p>
          </table:table-cell>
          <table:table-cell office:value-type="float" office:value="2876.07" table:style-name="ce5">
            <text:p>2.876,07</text:p>
          </table:table-cell>
          <table:table-cell office:value-type="float" office:value="5840.75" table:style-name="ce5">
            <text:p>5.840,75</text:p>
          </table:table-cell>
          <table:table-cell office:value-type="float" office:value="22028.27" table:style-name="ce6">
            <text:p>22.028,2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1856571000117</text:p>
          </table:table-cell>
          <table:table-cell office:value-type="string" table:style-name="ce4">
            <text:p>COMPANHIA DE GAS DE SAO PAULO COMGAS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755.59" table:style-name="ce5">
            <text:p>755,59</text:p>
          </table:table-cell>
          <table:table-cell office:value-type="float" office:value="123.72" table:style-name="ce5">
            <text:p>123,72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79.31" table:style-name="ce6">
            <text:p>879,3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3776517000180</text:p>
          </table:table-cell>
          <table:table-cell office:value-type="string" table:style-name="ce4">
            <text:p>COMPANHIA DE SANEAMENTO BASICO DO ESTADO DE SAO PAULO -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18742.88" table:style-name="ce5">
            <text:p>18.742,88</text:p>
          </table:table-cell>
          <table:table-cell office:value-type="float" office:value="19997.189999999999" table:style-name="ce5">
            <text:p>19.997,19</text:p>
          </table:table-cell>
          <table:table-cell office:value-type="float" office:value="12468.48" table:style-name="ce5">
            <text:p>12.468,48</text:p>
          </table:table-cell>
          <table:table-cell office:value-type="float" office:value="14697.26" table:style-name="ce5">
            <text:p>14.697,26</text:p>
          </table:table-cell>
          <table:table-cell office:value-type="float" office:value="13110.15" table:style-name="ce5">
            <text:p>13.110,15</text:p>
          </table:table-cell>
          <table:table-cell office:value-type="float" office:value="17585.71" table:style-name="ce5">
            <text:p>17.585,71</text:p>
          </table:table-cell>
          <table:table-cell office:value-type="float" office:value="22924.77" table:style-name="ce5">
            <text:p>22.924,77</text:p>
          </table:table-cell>
          <table:table-cell office:value-type="float" office:value="119526.44" table:style-name="ce6">
            <text:p>119.526,4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3776517000180</text:p>
          </table:table-cell>
          <table:table-cell office:value-type="string" table:style-name="ce4">
            <text:p>COMPANHIA DE SANEAMENTO BASICO DO ESTADO DE SAO PAULO -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4091.83" table:style-name="ce5">
            <text:p>4.091,83</text:p>
          </table:table-cell>
          <table:table-cell office:value-type="float" office:value="762.75" table:style-name="ce5">
            <text:p>762,75</text:p>
          </table:table-cell>
          <table:table-cell office:value-type="float" office:value="127.44" table:style-name="ce5">
            <text:p>127,44</text:p>
          </table:table-cell>
          <table:table-cell office:value-type="float" office:value="13.03" table:style-name="ce5">
            <text:p>13,0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995.05" table:style-name="ce6">
            <text:p>4.995,0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134807000191</text:p>
          </table:table-cell>
          <table:table-cell office:value-type="string" table:style-name="ce4">
            <text:p>COMPANHIA DE SERVICO DE AGUA, ESGOTO E RESIDUOS DE GUAR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166.83" table:style-name="ce5">
            <text:p>166,83</text:p>
          </table:table-cell>
          <table:table-cell office:value-type="float" office:value="206.77" table:style-name="ce5">
            <text:p>206,77</text:p>
          </table:table-cell>
          <table:table-cell office:value-type="float" office:value="201.57" table:style-name="ce5">
            <text:p>201,57</text:p>
          </table:table-cell>
          <table:table-cell office:value-type="float" office:value="204.48" table:style-name="ce5">
            <text:p>204,48</text:p>
          </table:table-cell>
          <table:table-cell office:value-type="float" office:value="171.72" table:style-name="ce5">
            <text:p>171,72</text:p>
          </table:table-cell>
          <table:table-cell office:value-type="float" office:value="192.91" table:style-name="ce5">
            <text:p>192,91</text:p>
          </table:table-cell>
          <table:table-cell office:value-type="float" office:value="180.92" table:style-name="ce5">
            <text:p>180,92</text:p>
          </table:table-cell>
          <table:table-cell office:value-type="float" office:value="1325.2" table:style-name="ce6">
            <text:p>1.325,2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6938926000116</text:p>
          </table:table-cell>
          <table:table-cell office:value-type="string" table:style-name="ce4">
            <text:p>COMPANHIA ITUANA DE SANEAMENTO - CIS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348.38" table:style-name="ce5">
            <text:p>348,38</text:p>
          </table:table-cell>
          <table:table-cell office:value-type="float" office:value="159.31" table:style-name="ce5">
            <text:p>159,31</text:p>
          </table:table-cell>
          <table:table-cell office:value-type="float" office:value="179.15" table:style-name="ce5">
            <text:p>179,15</text:p>
          </table:table-cell>
          <table:table-cell office:value-type="float" office:value="179.15" table:style-name="ce5">
            <text:p>179,15</text:p>
          </table:table-cell>
          <table:table-cell office:value-type="float" office:value="129.55000000000001" table:style-name="ce5">
            <text:p>129,55</text:p>
          </table:table-cell>
          <table:table-cell office:value-type="float" office:value="188.98" table:style-name="ce5">
            <text:p>188,98</text:p>
          </table:table-cell>
          <table:table-cell office:value-type="float" office:value="144.66" table:style-name="ce5">
            <text:p>144,66</text:p>
          </table:table-cell>
          <table:table-cell office:value-type="float" office:value="1329.18" table:style-name="ce6">
            <text:p>1.329,1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3859112000169</text:p>
          </table:table-cell>
          <table:table-cell office:value-type="string" table:style-name="ce4">
            <text:p>COMPANHIA JAGUARI DE ENERGIA</text:p>
          </table:table-cell>
          <table:table-cell office:value-type="string" table:style-name="ce4">
            <text:p>33903943</text:p>
          </table:table-cell>
          <table:table-cell office:value-type="string" table:style-name="ce4">
            <text:p>SERVICOS DE ENERGIA ELETRICA</text:p>
          </table:table-cell>
          <table:table-cell office:value-type="float" office:value="7596.1" table:style-name="ce5">
            <text:p>7.596,10</text:p>
          </table:table-cell>
          <table:table-cell office:value-type="float" office:value="15203.6" table:style-name="ce5">
            <text:p>15.203,60</text:p>
          </table:table-cell>
          <table:table-cell office:value-type="float" office:value="14183.4" table:style-name="ce5">
            <text:p>14.183,40</text:p>
          </table:table-cell>
          <table:table-cell office:value-type="float" office:value="10064.59" table:style-name="ce5">
            <text:p>10.064,59</text:p>
          </table:table-cell>
          <table:table-cell office:value-type="float" office:value="8233.77" table:style-name="ce5">
            <text:p>8.233,77</text:p>
          </table:table-cell>
          <table:table-cell office:value-type="float" office:value="10421.32" table:style-name="ce5">
            <text:p>10.421,32</text:p>
          </table:table-cell>
          <table:table-cell office:value-type="float" office:value="10189.02" table:style-name="ce5">
            <text:p>10.189,02</text:p>
          </table:table-cell>
          <table:table-cell office:value-type="float" office:value="75891.8" table:style-name="ce6">
            <text:p>75.891,8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3050196000188</text:p>
          </table:table-cell>
          <table:table-cell office:value-type="string" table:style-name="ce4">
            <text:p>COMPANHIA PAULISTA DE FORCA E LUZ</text:p>
          </table:table-cell>
          <table:table-cell office:value-type="string" table:style-name="ce4">
            <text:p>33903943</text:p>
          </table:table-cell>
          <table:table-cell office:value-type="string" table:style-name="ce4">
            <text:p>SERVICOS DE ENERGIA ELETRICA</text:p>
          </table:table-cell>
          <table:table-cell office:value-type="float" office:value="476064.53" table:style-name="ce5">
            <text:p>476.064,53</text:p>
          </table:table-cell>
          <table:table-cell office:value-type="float" office:value="413949.28" table:style-name="ce5">
            <text:p>413.949,28</text:p>
          </table:table-cell>
          <table:table-cell office:value-type="float" office:value="417446.03" table:style-name="ce5">
            <text:p>417.446,03</text:p>
          </table:table-cell>
          <table:table-cell office:value-type="float" office:value="477191.94" table:style-name="ce5">
            <text:p>477.191,94</text:p>
          </table:table-cell>
          <table:table-cell office:value-type="float" office:value="413002.82" table:style-name="ce5">
            <text:p>413.002,82</text:p>
          </table:table-cell>
          <table:table-cell office:value-type="float" office:value="415100.05" table:style-name="ce5">
            <text:p>415.100,05</text:p>
          </table:table-cell>
          <table:table-cell office:value-type="float" office:value="327143.36" table:style-name="ce5">
            <text:p>327.143,36</text:p>
          </table:table-cell>
          <table:table-cell office:value-type="float" office:value="2939898.01" table:style-name="ce6">
            <text:p>2.939.898,0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3050196000188</text:p>
          </table:table-cell>
          <table:table-cell office:value-type="string" table:style-name="ce4">
            <text:p>COMPANHIA PAULISTA DE FORCA E LUZ</text:p>
          </table:table-cell>
          <table:table-cell office:value-type="string" table:style-name="ce4">
            <text:p>44905192</text:p>
          </table:table-cell>
          <table:table-cell office:value-type="string" table:style-name="ce4">
            <text:p>INSTALACOE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787.74" table:style-name="ce5">
            <text:p>1.787,74</text:p>
          </table:table-cell>
          <table:table-cell office:value-type="float" office:value="1787.74" table:style-name="ce6">
            <text:p>1.787,7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172213000151</text:p>
          </table:table-cell>
          <table:table-cell office:value-type="string" table:style-name="ce4">
            <text:p>COMPANHIA PIRATININGA DE FORCA E LUZ</text:p>
          </table:table-cell>
          <table:table-cell office:value-type="string" table:style-name="ce4">
            <text:p>33903943</text:p>
          </table:table-cell>
          <table:table-cell office:value-type="string" table:style-name="ce4">
            <text:p>SERVICOS DE ENERGIA ELETRICA</text:p>
          </table:table-cell>
          <table:table-cell office:value-type="float" office:value="36307.589999999997" table:style-name="ce5">
            <text:p>36.307,59</text:p>
          </table:table-cell>
          <table:table-cell office:value-type="float" office:value="35611.79" table:style-name="ce5">
            <text:p>35.611,79</text:p>
          </table:table-cell>
          <table:table-cell office:value-type="float" office:value="31750.75" table:style-name="ce5">
            <text:p>31.750,75</text:p>
          </table:table-cell>
          <table:table-cell office:value-type="float" office:value="31444.93" table:style-name="ce5">
            <text:p>31.444,93</text:p>
          </table:table-cell>
          <table:table-cell office:value-type="float" office:value="27994.53" table:style-name="ce5">
            <text:p>27.994,53</text:p>
          </table:table-cell>
          <table:table-cell office:value-type="float" office:value="26969.95" table:style-name="ce5">
            <text:p>26.969,95</text:p>
          </table:table-cell>
          <table:table-cell office:value-type="float" office:value="12759.81" table:style-name="ce5">
            <text:p>12.759,81</text:p>
          </table:table-cell>
          <table:table-cell office:value-type="float" office:value="202839.35" table:style-name="ce6">
            <text:p>202.839,3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7778437000178</text:p>
          </table:table-cell>
          <table:table-cell office:value-type="string" table:style-name="ce4">
            <text:p>COMPRASNET COMERCIAL LTDA</text:p>
          </table:table-cell>
          <table:table-cell office:value-type="string" table:style-name="ce4">
            <text:p>44905212</text:p>
          </table:table-cell>
          <table:table-cell office:value-type="string" table:style-name="ce4">
            <text:p>APARELHOS E UTENSILIOS DOMESTICOS</text:p>
          </table:table-cell>
          <table:table-cell office:value-type="float" office:value="14889" table:style-name="ce5">
            <text:p>14.889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889" table:style-name="ce6">
            <text:p>14.889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7778437000178</text:p>
          </table:table-cell>
          <table:table-cell office:value-type="string" table:style-name="ce4">
            <text:p>COMPRASNET COMERCIAL LTDA</text:p>
          </table:table-cell>
          <table:table-cell office:value-type="string" table:style-name="ce4">
            <text:p>44905242</text:p>
          </table:table-cell>
          <table:table-cell office:value-type="string" table:style-name="ce4">
            <text:p>MOBILIARIO EM GERAL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9900" table:style-name="ce5">
            <text:p>29.9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9900" table:style-name="ce6">
            <text:p>29.9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264525000198</text:p>
          </table:table-cell>
          <table:table-cell office:value-type="string" table:style-name="ce4">
            <text:p>CONDE HOLDING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2041.88" table:style-name="ce5">
            <text:p>2.041,88</text:p>
          </table:table-cell>
          <table:table-cell office:value-type="float" office:value="9782.69" table:style-name="ce5">
            <text:p>9.782,69</text:p>
          </table:table-cell>
          <table:table-cell office:value-type="float" office:value="10803.63" table:style-name="ce5">
            <text:p>10.803,63</text:p>
          </table:table-cell>
          <table:table-cell office:value-type="float" office:value="11824.57" table:style-name="ce5">
            <text:p>11.824,57</text:p>
          </table:table-cell>
          <table:table-cell office:value-type="float" office:value="10803.63" table:style-name="ce5">
            <text:p>10.803,63</text:p>
          </table:table-cell>
          <table:table-cell office:value-type="float" office:value="10803.63" table:style-name="ce5">
            <text:p>10.803,63</text:p>
          </table:table-cell>
          <table:table-cell office:value-type="float" office:value="10803.63" table:style-name="ce5">
            <text:p>10.803,63</text:p>
          </table:table-cell>
          <table:table-cell office:value-type="float" office:value="66863.66" table:style-name="ce6">
            <text:p>66.863,6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2459950000182</text:p>
          </table:table-cell>
          <table:table-cell office:value-type="string" table:style-name="ce4">
            <text:p>CONECTRONIX INDUSTRIA, COMERCIO E IMPORTACAO DE TERMIN</text:p>
          </table:table-cell>
          <table:table-cell office:value-type="string" table:style-name="ce4">
            <text:p>33903026</text:p>
          </table:table-cell>
          <table:table-cell office:value-type="string" table:style-name="ce4">
            <text:p>MATERIAL ELETRICO E ELETRONICO</text:p>
          </table:table-cell>
          <table:table-cell office:value-type="float" office:value="13620" table:style-name="ce5">
            <text:p>13.62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3620" table:style-name="ce6">
            <text:p>13.62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1080883000181</text:p>
          </table:table-cell>
          <table:table-cell office:value-type="string" table:style-name="ce4">
            <text:p>CONFEX BEL TECIDOS E ARMARINHOS LTDA</text:p>
          </table:table-cell>
          <table:table-cell office:value-type="string" table:style-name="ce4">
            <text:p>33903023</text:p>
          </table:table-cell>
          <table:table-cell office:value-type="string" table:style-name="ce4">
            <text:p>UNIFORMES, TECIDOS E AVIAMENTOS</text:p>
          </table:table-cell>
          <table:table-cell office:value-type="float" office:value="1675.44" table:style-name="ce5">
            <text:p>1.675,4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592" table:style-name="ce5">
            <text:p>8.592,00</text:p>
          </table:table-cell>
          <table:table-cell office:value-type="float" office:value="10267.44" table:style-name="ce6">
            <text:p>10.267,4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1366766000100</text:p>
          </table:table-cell>
          <table:table-cell office:value-type="string" table:style-name="ce4">
            <text:p>CONFIANCE COMERCIO E SERVICOS DE EMPILHADEIRAS LTDA</text:p>
          </table:table-cell>
          <table:table-cell office:value-type="string" table:style-name="ce4">
            <text:p>33903917</text:p>
          </table:table-cell>
          <table:table-cell office:value-type="string" table:style-name="ce4">
            <text:p>MANUT. E CONSERV. DE MAQUINAS E EQUIPAMENTOS</text:p>
          </table:table-cell>
          <table:table-cell office:value-type="float" office:value="829.1" table:style-name="ce5">
            <text:p>829,10</text:p>
          </table:table-cell>
          <table:table-cell office:value-type="float" office:value="67.09" table:style-name="ce5">
            <text:p>67,0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96.19" table:style-name="ce6">
            <text:p>896,1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3859951000162</text:p>
          </table:table-cell>
          <table:table-cell office:value-type="string" table:style-name="ce4">
            <text:p>CONNECT ON MARKETING DE EVENTOS LTDA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1000" table:style-name="ce5">
            <text:p>61.000,00</text:p>
          </table:table-cell>
          <table:table-cell office:value-type="float" office:value="0" table:style-name="ce5">
            <text:p>0,00</text:p>
          </table:table-cell>
          <table:table-cell office:value-type="float" office:value="61000" table:style-name="ce6">
            <text:p>61.0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7629840000199</text:p>
          </table:table-cell>
          <table:table-cell office:value-type="string" table:style-name="ce4">
            <text:p>CONSISTE ELEVADORES E SERVICOS LTDA.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217.44" table:style-name="ce5">
            <text:p>6.217,44</text:p>
          </table:table-cell>
          <table:table-cell office:value-type="float" office:value="1229.01" table:style-name="ce5">
            <text:p>1.229,01</text:p>
          </table:table-cell>
          <table:table-cell office:value-type="float" office:value="1930.95" table:style-name="ce5">
            <text:p>1.930,95</text:p>
          </table:table-cell>
          <table:table-cell office:value-type="float" office:value="780.12" table:style-name="ce5">
            <text:p>780,12</text:p>
          </table:table-cell>
          <table:table-cell office:value-type="float" office:value="1599.43" table:style-name="ce5">
            <text:p>1.599,43</text:p>
          </table:table-cell>
          <table:table-cell office:value-type="float" office:value="11756.95" table:style-name="ce6">
            <text:p>11.756,9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7629840000199</text:p>
          </table:table-cell>
          <table:table-cell office:value-type="string" table:style-name="ce4">
            <text:p>CONSISTE ELEVADORES E SERVICOS LTDA.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9.09" table:style-name="ce5">
            <text:p>29,0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9.09" table:style-name="ce6">
            <text:p>29,0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7413479000105</text:p>
          </table:table-cell>
          <table:table-cell office:value-type="string" table:style-name="ce4">
            <text:p>CONSORCIO PETASERVICE SEC</text:p>
          </table:table-cell>
          <table:table-cell office:value-type="string" table:style-name="ce4">
            <text:p>33904019</text:p>
          </table:table-cell>
          <table:table-cell office:value-type="string" table:style-name="ce4">
            <text:p>COMPUTACAO EM NUVEM - SOFTWARE COMO SERVICO (SAAS)</text:p>
          </table:table-cell>
          <table:table-cell office:value-type="float" office:value="107397.03" table:style-name="ce5">
            <text:p>107.397,0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7397.03" table:style-name="ce6">
            <text:p>107.397,0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7413479000105</text:p>
          </table:table-cell>
          <table:table-cell office:value-type="string" table:style-name="ce4">
            <text:p>CONSORCIO PETASERVICE SEC</text:p>
          </table:table-cell>
          <table:table-cell office:value-type="string" table:style-name="ce4">
            <text:p>33904021</text:p>
          </table:table-cell>
          <table:table-cell office:value-type="string" table:style-name="ce4">
            <text:p>SERVICOS TECNICOS PROFISSIONAIS DE TIC</text:p>
          </table:table-cell>
          <table:table-cell office:value-type="float" office:value="54028.57" table:style-name="ce5">
            <text:p>54.028,57</text:p>
          </table:table-cell>
          <table:table-cell office:value-type="float" office:value="28354.01" table:style-name="ce5">
            <text:p>28.354,01</text:p>
          </table:table-cell>
          <table:table-cell office:value-type="float" office:value="27270.54" table:style-name="ce5">
            <text:p>27.270,54</text:p>
          </table:table-cell>
          <table:table-cell office:value-type="float" office:value="26869.919999999998" table:style-name="ce5">
            <text:p>26.869,92</text:p>
          </table:table-cell>
          <table:table-cell office:value-type="float" office:value="29955.88" table:style-name="ce5">
            <text:p>29.955,88</text:p>
          </table:table-cell>
          <table:table-cell office:value-type="float" office:value="0" table:style-name="ce5">
            <text:p>0,00</text:p>
          </table:table-cell>
          <table:table-cell office:value-type="float" office:value="56815.78" table:style-name="ce5">
            <text:p>56.815,78</text:p>
          </table:table-cell>
          <table:table-cell office:value-type="float" office:value="223294.7" table:style-name="ce6">
            <text:p>223.294,7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0715648000112</text:p>
          </table:table-cell>
          <table:table-cell office:value-type="string" table:style-name="ce4">
            <text:p>CONSTRUTORA MALIBU SAO CARLO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8836.7199999999993" table:style-name="ce5">
            <text:p>8.836,72</text:p>
          </table:table-cell>
          <table:table-cell office:value-type="float" office:value="42336.79" table:style-name="ce5">
            <text:p>42.336,79</text:p>
          </table:table-cell>
          <table:table-cell office:value-type="float" office:value="46755.15" table:style-name="ce5">
            <text:p>46.755,15</text:p>
          </table:table-cell>
          <table:table-cell office:value-type="float" office:value="51173.51" table:style-name="ce5">
            <text:p>51.173,51</text:p>
          </table:table-cell>
          <table:table-cell office:value-type="float" office:value="46755.15" table:style-name="ce5">
            <text:p>46.755,15</text:p>
          </table:table-cell>
          <table:table-cell office:value-type="float" office:value="46755.15" table:style-name="ce5">
            <text:p>46.755,15</text:p>
          </table:table-cell>
          <table:table-cell office:value-type="float" office:value="46755.15" table:style-name="ce5">
            <text:p>46.755,15</text:p>
          </table:table-cell>
          <table:table-cell office:value-type="float" office:value="289367.62" table:style-name="ce6">
            <text:p>289.367,6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6003671000153</text:p>
          </table:table-cell>
          <table:table-cell office:value-type="string" table:style-name="ce4">
            <text:p>CONSULTRE CONSULTORIA E TREINAMENTO LTDA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361" table:style-name="ce5">
            <text:p>4.361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361" table:style-name="ce6">
            <text:p>4.361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2281385000106</text:p>
          </table:table-cell>
          <table:table-cell office:value-type="string" table:style-name="ce4">
            <text:p>CONTABGOV - CAPACITACAO EM CONTABILIDADE PARA GOVERNO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100" table:style-name="ce5">
            <text:p>5.100,00</text:p>
          </table:table-cell>
          <table:table-cell office:value-type="float" office:value="0" table:style-name="ce5">
            <text:p>0,00</text:p>
          </table:table-cell>
          <table:table-cell office:value-type="float" office:value="5100" table:style-name="ce6">
            <text:p>5.1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2919977000157</text:p>
          </table:table-cell>
          <table:table-cell office:value-type="string" table:style-name="ce4">
            <text:p>CONTROLADORA DE VETORES E PRAGAS URBANAS CALDENSE LTDA</text:p>
          </table:table-cell>
          <table:table-cell office:value-type="string" table:style-name="ce4">
            <text:p>33903978</text:p>
          </table:table-cell>
          <table:table-cell office:value-type="string" table:style-name="ce4">
            <text:p>LIMPEZA E CONSERVACA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191283823</text:p>
          </table:table-cell>
          <table:table-cell office:value-type="string" table:style-name="ce4">
            <text:p>CRESIO MARTINS ROSA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0071.64" table:style-name="ce5">
            <text:p>10.071,64</text:p>
          </table:table-cell>
          <table:table-cell office:value-type="float" office:value="15549.83" table:style-name="ce5">
            <text:p>15.549,83</text:p>
          </table:table-cell>
          <table:table-cell office:value-type="float" office:value="19964.310000000001" table:style-name="ce5">
            <text:p>19.964,31</text:p>
          </table:table-cell>
          <table:table-cell office:value-type="float" office:value="24378.79" table:style-name="ce5">
            <text:p>24.378,79</text:p>
          </table:table-cell>
          <table:table-cell office:value-type="float" office:value="19964.310000000001" table:style-name="ce5">
            <text:p>19.964,31</text:p>
          </table:table-cell>
          <table:table-cell office:value-type="float" office:value="19964.310000000001" table:style-name="ce5">
            <text:p>19.964,31</text:p>
          </table:table-cell>
          <table:table-cell office:value-type="float" office:value="19964.310000000001" table:style-name="ce5">
            <text:p>19.964,31</text:p>
          </table:table-cell>
          <table:table-cell office:value-type="float" office:value="129857.5" table:style-name="ce6">
            <text:p>129.857,5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0168891000111</text:p>
          </table:table-cell>
          <table:table-cell office:value-type="string" table:style-name="ce4">
            <text:p>CRUZ CARMO DISTRIBUIDORA DE MATERIAL E SUPRIMENTOS LTD</text:p>
          </table:table-cell>
          <table:table-cell office:value-type="string" table:style-name="ce4">
            <text:p>33903026</text:p>
          </table:table-cell>
          <table:table-cell office:value-type="string" table:style-name="ce4">
            <text:p>MATERIAL ELETRICO E ELETRONIC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080" table:style-name="ce5">
            <text:p>5.080,00</text:p>
          </table:table-cell>
          <table:table-cell office:value-type="float" office:value="0" table:style-name="ce5">
            <text:p>0,00</text:p>
          </table:table-cell>
          <table:table-cell office:value-type="float" office:value="5080" table:style-name="ce6">
            <text:p>5.08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263120000107</text:p>
          </table:table-cell>
          <table:table-cell office:value-type="string" table:style-name="ce4">
            <text:p>D.Z. EMPREENDIMENTOS IMOBILIARIO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6272.22" table:style-name="ce5">
            <text:p>6.272,22</text:p>
          </table:table-cell>
          <table:table-cell office:value-type="float" office:value="30050.27" table:style-name="ce5">
            <text:p>30.050,27</text:p>
          </table:table-cell>
          <table:table-cell office:value-type="float" office:value="33186.379999999997" table:style-name="ce5">
            <text:p>33.186,38</text:p>
          </table:table-cell>
          <table:table-cell office:value-type="float" office:value="36322.49" table:style-name="ce5">
            <text:p>36.322,49</text:p>
          </table:table-cell>
          <table:table-cell office:value-type="float" office:value="33186.379999999997" table:style-name="ce5">
            <text:p>33.186,38</text:p>
          </table:table-cell>
          <table:table-cell office:value-type="float" office:value="33186.379999999997" table:style-name="ce5">
            <text:p>33.186,38</text:p>
          </table:table-cell>
          <table:table-cell office:value-type="float" office:value="33186.379999999997" table:style-name="ce5">
            <text:p>33.186,38</text:p>
          </table:table-cell>
          <table:table-cell office:value-type="float" office:value="205390.5" table:style-name="ce6">
            <text:p>205.390,5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2980808000161</text:p>
          </table:table-cell>
          <table:table-cell office:value-type="string" table:style-name="ce4">
            <text:p>DADB EQUIPAMENTOS E SERVICOS DE INFORMATICA LTDA</text:p>
          </table:table-cell>
          <table:table-cell office:value-type="string" table:style-name="ce4">
            <text:p>33903030</text:p>
          </table:table-cell>
          <table:table-cell office:value-type="string" table:style-name="ce4">
            <text:p>MATERIAL PARA COMUNICACOE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153" table:style-name="ce5">
            <text:p>5.153,00</text:p>
          </table:table-cell>
          <table:table-cell office:value-type="float" office:value="5153" table:style-name="ce6">
            <text:p>5.153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3582243000173</text:p>
          </table:table-cell>
          <table:table-cell office:value-type="string" table:style-name="ce4">
            <text:p>DAE SA - AGUA E ESGOTO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1015.5" table:style-name="ce5">
            <text:p>1.015,50</text:p>
          </table:table-cell>
          <table:table-cell office:value-type="float" office:value="1017.7" table:style-name="ce5">
            <text:p>1.017,70</text:p>
          </table:table-cell>
          <table:table-cell office:value-type="float" office:value="1017.7" table:style-name="ce5">
            <text:p>1.017,70</text:p>
          </table:table-cell>
          <table:table-cell office:value-type="float" office:value="1017.7" table:style-name="ce5">
            <text:p>1.017,70</text:p>
          </table:table-cell>
          <table:table-cell office:value-type="float" office:value="1065.02" table:style-name="ce5">
            <text:p>1.065,02</text:p>
          </table:table-cell>
          <table:table-cell office:value-type="float" office:value="1017.7" table:style-name="ce5">
            <text:p>1.017,70</text:p>
          </table:table-cell>
          <table:table-cell office:value-type="float" office:value="1017.7" table:style-name="ce5">
            <text:p>1.017,70</text:p>
          </table:table-cell>
          <table:table-cell office:value-type="float" office:value="7169.02" table:style-name="ce6">
            <text:p>7.169,0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82744424820</text:p>
          </table:table-cell>
          <table:table-cell office:value-type="string" table:style-name="ce4">
            <text:p>DAISELIZA JACOMINO LORENZETT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437.94" table:style-name="ce5">
            <text:p>1.437,94</text:p>
          </table:table-cell>
          <table:table-cell office:value-type="float" office:value="4430.08" table:style-name="ce5">
            <text:p>4.430,08</text:p>
          </table:table-cell>
          <table:table-cell office:value-type="float" office:value="4430.08" table:style-name="ce5">
            <text:p>4.430,08</text:p>
          </table:table-cell>
          <table:table-cell office:value-type="float" office:value="4430.08" table:style-name="ce5">
            <text:p>4.430,08</text:p>
          </table:table-cell>
          <table:table-cell office:value-type="float" office:value="4430.08" table:style-name="ce5">
            <text:p>4.430,08</text:p>
          </table:table-cell>
          <table:table-cell office:value-type="float" office:value="4430.08" table:style-name="ce5">
            <text:p>4.430,08</text:p>
          </table:table-cell>
          <table:table-cell office:value-type="float" office:value="4430.08" table:style-name="ce5">
            <text:p>4.430,08</text:p>
          </table:table-cell>
          <table:table-cell office:value-type="float" office:value="28018.42" table:style-name="ce6">
            <text:p>28.018,4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384855827</text:p>
          </table:table-cell>
          <table:table-cell office:value-type="string" table:style-name="ce4">
            <text:p>DENISE MARINA RAIMUNDO RAMALH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6123.41" table:style-name="ce5">
            <text:p>6.123,41</text:p>
          </table:table-cell>
          <table:table-cell office:value-type="float" office:value="10345.35" table:style-name="ce5">
            <text:p>10.345,35</text:p>
          </table:table-cell>
          <table:table-cell office:value-type="float" office:value="13197.28" table:style-name="ce5">
            <text:p>13.197,28</text:p>
          </table:table-cell>
          <table:table-cell office:value-type="float" office:value="15949.88" table:style-name="ce5">
            <text:p>15.949,88</text:p>
          </table:table-cell>
          <table:table-cell office:value-type="float" office:value="13353.4" table:style-name="ce5">
            <text:p>13.353,40</text:p>
          </table:table-cell>
          <table:table-cell office:value-type="float" office:value="13353.4" table:style-name="ce5">
            <text:p>13.353,40</text:p>
          </table:table-cell>
          <table:table-cell office:value-type="float" office:value="13353.4" table:style-name="ce5">
            <text:p>13.353,40</text:p>
          </table:table-cell>
          <table:table-cell office:value-type="float" office:value="85676.12" table:style-name="ce6">
            <text:p>85.676,1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8886401000100</text:p>
          </table:table-cell>
          <table:table-cell office:value-type="string" table:style-name="ce4">
            <text:p>DENTAL FREIRE GOULART LTDA</text:p>
          </table:table-cell>
          <table:table-cell office:value-type="string" table:style-name="ce4">
            <text:p>33903010</text:p>
          </table:table-cell>
          <table:table-cell office:value-type="string" table:style-name="ce4">
            <text:p>MATERIAL ODONTOLOGIC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0848.63" table:style-name="ce5">
            <text:p>70.848,63</text:p>
          </table:table-cell>
          <table:table-cell office:value-type="float" office:value="11805.78" table:style-name="ce5">
            <text:p>11.805,7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2654.41" table:style-name="ce6">
            <text:p>82.654,4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4239770000167</text:p>
          </table:table-cell>
          <table:table-cell office:value-type="string" table:style-name="ce4">
            <text:p>DEPARTAMENTO AUTONOMO DE AGUA E ESGOTO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0" table:style-name="ce5">
            <text:p>0,00</text:p>
          </table:table-cell>
          <table:table-cell office:value-type="float" office:value="2195.79" table:style-name="ce5">
            <text:p>2.195,79</text:p>
          </table:table-cell>
          <table:table-cell office:value-type="float" office:value="930.5" table:style-name="ce5">
            <text:p>930,50</text:p>
          </table:table-cell>
          <table:table-cell office:value-type="float" office:value="1003.8" table:style-name="ce5">
            <text:p>1.003,80</text:p>
          </table:table-cell>
          <table:table-cell office:value-type="float" office:value="1411.9" table:style-name="ce5">
            <text:p>1.411,90</text:p>
          </table:table-cell>
          <table:table-cell office:value-type="float" office:value="893.85" table:style-name="ce5">
            <text:p>893,85</text:p>
          </table:table-cell>
          <table:table-cell office:value-type="float" office:value="1240.1600000000001" table:style-name="ce5">
            <text:p>1.240,16</text:p>
          </table:table-cell>
          <table:table-cell office:value-type="float" office:value="7676" table:style-name="ce6">
            <text:p>7.676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6401177000154</text:p>
          </table:table-cell>
          <table:table-cell office:value-type="string" table:style-name="ce4">
            <text:p>DEPARTAMENTO AUTONOMO DE AGUA E ESGOTO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0" table:style-name="ce5">
            <text:p>0,00</text:p>
          </table:table-cell>
          <table:table-cell office:value-type="float" office:value="2880.92" table:style-name="ce5">
            <text:p>2.880,92</text:p>
          </table:table-cell>
          <table:table-cell office:value-type="float" office:value="188.84" table:style-name="ce5">
            <text:p>188,84</text:p>
          </table:table-cell>
          <table:table-cell office:value-type="float" office:value="188.84" table:style-name="ce5">
            <text:p>188,84</text:p>
          </table:table-cell>
          <table:table-cell office:value-type="float" office:value="261.02" table:style-name="ce5">
            <text:p>261,02</text:p>
          </table:table-cell>
          <table:table-cell office:value-type="float" office:value="0" table:style-name="ce5">
            <text:p>0,00</text:p>
          </table:table-cell>
          <table:table-cell office:value-type="float" office:value="7015.18" table:style-name="ce5">
            <text:p>7.015,18</text:p>
          </table:table-cell>
          <table:table-cell office:value-type="float" office:value="10534.8" table:style-name="ce6">
            <text:p>10.534,8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6401177000154</text:p>
          </table:table-cell>
          <table:table-cell office:value-type="string" table:style-name="ce4">
            <text:p>DEPARTAMENTO AUTONOMO DE AGUA E ESGOTO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895.44" table:style-name="ce5">
            <text:p>895,4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95.44" table:style-name="ce6">
            <text:p>895,4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4010863000179</text:p>
          </table:table-cell>
          <table:table-cell office:value-type="string" table:style-name="ce4">
            <text:p>DEPARTAMENTO DE AGUA E ESGOTO DE SANTA BARBARA D OESTE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0" table:style-name="ce5">
            <text:p>0,00</text:p>
          </table:table-cell>
          <table:table-cell office:value-type="float" office:value="133.88" table:style-name="ce5">
            <text:p>133,88</text:p>
          </table:table-cell>
          <table:table-cell office:value-type="float" office:value="66.94" table:style-name="ce5">
            <text:p>66,94</text:p>
          </table:table-cell>
          <table:table-cell office:value-type="float" office:value="66.94" table:style-name="ce5">
            <text:p>66,94</text:p>
          </table:table-cell>
          <table:table-cell office:value-type="float" office:value="0" table:style-name="ce5">
            <text:p>0,00</text:p>
          </table:table-cell>
          <table:table-cell office:value-type="float" office:value="148.12" table:style-name="ce5">
            <text:p>148,12</text:p>
          </table:table-cell>
          <table:table-cell office:value-type="float" office:value="0" table:style-name="ce5">
            <text:p>0,00</text:p>
          </table:table-cell>
          <table:table-cell office:value-type="float" office:value="415.88" table:style-name="ce6">
            <text:p>415,8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3335879872</text:p>
          </table:table-cell>
          <table:table-cell office:value-type="string" table:style-name="ce4">
            <text:p>DERCIO GONCALVES PEREIRA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503.1" table:style-name="ce5">
            <text:p>1.503,10</text:p>
          </table:table-cell>
          <table:table-cell office:value-type="float" office:value="4385.1499999999996" table:style-name="ce5">
            <text:p>4.385,15</text:p>
          </table:table-cell>
          <table:table-cell office:value-type="float" office:value="4385.1499999999996" table:style-name="ce5">
            <text:p>4.385,15</text:p>
          </table:table-cell>
          <table:table-cell office:value-type="float" office:value="4385.1499999999996" table:style-name="ce5">
            <text:p>4.385,1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658.55" table:style-name="ce6">
            <text:p>14.658,5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8026410000184</text:p>
          </table:table-cell>
          <table:table-cell office:value-type="string" table:style-name="ce4">
            <text:p>DESFILE EVENTUAL PRODUTOS MEDICOS E PROMOCIONAIS LTDA.</text:p>
          </table:table-cell>
          <table:table-cell office:value-type="string" table:style-name="ce4">
            <text:p>33903059</text:p>
          </table:table-cell>
          <table:table-cell office:value-type="string" table:style-name="ce4">
            <text:p>MATERIAL PARA DIVULGACA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662.8" table:style-name="ce5">
            <text:p>5.662,80</text:p>
          </table:table-cell>
          <table:table-cell office:value-type="float" office:value="0" table:style-name="ce5">
            <text:p>0,00</text:p>
          </table:table-cell>
          <table:table-cell office:value-type="float" office:value="5662.8" table:style-name="ce6">
            <text:p>5.662,8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1524203000100</text:p>
          </table:table-cell>
          <table:table-cell office:value-type="string" table:style-name="ce4">
            <text:p>DIEGO RIBEIRO CAMPOS</text:p>
          </table:table-cell>
          <table:table-cell office:value-type="string" table:style-name="ce4">
            <text:p>33903017</text:p>
          </table:table-cell>
          <table:table-cell office:value-type="string" table:style-name="ce4">
            <text:p>MATERIAL DE TIC - MATERIAL DE CONSUM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324.28" table:style-name="ce5">
            <text:p>3.324,2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324.28" table:style-name="ce6">
            <text:p>3.324,2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3517260000127</text:p>
          </table:table-cell>
          <table:table-cell office:value-type="string" table:style-name="ce4">
            <text:p>DIPLOGRAPH ARTES GRAFICAS EM DIPLOMAS LTDA</text:p>
          </table:table-cell>
          <table:table-cell office:value-type="string" table:style-name="ce4">
            <text:p>33903105</text:p>
          </table:table-cell>
          <table:table-cell office:value-type="string" table:style-name="ce4">
            <text:p>ORDENS HONORIFICA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513.1" table:style-name="ce5">
            <text:p>8.513,1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513.1" table:style-name="ce6">
            <text:p>8.513,1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043457850</text:p>
          </table:table-cell>
          <table:table-cell office:value-type="string" table:style-name="ce4">
            <text:p>DIRCE SATIKO OKADA USUKI</text:p>
          </table:table-cell>
          <table:table-cell office:value-type="string" table:style-name="ce4">
            <text:p>33909302</text:p>
          </table:table-cell>
          <table:table-cell office:value-type="string" table:style-name="ce4">
            <text:p>RESTITUICOE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12.4" table:style-name="ce5">
            <text:p>412,4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12.4" table:style-name="ce6">
            <text:p>412,4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210196000100</text:p>
          </table:table-cell>
          <table:table-cell office:value-type="string" table:style-name="ce4">
            <text:p>DISTRISUPRI DISTRIBUIDORA E COMERCIO LTDA</text:p>
          </table:table-cell>
          <table:table-cell office:value-type="string" table:style-name="ce4">
            <text:p>33903017</text:p>
          </table:table-cell>
          <table:table-cell office:value-type="string" table:style-name="ce4">
            <text:p>MATERIAL DE TIC - MATERIAL DE CONSUMO</text:p>
          </table:table-cell>
          <table:table-cell office:value-type="float" office:value="48919.81" table:style-name="ce5">
            <text:p>48.919,81</text:p>
          </table:table-cell>
          <table:table-cell office:value-type="float" office:value="17265.23" table:style-name="ce5">
            <text:p>17.265,2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6185.039999999994" table:style-name="ce6">
            <text:p>66.185,0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4090700000182</text:p>
          </table:table-cell>
          <table:table-cell office:value-type="string" table:style-name="ce4">
            <text:p>DMGR COMERCIO DE MAQUINAS E EQUIPAMENTOS INDUSTRIAIS L</text:p>
          </table:table-cell>
          <table:table-cell office:value-type="string" table:style-name="ce4">
            <text:p>33903025</text:p>
          </table:table-cell>
          <table:table-cell office:value-type="string" table:style-name="ce4">
            <text:p>MATERIAL P/ MANUTENCAO DE BENS MOVEIS</text:p>
          </table:table-cell>
          <table:table-cell office:value-type="float" office:value="3416.5" table:style-name="ce5">
            <text:p>3.416,5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647" table:style-name="ce5">
            <text:p>10.647,00</text:p>
          </table:table-cell>
          <table:table-cell office:value-type="float" office:value="0" table:style-name="ce5">
            <text:p>0,00</text:p>
          </table:table-cell>
          <table:table-cell office:value-type="float" office:value="14063.5" table:style-name="ce6">
            <text:p>14.063,5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8603282000148</text:p>
          </table:table-cell>
          <table:table-cell office:value-type="string" table:style-name="ce4">
            <text:p>DOMUN COMMERCII LTDA</text:p>
          </table:table-cell>
          <table:table-cell office:value-type="string" table:style-name="ce4">
            <text:p>44905233</text:p>
          </table:table-cell>
          <table:table-cell office:value-type="string" table:style-name="ce4">
            <text:p>EQUIPAMENTOS PARA AUDIO, VIDEO E FO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757.2" table:style-name="ce5">
            <text:p>2.757,2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757.2" table:style-name="ce6">
            <text:p>2.757,2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9424137000162</text:p>
          </table:table-cell>
          <table:table-cell office:value-type="string" table:style-name="ce4">
            <text:p>DOULOS SERVICE LTDA</text:p>
          </table:table-cell>
          <table:table-cell office:value-type="string" table:style-name="ce4">
            <text:p>33903007</text:p>
          </table:table-cell>
          <table:table-cell office:value-type="string" table:style-name="ce4">
            <text:p>GENEROS DE ALIMENTACAO</text:p>
          </table:table-cell>
          <table:table-cell office:value-type="float" office:value="0" table:style-name="ce5">
            <text:p>0,00</text:p>
          </table:table-cell>
          <table:table-cell office:value-type="float" office:value="66829.5" table:style-name="ce5">
            <text:p>66.829,50</text:p>
          </table:table-cell>
          <table:table-cell office:value-type="float" office:value="6973.5" table:style-name="ce5">
            <text:p>6.973,50</text:p>
          </table:table-cell>
          <table:table-cell office:value-type="float" office:value="0" table:style-name="ce5">
            <text:p>0,00</text:p>
          </table:table-cell>
          <table:table-cell office:value-type="float" office:value="12367.8" table:style-name="ce5">
            <text:p>12.367,80</text:p>
          </table:table-cell>
          <table:table-cell office:value-type="float" office:value="0" table:style-name="ce5">
            <text:p>0,00</text:p>
          </table:table-cell>
          <table:table-cell office:value-type="float" office:value="71541" table:style-name="ce5">
            <text:p>71.541,00</text:p>
          </table:table-cell>
          <table:table-cell office:value-type="float" office:value="157711.79999999999" table:style-name="ce6">
            <text:p>157.711,8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7388518000109</text:p>
          </table:table-cell>
          <table:table-cell office:value-type="string" table:style-name="ce4">
            <text:p>DS CONDE COMERCIO DE PECAS DE REFRIGERACAO E ELETRICA</text:p>
          </table:table-cell>
          <table:table-cell office:value-type="string" table:style-name="ce4">
            <text:p>33903024</text:p>
          </table:table-cell>
          <table:table-cell office:value-type="string" table:style-name="ce4">
            <text:p>MATERIAL P/ MANUT.DE BENS IMOVEIS/INSTALACOES</text:p>
          </table:table-cell>
          <table:table-cell office:value-type="float" office:value="26485.08" table:style-name="ce5">
            <text:p>26.485,0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726.6299999999992" table:style-name="ce5">
            <text:p>9.726,63</text:p>
          </table:table-cell>
          <table:table-cell office:value-type="float" office:value="36211.71" table:style-name="ce6">
            <text:p>36.211,7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487653819</text:p>
          </table:table-cell>
          <table:table-cell office:value-type="string" table:style-name="ce4">
            <text:p>DULCINEIA DE FATIMA FERREIRA COLOMBO</text:p>
          </table:table-cell>
          <table:table-cell office:value-type="string" table:style-name="ce4">
            <text:p>33909302</text:p>
          </table:table-cell>
          <table:table-cell office:value-type="string" table:style-name="ce4">
            <text:p>RESTITUICOE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00" table:style-name="ce5">
            <text:p>400,00</text:p>
          </table:table-cell>
          <table:table-cell office:value-type="float" office:value="0" table:style-name="ce5">
            <text:p>0,00</text:p>
          </table:table-cell>
          <table:table-cell office:value-type="float" office:value="400" table:style-name="ce6">
            <text:p>4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4157792000170</text:p>
          </table:table-cell>
          <table:table-cell office:value-type="string" table:style-name="ce4">
            <text:p>ECO VALLORE AMBIENTAL TRATAMENTO DE RESIDUOS DOS SERVIC</text:p>
          </table:table-cell>
          <table:table-cell office:value-type="string" table:style-name="ce4">
            <text:p>33903978</text:p>
          </table:table-cell>
          <table:table-cell office:value-type="string" table:style-name="ce4">
            <text:p>LIMPEZA E CONSERVACAO</text:p>
          </table:table-cell>
          <table:table-cell office:value-type="float" office:value="317.41000000000003" table:style-name="ce5">
            <text:p>317,41</text:p>
          </table:table-cell>
          <table:table-cell office:value-type="float" office:value="393.51" table:style-name="ce5">
            <text:p>393,51</text:p>
          </table:table-cell>
          <table:table-cell office:value-type="float" office:value="340.59" table:style-name="ce5">
            <text:p>340,59</text:p>
          </table:table-cell>
          <table:table-cell office:value-type="float" office:value="334.23" table:style-name="ce5">
            <text:p>334,23</text:p>
          </table:table-cell>
          <table:table-cell office:value-type="float" office:value="382.75" table:style-name="ce5">
            <text:p>382,75</text:p>
          </table:table-cell>
          <table:table-cell office:value-type="float" office:value="347.6" table:style-name="ce5">
            <text:p>347,60</text:p>
          </table:table-cell>
          <table:table-cell office:value-type="float" office:value="347.6" table:style-name="ce5">
            <text:p>347,60</text:p>
          </table:table-cell>
          <table:table-cell office:value-type="float" office:value="2463.69" table:style-name="ce6">
            <text:p>2.463,6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058180000137</text:p>
          </table:table-cell>
          <table:table-cell office:value-type="string" table:style-name="ce4">
            <text:p>ECONTHERM CLIMATIZACAO LTDA</text:p>
          </table:table-cell>
          <table:table-cell office:value-type="string" table:style-name="ce4">
            <text:p>33903024</text:p>
          </table:table-cell>
          <table:table-cell office:value-type="string" table:style-name="ce4">
            <text:p>MATERIAL P/ MANUT.DE BENS IMOVEIS/INSTALACOE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0000" table:style-name="ce5">
            <text:p>30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0000" table:style-name="ce6">
            <text:p>30.0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058180000137</text:p>
          </table:table-cell>
          <table:table-cell office:value-type="string" table:style-name="ce4">
            <text:p>ECONTHERM CLIMATIZACAO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2670" table:style-name="ce5">
            <text:p>2.670,00</text:p>
          </table:table-cell>
          <table:table-cell office:value-type="float" office:value="3000" table:style-name="ce5">
            <text:p>3.000,00</text:p>
          </table:table-cell>
          <table:table-cell office:value-type="float" office:value="3000" table:style-name="ce5">
            <text:p>3.000,00</text:p>
          </table:table-cell>
          <table:table-cell office:value-type="float" office:value="3000" table:style-name="ce5">
            <text:p>3.000,00</text:p>
          </table:table-cell>
          <table:table-cell office:value-type="float" office:value="50638.5" table:style-name="ce5">
            <text:p>50.638,50</text:p>
          </table:table-cell>
          <table:table-cell office:value-type="float" office:value="0" table:style-name="ce5">
            <text:p>0,00</text:p>
          </table:table-cell>
          <table:table-cell office:value-type="float" office:value="6000" table:style-name="ce5">
            <text:p>6.000,00</text:p>
          </table:table-cell>
          <table:table-cell office:value-type="float" office:value="68308.5" table:style-name="ce6">
            <text:p>68.308,5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058180000137</text:p>
          </table:table-cell>
          <table:table-cell office:value-type="string" table:style-name="ce4">
            <text:p>ECONTHERM CLIMATIZACAO LTDA</text:p>
          </table:table-cell>
          <table:table-cell office:value-type="string" table:style-name="ce4">
            <text:p>44905212</text:p>
          </table:table-cell>
          <table:table-cell office:value-type="string" table:style-name="ce4">
            <text:p>APARELHOS E UTENSILIOS DOMESTICO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69325" table:style-name="ce5">
            <text:p>169.325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69325" table:style-name="ce6">
            <text:p>169.325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0501293000112</text:p>
          </table:table-cell>
          <table:table-cell office:value-type="string" table:style-name="ce4">
            <text:p>EDITORA REVISTA DOS TRIBUNAIS LTDA</text:p>
          </table:table-cell>
          <table:table-cell office:value-type="string" table:style-name="ce4">
            <text:p>33903901</text:p>
          </table:table-cell>
          <table:table-cell office:value-type="string" table:style-name="ce4">
            <text:p>ASSINATURAS DE PERIODICOS E ANUIDADES</text:p>
          </table:table-cell>
          <table:table-cell office:value-type="float" office:value="143179.01" table:style-name="ce5">
            <text:p>143.179,01</text:p>
          </table:table-cell>
          <table:table-cell office:value-type="float" office:value="3220.79" table:style-name="ce5">
            <text:p>3.220,7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6399.79999999999" table:style-name="ce6">
            <text:p>146.399,8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0501293005424</text:p>
          </table:table-cell>
          <table:table-cell office:value-type="string" table:style-name="ce4">
            <text:p>EDITORA REVISTA DOS TRIBUNAIS LTDA</text:p>
          </table:table-cell>
          <table:table-cell office:value-type="string" table:style-name="ce4">
            <text:p>33903901</text:p>
          </table:table-cell>
          <table:table-cell office:value-type="string" table:style-name="ce4">
            <text:p>ASSINATURAS DE PERIODICOS E ANUIDADES</text:p>
          </table:table-cell>
          <table:table-cell office:value-type="float" office:value="0" table:style-name="ce5">
            <text:p>0,00</text:p>
          </table:table-cell>
          <table:table-cell office:value-type="float" office:value="8950.43" table:style-name="ce5">
            <text:p>8.950,43</text:p>
          </table:table-cell>
          <table:table-cell office:value-type="float" office:value="556.13" table:style-name="ce5">
            <text:p>556,1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506.56" table:style-name="ce6">
            <text:p>9.506,5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302100000106</text:p>
          </table:table-cell>
          <table:table-cell office:value-type="string" table:style-name="ce4">
            <text:p>EDP SAO PAULO DISTRIBUICAO DE ENERGIA S.A.</text:p>
          </table:table-cell>
          <table:table-cell office:value-type="string" table:style-name="ce4">
            <text:p>33903943</text:p>
          </table:table-cell>
          <table:table-cell office:value-type="string" table:style-name="ce4">
            <text:p>SERVICOS DE ENERGIA ELETRICA</text:p>
          </table:table-cell>
          <table:table-cell office:value-type="float" office:value="48119.3" table:style-name="ce5">
            <text:p>48.119,30</text:p>
          </table:table-cell>
          <table:table-cell office:value-type="float" office:value="50282.99" table:style-name="ce5">
            <text:p>50.282,99</text:p>
          </table:table-cell>
          <table:table-cell office:value-type="float" office:value="47512.35" table:style-name="ce5">
            <text:p>47.512,35</text:p>
          </table:table-cell>
          <table:table-cell office:value-type="float" office:value="54150.2" table:style-name="ce5">
            <text:p>54.150,20</text:p>
          </table:table-cell>
          <table:table-cell office:value-type="float" office:value="55864.25" table:style-name="ce5">
            <text:p>55.864,25</text:p>
          </table:table-cell>
          <table:table-cell office:value-type="float" office:value="38010.559999999998" table:style-name="ce5">
            <text:p>38.010,56</text:p>
          </table:table-cell>
          <table:table-cell office:value-type="float" office:value="34015.49" table:style-name="ce5">
            <text:p>34.015,49</text:p>
          </table:table-cell>
          <table:table-cell office:value-type="float" office:value="327955.14" table:style-name="ce6">
            <text:p>327.955,1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302100000106</text:p>
          </table:table-cell>
          <table:table-cell office:value-type="string" table:style-name="ce4">
            <text:p>EDP SAO PAULO DISTRIBUICAO DE ENERGIA S.A.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17086.95" table:style-name="ce5">
            <text:p>17.086,95</text:p>
          </table:table-cell>
          <table:table-cell office:value-type="float" office:value="4039.03" table:style-name="ce5">
            <text:p>4.039,0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1125.98" table:style-name="ce6">
            <text:p>21.125,9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1915384885</text:p>
          </table:table-cell>
          <table:table-cell office:value-type="string" table:style-name="ce4">
            <text:p>EDUARDO ELENO MIARELL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206.73" table:style-name="ce5">
            <text:p>1.206,73</text:p>
          </table:table-cell>
          <table:table-cell office:value-type="float" office:value="3993.6" table:style-name="ce5">
            <text:p>3.993,60</text:p>
          </table:table-cell>
          <table:table-cell office:value-type="float" office:value="3993.6" table:style-name="ce5">
            <text:p>3.993,60</text:p>
          </table:table-cell>
          <table:table-cell office:value-type="float" office:value="3993.6" table:style-name="ce5">
            <text:p>3.993,60</text:p>
          </table:table-cell>
          <table:table-cell office:value-type="float" office:value="3993.6" table:style-name="ce5">
            <text:p>3.993,60</text:p>
          </table:table-cell>
          <table:table-cell office:value-type="float" office:value="3993.6" table:style-name="ce5">
            <text:p>3.993,60</text:p>
          </table:table-cell>
          <table:table-cell office:value-type="float" office:value="3993.6" table:style-name="ce5">
            <text:p>3.993,60</text:p>
          </table:table-cell>
          <table:table-cell office:value-type="float" office:value="25168.33" table:style-name="ce6">
            <text:p>25.168,3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6750530800</text:p>
          </table:table-cell>
          <table:table-cell office:value-type="string" table:style-name="ce4">
            <text:p>EDUARDO HERREROS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24.51" table:style-name="ce5">
            <text:p>224,51</text:p>
          </table:table-cell>
          <table:table-cell office:value-type="float" office:value="2000" table:style-name="ce5">
            <text:p>2.000,00</text:p>
          </table:table-cell>
          <table:table-cell office:value-type="float" office:value="2000" table:style-name="ce5">
            <text:p>2.000,00</text:p>
          </table:table-cell>
          <table:table-cell office:value-type="float" office:value="2000" table:style-name="ce5">
            <text:p>2.000,00</text:p>
          </table:table-cell>
          <table:table-cell office:value-type="float" office:value="2000" table:style-name="ce5">
            <text:p>2.000,00</text:p>
          </table:table-cell>
          <table:table-cell office:value-type="float" office:value="2150.48" table:style-name="ce5">
            <text:p>2.150,48</text:p>
          </table:table-cell>
          <table:table-cell office:value-type="float" office:value="2083.6" table:style-name="ce5">
            <text:p>2.083,60</text:p>
          </table:table-cell>
          <table:table-cell office:value-type="float" office:value="12458.59" table:style-name="ce6">
            <text:p>12.458,5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8328190869</text:p>
          </table:table-cell>
          <table:table-cell office:value-type="string" table:style-name="ce4">
            <text:p>EDUARDO MENDONCA DE ANDRADE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4588.28" table:style-name="ce5">
            <text:p>4.588,28</text:p>
          </table:table-cell>
          <table:table-cell office:value-type="float" office:value="8321.77" table:style-name="ce5">
            <text:p>8.321,77</text:p>
          </table:table-cell>
          <table:table-cell office:value-type="float" office:value="9994.57" table:style-name="ce5">
            <text:p>9.994,57</text:p>
          </table:table-cell>
          <table:table-cell office:value-type="float" office:value="11667.37" table:style-name="ce5">
            <text:p>11.667,37</text:p>
          </table:table-cell>
          <table:table-cell office:value-type="float" office:value="9994.57" table:style-name="ce5">
            <text:p>9.994,57</text:p>
          </table:table-cell>
          <table:table-cell office:value-type="float" office:value="10014.959999999999" table:style-name="ce5">
            <text:p>10.014,96</text:p>
          </table:table-cell>
          <table:table-cell office:value-type="float" office:value="10011.56" table:style-name="ce5">
            <text:p>10.011,56</text:p>
          </table:table-cell>
          <table:table-cell office:value-type="float" office:value="64593.08" table:style-name="ce6">
            <text:p>64.593,0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7714057000109</text:p>
          </table:table-cell>
          <table:table-cell office:value-type="string" table:style-name="ce4">
            <text:p>EJMC EMPREENDIMENTOS IMOBILIARIO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9615.4" table:style-name="ce5">
            <text:p>9.615,40</text:p>
          </table:table-cell>
          <table:table-cell office:value-type="float" office:value="46067.38" table:style-name="ce5">
            <text:p>46.067,38</text:p>
          </table:table-cell>
          <table:table-cell office:value-type="float" office:value="50875.08" table:style-name="ce5">
            <text:p>50.875,08</text:p>
          </table:table-cell>
          <table:table-cell office:value-type="float" office:value="59253.53" table:style-name="ce5">
            <text:p>59.253,53</text:p>
          </table:table-cell>
          <table:table-cell office:value-type="float" office:value="52787.98" table:style-name="ce5">
            <text:p>52.787,98</text:p>
          </table:table-cell>
          <table:table-cell office:value-type="float" office:value="52787.98" table:style-name="ce5">
            <text:p>52.787,98</text:p>
          </table:table-cell>
          <table:table-cell office:value-type="float" office:value="52787.98" table:style-name="ce5">
            <text:p>52.787,98</text:p>
          </table:table-cell>
          <table:table-cell office:value-type="float" office:value="324175.33" table:style-name="ce6">
            <text:p>324.175,3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0990633000155</text:p>
          </table:table-cell>
          <table:table-cell office:value-type="string" table:style-name="ce4">
            <text:p>ELECTRIC ALL LTDA</text:p>
          </table:table-cell>
          <table:table-cell office:value-type="string" table:style-name="ce4">
            <text:p>33903024</text:p>
          </table:table-cell>
          <table:table-cell office:value-type="string" table:style-name="ce4">
            <text:p>MATERIAL P/ MANUT.DE BENS IMOVEIS/INSTALACOE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782.08" table:style-name="ce5">
            <text:p>1.782,0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782.08" table:style-name="ce6">
            <text:p>1.782,0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0990633000155</text:p>
          </table:table-cell>
          <table:table-cell office:value-type="string" table:style-name="ce4">
            <text:p>ELECTRIC ALL LTDA</text:p>
          </table:table-cell>
          <table:table-cell office:value-type="string" table:style-name="ce4">
            <text:p>33903026</text:p>
          </table:table-cell>
          <table:table-cell office:value-type="string" table:style-name="ce4">
            <text:p>MATERIAL ELETRICO E ELETRONIC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305.57" table:style-name="ce5">
            <text:p>3.305,57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305.57" table:style-name="ce6">
            <text:p>3.305,5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0990633000155</text:p>
          </table:table-cell>
          <table:table-cell office:value-type="string" table:style-name="ce4">
            <text:p>ELECTRIC ALL LTDA</text:p>
          </table:table-cell>
          <table:table-cell office:value-type="string" table:style-name="ce4">
            <text:p>33903905</text:p>
          </table:table-cell>
          <table:table-cell office:value-type="string" table:style-name="ce4">
            <text:p>SERVICOS TECNICOS PROFISSIONA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618.9699999999998" table:style-name="ce5">
            <text:p>2.618,97</text:p>
          </table:table-cell>
          <table:table-cell office:value-type="float" office:value="543.95000000000005" table:style-name="ce5">
            <text:p>543,9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162.92" table:style-name="ce6">
            <text:p>3.162,9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0990633000155</text:p>
          </table:table-cell>
          <table:table-cell office:value-type="string" table:style-name="ce4">
            <text:p>ELECTRIC ALL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600" table:style-name="ce5">
            <text:p>3.6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600" table:style-name="ce6">
            <text:p>3.6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328280000197</text:p>
          </table:table-cell>
          <table:table-cell office:value-type="string" table:style-name="ce4">
            <text:p>ELEKTRO REDES S.A.</text:p>
          </table:table-cell>
          <table:table-cell office:value-type="string" table:style-name="ce4">
            <text:p>33903943</text:p>
          </table:table-cell>
          <table:table-cell office:value-type="string" table:style-name="ce4">
            <text:p>SERVICOS DE ENERGIA ELETRICA</text:p>
          </table:table-cell>
          <table:table-cell office:value-type="float" office:value="58337.67" table:style-name="ce5">
            <text:p>58.337,67</text:p>
          </table:table-cell>
          <table:table-cell office:value-type="float" office:value="66333.66" table:style-name="ce5">
            <text:p>66.333,66</text:p>
          </table:table-cell>
          <table:table-cell office:value-type="float" office:value="62041.5" table:style-name="ce5">
            <text:p>62.041,50</text:p>
          </table:table-cell>
          <table:table-cell office:value-type="float" office:value="77048.929999999993" table:style-name="ce5">
            <text:p>77.048,93</text:p>
          </table:table-cell>
          <table:table-cell office:value-type="float" office:value="58552.09" table:style-name="ce5">
            <text:p>58.552,09</text:p>
          </table:table-cell>
          <table:table-cell office:value-type="float" office:value="54167.4" table:style-name="ce5">
            <text:p>54.167,40</text:p>
          </table:table-cell>
          <table:table-cell office:value-type="float" office:value="43103.29" table:style-name="ce5">
            <text:p>43.103,29</text:p>
          </table:table-cell>
          <table:table-cell office:value-type="float" office:value="419584.54" table:style-name="ce6">
            <text:p>419.584,5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0028986005410</text:p>
          </table:table-cell>
          <table:table-cell office:value-type="string" table:style-name="ce4">
            <text:p>ELEVADORES ATLAS SCHINDLER LTDA.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1065.0999999999999" table:style-name="ce5">
            <text:p>1.065,10</text:p>
          </table:table-cell>
          <table:table-cell office:value-type="float" office:value="20411.7" table:style-name="ce5">
            <text:p>20.411,70</text:p>
          </table:table-cell>
          <table:table-cell office:value-type="float" office:value="22541.93" table:style-name="ce5">
            <text:p>22.541,93</text:p>
          </table:table-cell>
          <table:table-cell office:value-type="float" office:value="2130.21" table:style-name="ce5">
            <text:p>2.130,21</text:p>
          </table:table-cell>
          <table:table-cell office:value-type="float" office:value="0" table:style-name="ce5">
            <text:p>0,00</text:p>
          </table:table-cell>
          <table:table-cell office:value-type="float" office:value="11270.96" table:style-name="ce5">
            <text:p>11.270,96</text:p>
          </table:table-cell>
          <table:table-cell office:value-type="float" office:value="11270.96" table:style-name="ce5">
            <text:p>11.270,96</text:p>
          </table:table-cell>
          <table:table-cell office:value-type="float" office:value="68690.86" table:style-name="ce6">
            <text:p>68.690,8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4555847890</text:p>
          </table:table-cell>
          <table:table-cell office:value-type="string" table:style-name="ce4">
            <text:p>ELIANA DOS SANTOS ALVES NOGUEIRA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40.79999999999995" table:style-name="ce5">
            <text:p>640,80</text:p>
          </table:table-cell>
          <table:table-cell office:value-type="float" office:value="79.2" table:style-name="ce5">
            <text:p>79,20</text:p>
          </table:table-cell>
          <table:table-cell office:value-type="float" office:value="0" table:style-name="ce5">
            <text:p>0,00</text:p>
          </table:table-cell>
          <table:table-cell office:value-type="float" office:value="1980" table:style-name="ce5">
            <text:p>1.980,00</text:p>
          </table:table-cell>
          <table:table-cell office:value-type="float" office:value="2700" table:style-name="ce6">
            <text:p>2.7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2650410833</text:p>
          </table:table-cell>
          <table:table-cell office:value-type="string" table:style-name="ce4">
            <text:p>ELIANE APARECIDA GARCIA CORRAL</text:p>
          </table:table-cell>
          <table:table-cell office:value-type="string" table:style-name="ce4">
            <text:p>33903601</text:p>
          </table:table-cell>
          <table:table-cell office:value-type="string" table:style-name="ce4">
            <text:p>CONDOMINIOS</text:p>
          </table:table-cell>
          <table:table-cell office:value-type="float" office:value="0" table:style-name="ce5">
            <text:p>0,00</text:p>
          </table:table-cell>
          <table:table-cell office:value-type="float" office:value="6184" table:style-name="ce5">
            <text:p>6.184,00</text:p>
          </table:table-cell>
          <table:table-cell office:value-type="float" office:value="7006.99" table:style-name="ce5">
            <text:p>7.006,99</text:p>
          </table:table-cell>
          <table:table-cell office:value-type="float" office:value="13501.04" table:style-name="ce5">
            <text:p>13.501,04</text:p>
          </table:table-cell>
          <table:table-cell office:value-type="float" office:value="0" table:style-name="ce5">
            <text:p>0,00</text:p>
          </table:table-cell>
          <table:table-cell office:value-type="float" office:value="6696.7" table:style-name="ce5">
            <text:p>6.696,70</text:p>
          </table:table-cell>
          <table:table-cell office:value-type="float" office:value="6780.56" table:style-name="ce5">
            <text:p>6.780,56</text:p>
          </table:table-cell>
          <table:table-cell office:value-type="float" office:value="40169.29" table:style-name="ce6">
            <text:p>40.169,2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2650410833</text:p>
          </table:table-cell>
          <table:table-cell office:value-type="string" table:style-name="ce4">
            <text:p>ELIANE APARECIDA GARCIA CORRAL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7191.76" table:style-name="ce5">
            <text:p>7.191,76</text:p>
          </table:table-cell>
          <table:table-cell office:value-type="float" office:value="11753.63" table:style-name="ce5">
            <text:p>11.753,63</text:p>
          </table:table-cell>
          <table:table-cell office:value-type="float" office:value="14728.17" table:style-name="ce5">
            <text:p>14.728,17</text:p>
          </table:table-cell>
          <table:table-cell office:value-type="float" office:value="17702.71" table:style-name="ce5">
            <text:p>17.702,71</text:p>
          </table:table-cell>
          <table:table-cell office:value-type="float" office:value="14728.17" table:style-name="ce5">
            <text:p>14.728,17</text:p>
          </table:table-cell>
          <table:table-cell office:value-type="float" office:value="15356.66" table:style-name="ce5">
            <text:p>15.356,66</text:p>
          </table:table-cell>
          <table:table-cell office:value-type="float" office:value="15237.76" table:style-name="ce5">
            <text:p>15.237,76</text:p>
          </table:table-cell>
          <table:table-cell office:value-type="float" office:value="96698.86" table:style-name="ce6">
            <text:p>96.698,8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9248333000187</text:p>
          </table:table-cell>
          <table:table-cell office:value-type="string" table:style-name="ce4">
            <text:p>ELITE COMERCIO DE MAQUINAS E VEICULOS LTDA</text:p>
          </table:table-cell>
          <table:table-cell office:value-type="string" table:style-name="ce4">
            <text:p>44905252</text:p>
          </table:table-cell>
          <table:table-cell office:value-type="string" table:style-name="ce4">
            <text:p>VEICULOS DE TRACAO MECANICA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34232" table:style-name="ce5">
            <text:p>434.232,00</text:p>
          </table:table-cell>
          <table:table-cell office:value-type="float" office:value="9768" table:style-name="ce5">
            <text:p>9.768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44000" table:style-name="ce6">
            <text:p>444.0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72213167834</text:p>
          </table:table-cell>
          <table:table-cell office:value-type="string" table:style-name="ce4">
            <text:p>ELIZABETH BUSATO CREMONES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8158.09" table:style-name="ce5">
            <text:p>18.158,09</text:p>
          </table:table-cell>
          <table:table-cell office:value-type="float" office:value="26209.24" table:style-name="ce5">
            <text:p>26.209,24</text:p>
          </table:table-cell>
          <table:table-cell office:value-type="float" office:value="34666.94" table:style-name="ce5">
            <text:p>34.666,94</text:p>
          </table:table-cell>
          <table:table-cell office:value-type="float" office:value="43124.639999999999" table:style-name="ce5">
            <text:p>43.124,64</text:p>
          </table:table-cell>
          <table:table-cell office:value-type="float" office:value="34666.94" table:style-name="ce5">
            <text:p>34.666,94</text:p>
          </table:table-cell>
          <table:table-cell office:value-type="float" office:value="34666.94" table:style-name="ce5">
            <text:p>34.666,94</text:p>
          </table:table-cell>
          <table:table-cell office:value-type="float" office:value="34666.94" table:style-name="ce5">
            <text:p>34.666,94</text:p>
          </table:table-cell>
          <table:table-cell office:value-type="float" office:value="226159.73" table:style-name="ce6">
            <text:p>226.159,7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72213167834</text:p>
          </table:table-cell>
          <table:table-cell office:value-type="string" table:style-name="ce4">
            <text:p>ELIZABETH BUSATO CREMONESI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148950.06" table:style-name="ce5">
            <text:p>148.950,0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8950.06" table:style-name="ce6">
            <text:p>148.950,0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72213167834</text:p>
          </table:table-cell>
          <table:table-cell office:value-type="string" table:style-name="ce4">
            <text:p>ELIZABETH BUSATO CREMONESI</text:p>
          </table:table-cell>
          <table:table-cell office:value-type="string" table:style-name="ce4">
            <text:p>33903669</text:p>
          </table:table-cell>
          <table:table-cell office:value-type="string" table:style-name="ce4">
            <text:p>SEGUROS EM GERAL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45.030000000001" table:style-name="ce5">
            <text:p>10.045,03</text:p>
          </table:table-cell>
          <table:table-cell office:value-type="float" office:value="0" table:style-name="ce5">
            <text:p>0,00</text:p>
          </table:table-cell>
          <table:table-cell office:value-type="float" office:value="10045.030000000001" table:style-name="ce6">
            <text:p>10.045,0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8312139000182</text:p>
          </table:table-cell>
          <table:table-cell office:value-type="string" table:style-name="ce4">
            <text:p>ELO ADMINISTRACAO &amp; TERCEIRIZACAO LTDA</text:p>
          </table:table-cell>
          <table:table-cell office:value-type="string" table:style-name="ce4">
            <text:p>33903701</text:p>
          </table:table-cell>
          <table:table-cell office:value-type="string" table:style-name="ce4">
            <text:p>APOIO ADMINISTRATIVO, TECNICO E OPERACIONAL</text:p>
          </table:table-cell>
          <table:table-cell office:value-type="float" office:value="95459.85" table:style-name="ce5">
            <text:p>95.459,85</text:p>
          </table:table-cell>
          <table:table-cell office:value-type="float" office:value="120446.05" table:style-name="ce5">
            <text:p>120.446,05</text:p>
          </table:table-cell>
          <table:table-cell office:value-type="float" office:value="112166.17" table:style-name="ce5">
            <text:p>112.166,17</text:p>
          </table:table-cell>
          <table:table-cell office:value-type="float" office:value="111156.32" table:style-name="ce5">
            <text:p>111.156,32</text:p>
          </table:table-cell>
          <table:table-cell office:value-type="float" office:value="134286.44" table:style-name="ce5">
            <text:p>134.286,44</text:p>
          </table:table-cell>
          <table:table-cell office:value-type="float" office:value="139893.82999999999" table:style-name="ce5">
            <text:p>139.893,83</text:p>
          </table:table-cell>
          <table:table-cell office:value-type="float" office:value="117274.94" table:style-name="ce5">
            <text:p>117.274,94</text:p>
          </table:table-cell>
          <table:table-cell office:value-type="float" office:value="830683.6" table:style-name="ce6">
            <text:p>830.683,6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8312139000182</text:p>
          </table:table-cell>
          <table:table-cell office:value-type="string" table:style-name="ce4">
            <text:p>ELO ADMINISTRACAO &amp; TERCEIRIZACAO LTDA</text:p>
          </table:table-cell>
          <table:table-cell office:value-type="string" table:style-name="ce4">
            <text:p>33903705</text:p>
          </table:table-cell>
          <table:table-cell office:value-type="string" table:style-name="ce4">
            <text:p>SERVICOS DE COPA E COZINHA</text:p>
          </table:table-cell>
          <table:table-cell office:value-type="float" office:value="9645.0499999999993" table:style-name="ce5">
            <text:p>9.645,05</text:p>
          </table:table-cell>
          <table:table-cell office:value-type="float" office:value="9810" table:style-name="ce5">
            <text:p>9.810,00</text:p>
          </table:table-cell>
          <table:table-cell office:value-type="float" office:value="9810" table:style-name="ce5">
            <text:p>9.810,00</text:p>
          </table:table-cell>
          <table:table-cell office:value-type="float" office:value="9810" table:style-name="ce5">
            <text:p>9.810,00</text:p>
          </table:table-cell>
          <table:table-cell office:value-type="float" office:value="11816.14" table:style-name="ce5">
            <text:p>11.816,14</text:p>
          </table:table-cell>
          <table:table-cell office:value-type="float" office:value="9810" table:style-name="ce5">
            <text:p>9.810,00</text:p>
          </table:table-cell>
          <table:table-cell office:value-type="float" office:value="9810" table:style-name="ce5">
            <text:p>9.810,00</text:p>
          </table:table-cell>
          <table:table-cell office:value-type="float" office:value="70511.19" table:style-name="ce6">
            <text:p>70.511,1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838192800</text:p>
          </table:table-cell>
          <table:table-cell office:value-type="string" table:style-name="ce4">
            <text:p>ELQUIDES GONCALVES JUNIOR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991.08" table:style-name="ce5">
            <text:p>2.991,08</text:p>
          </table:table-cell>
          <table:table-cell office:value-type="float" office:value="6250.91" table:style-name="ce5">
            <text:p>6.250,91</text:p>
          </table:table-cell>
          <table:table-cell office:value-type="float" office:value="7090.56" table:style-name="ce5">
            <text:p>7.090,56</text:p>
          </table:table-cell>
          <table:table-cell office:value-type="float" office:value="7930.21" table:style-name="ce5">
            <text:p>7.930,21</text:p>
          </table:table-cell>
          <table:table-cell office:value-type="float" office:value="7338.73" table:style-name="ce5">
            <text:p>7.338,73</text:p>
          </table:table-cell>
          <table:table-cell office:value-type="float" office:value="7338.73" table:style-name="ce5">
            <text:p>7.338,73</text:p>
          </table:table-cell>
          <table:table-cell office:value-type="float" office:value="7338.73" table:style-name="ce5">
            <text:p>7.338,73</text:p>
          </table:table-cell>
          <table:table-cell office:value-type="float" office:value="46278.95" table:style-name="ce6">
            <text:p>46.278,9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2245734000173</text:p>
          </table:table-cell>
          <table:table-cell office:value-type="string" table:style-name="ce4">
            <text:p>EMB ADMINISTRACAO DE IMOVEIS PROPRIOS LTDA</text:p>
          </table:table-cell>
          <table:table-cell office:value-type="string" table:style-name="ce4">
            <text:p>33903902</text:p>
          </table:table-cell>
          <table:table-cell office:value-type="string" table:style-name="ce4">
            <text:p>CONDOMINIO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108.07" table:style-name="ce5">
            <text:p>6.108,07</text:p>
          </table:table-cell>
          <table:table-cell office:value-type="float" office:value="2945.48" table:style-name="ce5">
            <text:p>2.945,48</text:p>
          </table:table-cell>
          <table:table-cell office:value-type="float" office:value="0" table:style-name="ce5">
            <text:p>0,00</text:p>
          </table:table-cell>
          <table:table-cell office:value-type="float" office:value="3499.74" table:style-name="ce5">
            <text:p>3.499,74</text:p>
          </table:table-cell>
          <table:table-cell office:value-type="float" office:value="6688.55" table:style-name="ce5">
            <text:p>6.688,55</text:p>
          </table:table-cell>
          <table:table-cell office:value-type="float" office:value="19241.84" table:style-name="ce6">
            <text:p>19.241,8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2245734000173</text:p>
          </table:table-cell>
          <table:table-cell office:value-type="string" table:style-name="ce4">
            <text:p>EMB ADMINISTRACAO DE IMOVEIS PROPRIO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2505.5" table:style-name="ce5">
            <text:p>2.505,50</text:p>
          </table:table-cell>
          <table:table-cell office:value-type="float" office:value="12003.86" table:style-name="ce5">
            <text:p>12.003,86</text:p>
          </table:table-cell>
          <table:table-cell office:value-type="float" office:value="13256.61" table:style-name="ce5">
            <text:p>13.256,61</text:p>
          </table:table-cell>
          <table:table-cell office:value-type="float" office:value="15480.72" table:style-name="ce5">
            <text:p>15.480,72</text:p>
          </table:table-cell>
          <table:table-cell office:value-type="float" office:value="13759.04" table:style-name="ce5">
            <text:p>13.759,04</text:p>
          </table:table-cell>
          <table:table-cell office:value-type="float" office:value="13759.04" table:style-name="ce5">
            <text:p>13.759,04</text:p>
          </table:table-cell>
          <table:table-cell office:value-type="float" office:value="13759.04" table:style-name="ce5">
            <text:p>13.759,04</text:p>
          </table:table-cell>
          <table:table-cell office:value-type="float" office:value="84523.81" table:style-name="ce6">
            <text:p>84.523,8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2245734000173</text:p>
          </table:table-cell>
          <table:table-cell office:value-type="string" table:style-name="ce4">
            <text:p>EMB ADMINISTRACAO DE IMOVEIS PROPRIOS LTD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188.08" table:style-name="ce5">
            <text:p>4.188,0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188.08" table:style-name="ce6">
            <text:p>4.188,0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0046291000127</text:p>
          </table:table-cell>
          <table:table-cell office:value-type="string" table:style-name="ce4">
            <text:p>EMPORIO FAHL LTDA</text:p>
          </table:table-cell>
          <table:table-cell office:value-type="string" table:style-name="ce4">
            <text:p>33903021</text:p>
          </table:table-cell>
          <table:table-cell office:value-type="string" table:style-name="ce4">
            <text:p>MATERIAL DE COPA E COZINHA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09.4" table:style-name="ce5">
            <text:p>1.409,40</text:p>
          </table:table-cell>
          <table:table-cell office:value-type="float" office:value="87.57" table:style-name="ce5">
            <text:p>87,57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96.97" table:style-name="ce6">
            <text:p>1.496,9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098101000160</text:p>
          </table:table-cell>
          <table:table-cell office:value-type="string" table:style-name="ce4">
            <text:p>EMPREENDIMENTOS IMOBILIARIOS ARMINDO RAMALHO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5354.2" table:style-name="ce5">
            <text:p>5.354,20</text:p>
          </table:table-cell>
          <table:table-cell office:value-type="float" office:value="25652" table:style-name="ce5">
            <text:p>25.652,00</text:p>
          </table:table-cell>
          <table:table-cell office:value-type="float" office:value="28329.1" table:style-name="ce5">
            <text:p>28.329,10</text:p>
          </table:table-cell>
          <table:table-cell office:value-type="float" office:value="32561.48" table:style-name="ce5">
            <text:p>32.561,48</text:p>
          </table:table-cell>
          <table:table-cell office:value-type="float" office:value="29365.95" table:style-name="ce5">
            <text:p>29.365,95</text:p>
          </table:table-cell>
          <table:table-cell office:value-type="float" office:value="29365.95" table:style-name="ce5">
            <text:p>29.365,95</text:p>
          </table:table-cell>
          <table:table-cell office:value-type="float" office:value="29365.95" table:style-name="ce5">
            <text:p>29.365,95</text:p>
          </table:table-cell>
          <table:table-cell office:value-type="float" office:value="179994.63" table:style-name="ce6">
            <text:p>179.994,6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098101000160</text:p>
          </table:table-cell>
          <table:table-cell office:value-type="string" table:style-name="ce4">
            <text:p>EMPREENDIMENTOS IMOBILIARIOS ARMINDO RAMALHO LTDA</text:p>
          </table:table-cell>
          <table:table-cell office:value-type="string" table:style-name="ce4">
            <text:p>33903915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37291.99" table:style-name="ce5">
            <text:p>37.291,9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7291.99" table:style-name="ce6">
            <text:p>37.291,9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724269000160</text:p>
          </table:table-cell>
          <table:table-cell office:value-type="string" table:style-name="ce4">
            <text:p>EMPREITEIRA GROTTO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5067.21" table:style-name="ce5">
            <text:p>85.067,21</text:p>
          </table:table-cell>
          <table:table-cell office:value-type="float" office:value="0" table:style-name="ce5">
            <text:p>0,00</text:p>
          </table:table-cell>
          <table:table-cell office:value-type="float" office:value="85067.21" table:style-name="ce6">
            <text:p>85.067,2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4028316710151</text:p>
          </table:table-cell>
          <table:table-cell office:value-type="string" table:style-name="ce4">
            <text:p>EMPRESA BRASILEIRA DE CORREIOS E TELEGRAFOS</text:p>
          </table:table-cell>
          <table:table-cell office:value-type="string" table:style-name="ce4">
            <text:p>33903947</text:p>
          </table:table-cell>
          <table:table-cell office:value-type="string" table:style-name="ce4">
            <text:p>SERVICOS DE COMUNICACAO EM GERAL</text:p>
          </table:table-cell>
          <table:table-cell office:value-type="float" office:value="334195.34999999998" table:style-name="ce5">
            <text:p>334.195,35</text:p>
          </table:table-cell>
          <table:table-cell office:value-type="float" office:value="313735.36" table:style-name="ce5">
            <text:p>313.735,36</text:p>
          </table:table-cell>
          <table:table-cell office:value-type="float" office:value="459699.88" table:style-name="ce5">
            <text:p>459.699,88</text:p>
          </table:table-cell>
          <table:table-cell office:value-type="float" office:value="545217.37" table:style-name="ce5">
            <text:p>545.217,37</text:p>
          </table:table-cell>
          <table:table-cell office:value-type="float" office:value="616161.65" table:style-name="ce5">
            <text:p>616.161,65</text:p>
          </table:table-cell>
          <table:table-cell office:value-type="float" office:value="688607.39" table:style-name="ce5">
            <text:p>688.607,39</text:p>
          </table:table-cell>
          <table:table-cell office:value-type="float" office:value="631666.86" table:style-name="ce5">
            <text:p>631.666,86</text:p>
          </table:table-cell>
          <table:table-cell office:value-type="float" office:value="3589283.86" table:style-name="ce6">
            <text:p>3.589.283,8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1397420000194</text:p>
          </table:table-cell>
          <table:table-cell office:value-type="string" table:style-name="ce4">
            <text:p>EMPRESA DE DESENVOLVIMENTO, AGUA, ESGOTO E PAVIMENTACAO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65.56" table:style-name="ce5">
            <text:p>65,56</text:p>
          </table:table-cell>
          <table:table-cell office:value-type="float" office:value="127.42" table:style-name="ce5">
            <text:p>127,42</text:p>
          </table:table-cell>
          <table:table-cell office:value-type="float" office:value="12.65" table:style-name="ce5">
            <text:p>12,65</text:p>
          </table:table-cell>
          <table:table-cell office:value-type="float" office:value="61.96" table:style-name="ce5">
            <text:p>61,96</text:p>
          </table:table-cell>
          <table:table-cell office:value-type="float" office:value="74.760000000000005" table:style-name="ce5">
            <text:p>74,76</text:p>
          </table:table-cell>
          <table:table-cell office:value-type="float" office:value="68.31" table:style-name="ce5">
            <text:p>68,31</text:p>
          </table:table-cell>
          <table:table-cell office:value-type="float" office:value="136.62" table:style-name="ce5">
            <text:p>136,62</text:p>
          </table:table-cell>
          <table:table-cell office:value-type="float" office:value="547.28" table:style-name="ce6">
            <text:p>547,2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282377000120</text:p>
          </table:table-cell>
          <table:table-cell office:value-type="string" table:style-name="ce4">
            <text:p>ENERGISA SUL-SUDESTE - DISTRIBUIDORA DE ENERGIA S.A.</text:p>
          </table:table-cell>
          <table:table-cell office:value-type="string" table:style-name="ce4">
            <text:p>33903943</text:p>
          </table:table-cell>
          <table:table-cell office:value-type="string" table:style-name="ce4">
            <text:p>SERVICOS DE ENERGIA ELETRICA</text:p>
          </table:table-cell>
          <table:table-cell office:value-type="float" office:value="30549.279999999999" table:style-name="ce5">
            <text:p>30.549,28</text:p>
          </table:table-cell>
          <table:table-cell office:value-type="float" office:value="20561.990000000002" table:style-name="ce5">
            <text:p>20.561,99</text:p>
          </table:table-cell>
          <table:table-cell office:value-type="float" office:value="40587.599999999999" table:style-name="ce5">
            <text:p>40.587,60</text:p>
          </table:table-cell>
          <table:table-cell office:value-type="float" office:value="35889.43" table:style-name="ce5">
            <text:p>35.889,43</text:p>
          </table:table-cell>
          <table:table-cell office:value-type="float" office:value="37402.449999999997" table:style-name="ce5">
            <text:p>37.402,45</text:p>
          </table:table-cell>
          <table:table-cell office:value-type="float" office:value="14505.43" table:style-name="ce5">
            <text:p>14.505,43</text:p>
          </table:table-cell>
          <table:table-cell office:value-type="float" office:value="29634.62" table:style-name="ce5">
            <text:p>29.634,62</text:p>
          </table:table-cell>
          <table:table-cell office:value-type="float" office:value="209130.8" table:style-name="ce6">
            <text:p>209.130,8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282377000120</text:p>
          </table:table-cell>
          <table:table-cell office:value-type="string" table:style-name="ce4">
            <text:p>ENERGISA SUL-SUDESTE - DISTRIBUIDORA DE ENERGIA S.A.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2937.13" table:style-name="ce5">
            <text:p>2.937,13</text:p>
          </table:table-cell>
          <table:table-cell office:value-type="float" office:value="574.15" table:style-name="ce5">
            <text:p>574,1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511.28" table:style-name="ce6">
            <text:p>3.511,2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8939096000120</text:p>
          </table:table-cell>
          <table:table-cell office:value-type="string" table:style-name="ce4">
            <text:p>ENGEPUMPS BOMBAS MOTORES E PAINEIS LTDA</text:p>
          </table:table-cell>
          <table:table-cell office:value-type="string" table:style-name="ce4">
            <text:p>33903024</text:p>
          </table:table-cell>
          <table:table-cell office:value-type="string" table:style-name="ce4">
            <text:p>MATERIAL P/ MANUT.DE BENS IMOVEIS/INSTALACOES</text:p>
          </table:table-cell>
          <table:table-cell office:value-type="float" office:value="0" table:style-name="ce5">
            <text:p>0,00</text:p>
          </table:table-cell>
          <table:table-cell office:value-type="float" office:value="6070" table:style-name="ce5">
            <text:p>6.070,00</text:p>
          </table:table-cell>
          <table:table-cell office:value-type="float" office:value="0" table:style-name="ce5">
            <text:p>0,00</text:p>
          </table:table-cell>
          <table:table-cell office:value-type="float" office:value="6197.94" table:style-name="ce5">
            <text:p>6.197,94</text:p>
          </table:table-cell>
          <table:table-cell office:value-type="float" office:value="0" table:style-name="ce5">
            <text:p>0,00</text:p>
          </table:table-cell>
          <table:table-cell office:value-type="float" office:value="4434.74" table:style-name="ce5">
            <text:p>4.434,74</text:p>
          </table:table-cell>
          <table:table-cell office:value-type="float" office:value="0" table:style-name="ce5">
            <text:p>0,00</text:p>
          </table:table-cell>
          <table:table-cell office:value-type="float" office:value="16702.68" table:style-name="ce6">
            <text:p>16.702,6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8939096000120</text:p>
          </table:table-cell>
          <table:table-cell office:value-type="string" table:style-name="ce4">
            <text:p>ENGEPUMPS BOMBAS MOTORES E PAINEIS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253.91" table:style-name="ce5">
            <text:p>253,91</text:p>
          </table:table-cell>
          <table:table-cell office:value-type="float" office:value="5762.88" table:style-name="ce5">
            <text:p>5.762,88</text:p>
          </table:table-cell>
          <table:table-cell office:value-type="float" office:value="0" table:style-name="ce5">
            <text:p>0,00</text:p>
          </table:table-cell>
          <table:table-cell office:value-type="float" office:value="5204.34" table:style-name="ce5">
            <text:p>5.204,34</text:p>
          </table:table-cell>
          <table:table-cell office:value-type="float" office:value="0" table:style-name="ce5">
            <text:p>0,00</text:p>
          </table:table-cell>
          <table:table-cell office:value-type="float" office:value="3785.82" table:style-name="ce5">
            <text:p>3.785,82</text:p>
          </table:table-cell>
          <table:table-cell office:value-type="float" office:value="0" table:style-name="ce5">
            <text:p>0,00</text:p>
          </table:table-cell>
          <table:table-cell office:value-type="float" office:value="15006.95" table:style-name="ce6">
            <text:p>15.006,9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7855783000166</text:p>
          </table:table-cell>
          <table:table-cell office:value-type="string" table:style-name="ce4">
            <text:p>EQUIPOSERV EQUIPAMENTOS INDUSTRIAIS LTDA</text:p>
          </table:table-cell>
          <table:table-cell office:value-type="string" table:style-name="ce4">
            <text:p>33903917</text:p>
          </table:table-cell>
          <table:table-cell office:value-type="string" table:style-name="ce4">
            <text:p>MANUT. E CONSERV. DE MAQUINAS E EQUIPAMENTO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698.77" table:style-name="ce5">
            <text:p>3.698,77</text:p>
          </table:table-cell>
          <table:table-cell office:value-type="float" office:value="457.15" table:style-name="ce5">
            <text:p>457,15</text:p>
          </table:table-cell>
          <table:table-cell office:value-type="float" office:value="0" table:style-name="ce5">
            <text:p>0,00</text:p>
          </table:table-cell>
          <table:table-cell office:value-type="float" office:value="4155.92" table:style-name="ce5">
            <text:p>4.155,92</text:p>
          </table:table-cell>
          <table:table-cell office:value-type="float" office:value="0" table:style-name="ce5">
            <text:p>0,00</text:p>
          </table:table-cell>
          <table:table-cell office:value-type="float" office:value="8311.84" table:style-name="ce6">
            <text:p>8.311,8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8970680000100</text:p>
          </table:table-cell>
          <table:table-cell office:value-type="string" table:style-name="ce4">
            <text:p>ERODATA CONSULTORIA E SERVICOS LTDA</text:p>
          </table:table-cell>
          <table:table-cell office:value-type="string" table:style-name="ce4">
            <text:p>33903701</text:p>
          </table:table-cell>
          <table:table-cell office:value-type="string" table:style-name="ce4">
            <text:p>APOIO ADMINISTRATIVO, TECNICO E OPERACIONAL</text:p>
          </table:table-cell>
          <table:table-cell office:value-type="float" office:value="108579.59" table:style-name="ce5">
            <text:p>108.579,59</text:p>
          </table:table-cell>
          <table:table-cell office:value-type="float" office:value="195916.33" table:style-name="ce5">
            <text:p>195.916,33</text:p>
          </table:table-cell>
          <table:table-cell office:value-type="float" office:value="175237.67" table:style-name="ce5">
            <text:p>175.237,67</text:p>
          </table:table-cell>
          <table:table-cell office:value-type="float" office:value="125895.66" table:style-name="ce5">
            <text:p>125.895,66</text:p>
          </table:table-cell>
          <table:table-cell office:value-type="float" office:value="190199.1" table:style-name="ce5">
            <text:p>190.199,10</text:p>
          </table:table-cell>
          <table:table-cell office:value-type="float" office:value="280749.57" table:style-name="ce5">
            <text:p>280.749,57</text:p>
          </table:table-cell>
          <table:table-cell office:value-type="float" office:value="172096.62" table:style-name="ce5">
            <text:p>172.096,62</text:p>
          </table:table-cell>
          <table:table-cell office:value-type="float" office:value="1248674.54" table:style-name="ce6">
            <text:p>1.248.674,5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8970680000100</text:p>
          </table:table-cell>
          <table:table-cell office:value-type="string" table:style-name="ce4">
            <text:p>ERODATA CONSULTORIA E SERVICOS LTDA</text:p>
          </table:table-cell>
          <table:table-cell office:value-type="string" table:style-name="ce4">
            <text:p>33903705</text:p>
          </table:table-cell>
          <table:table-cell office:value-type="string" table:style-name="ce4">
            <text:p>SERVICOS DE COPA E COZINHA</text:p>
          </table:table-cell>
          <table:table-cell office:value-type="float" office:value="7780.7" table:style-name="ce5">
            <text:p>7.780,70</text:p>
          </table:table-cell>
          <table:table-cell office:value-type="float" office:value="51969.24" table:style-name="ce5">
            <text:p>51.969,24</text:p>
          </table:table-cell>
          <table:table-cell office:value-type="float" office:value="39366.85" table:style-name="ce5">
            <text:p>39.366,85</text:p>
          </table:table-cell>
          <table:table-cell office:value-type="float" office:value="37065.4" table:style-name="ce5">
            <text:p>37.065,40</text:p>
          </table:table-cell>
          <table:table-cell office:value-type="float" office:value="45592.35" table:style-name="ce5">
            <text:p>45.592,35</text:p>
          </table:table-cell>
          <table:table-cell office:value-type="float" office:value="37806.720000000001" table:style-name="ce5">
            <text:p>37.806,72</text:p>
          </table:table-cell>
          <table:table-cell office:value-type="float" office:value="48962.55" table:style-name="ce5">
            <text:p>48.962,55</text:p>
          </table:table-cell>
          <table:table-cell office:value-type="float" office:value="268543.81" table:style-name="ce6">
            <text:p>268.543,8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5963479000146</text:p>
          </table:table-cell>
          <table:table-cell office:value-type="string" table:style-name="ce4">
            <text:p>ESAFI - ESCOLA DE ADMINISTRACAO E TREINAMENTO LTDA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367.6" table:style-name="ce5">
            <text:p>367,6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67.6" table:style-name="ce6">
            <text:p>367,6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457677000177</text:p>
          </table:table-cell>
          <table:table-cell office:value-type="string" table:style-name="ce4">
            <text:p>ESSENCIAL SISTEMA DE SEGURANCA LTDA</text:p>
          </table:table-cell>
          <table:table-cell office:value-type="string" table:style-name="ce4">
            <text:p>33903703</text:p>
          </table:table-cell>
          <table:table-cell office:value-type="string" table:style-name="ce4">
            <text:p>VIGILANCIA OSTENSIVA</text:p>
          </table:table-cell>
          <table:table-cell office:value-type="float" office:value="636809.15" table:style-name="ce5">
            <text:p>636.809,15</text:p>
          </table:table-cell>
          <table:table-cell office:value-type="float" office:value="240638.74" table:style-name="ce5">
            <text:p>240.638,74</text:p>
          </table:table-cell>
          <table:table-cell office:value-type="float" office:value="915583.58" table:style-name="ce5">
            <text:p>915.583,58</text:p>
          </table:table-cell>
          <table:table-cell office:value-type="float" office:value="857744.33" table:style-name="ce5">
            <text:p>857.744,33</text:p>
          </table:table-cell>
          <table:table-cell office:value-type="float" office:value="651600.55000000005" table:style-name="ce5">
            <text:p>651.600,55</text:p>
          </table:table-cell>
          <table:table-cell office:value-type="float" office:value="178600.6" table:style-name="ce5">
            <text:p>178.600,60</text:p>
          </table:table-cell>
          <table:table-cell office:value-type="float" office:value="1276750.1299999999" table:style-name="ce5">
            <text:p>1.276.750,13</text:p>
          </table:table-cell>
          <table:table-cell office:value-type="float" office:value="4757727.08" table:style-name="ce6">
            <text:p>4.757.727,0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457677000177</text:p>
          </table:table-cell>
          <table:table-cell office:value-type="string" table:style-name="ce4">
            <text:p>ESSENCIAL SISTEMA DE SEGURANCA LTDA</text:p>
          </table:table-cell>
          <table:table-cell office:value-type="string" table:style-name="ce4">
            <text:p>33903707</text:p>
          </table:table-cell>
          <table:table-cell office:value-type="string" table:style-name="ce4">
            <text:p>SERVICOS DE BRIGADA DE INCENDIO.</text:p>
          </table:table-cell>
          <table:table-cell office:value-type="float" office:value="48458.98" table:style-name="ce5">
            <text:p>48.458,98</text:p>
          </table:table-cell>
          <table:table-cell office:value-type="float" office:value="21117.25" table:style-name="ce5">
            <text:p>21.117,25</text:p>
          </table:table-cell>
          <table:table-cell office:value-type="float" office:value="7049.42" table:style-name="ce5">
            <text:p>7.049,42</text:p>
          </table:table-cell>
          <table:table-cell office:value-type="float" office:value="48560.23" table:style-name="ce5">
            <text:p>48.560,23</text:p>
          </table:table-cell>
          <table:table-cell office:value-type="float" office:value="49356.480000000003" table:style-name="ce5">
            <text:p>49.356,48</text:p>
          </table:table-cell>
          <table:table-cell office:value-type="float" office:value="14815.22" table:style-name="ce5">
            <text:p>14.815,22</text:p>
          </table:table-cell>
          <table:table-cell office:value-type="float" office:value="61369.55" table:style-name="ce5">
            <text:p>61.369,55</text:p>
          </table:table-cell>
          <table:table-cell office:value-type="float" office:value="250727.13" table:style-name="ce6">
            <text:p>250.727,1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457677000177</text:p>
          </table:table-cell>
          <table:table-cell office:value-type="string" table:style-name="ce4">
            <text:p>ESSENCIAL SISTEMA DE SEGURANCA LTDA</text:p>
          </table:table-cell>
          <table:table-cell office:value-type="string" table:style-name="ce4">
            <text:p>33909237</text:p>
          </table:table-cell>
          <table:table-cell office:value-type="string" table:style-name="ce4">
            <text:p>LOCACAO DE MAO-DE-OBRA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9.64" table:style-name="ce5">
            <text:p>79,64</text:p>
          </table:table-cell>
          <table:table-cell office:value-type="float" office:value="79.64" table:style-name="ce6">
            <text:p>79,6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0478977000197</text:p>
          </table:table-cell>
          <table:table-cell office:value-type="string" table:style-name="ce4">
            <text:p>ESTHER G. SUEZ C. LTDA</text:p>
          </table:table-cell>
          <table:table-cell office:value-type="string" table:style-name="ce4">
            <text:p>33903059</text:p>
          </table:table-cell>
          <table:table-cell office:value-type="string" table:style-name="ce4">
            <text:p>MATERIAL PARA DIVULGACA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300.1" table:style-name="ce5">
            <text:p>2.300,10</text:p>
          </table:table-cell>
          <table:table-cell office:value-type="float" office:value="0" table:style-name="ce5">
            <text:p>0,00</text:p>
          </table:table-cell>
          <table:table-cell office:value-type="float" office:value="2300.1" table:style-name="ce6">
            <text:p>2.300,1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8800688000104</text:p>
          </table:table-cell>
          <table:table-cell office:value-type="string" table:style-name="ce4">
            <text:p>ETERNA EMPREENDIMENTOS IMOBILIARIO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3148.36" table:style-name="ce5">
            <text:p>3.148,36</text:p>
          </table:table-cell>
          <table:table-cell office:value-type="float" office:value="15083.76" table:style-name="ce5">
            <text:p>15.083,76</text:p>
          </table:table-cell>
          <table:table-cell office:value-type="float" office:value="16657.939999999999" table:style-name="ce5">
            <text:p>16.657,94</text:p>
          </table:table-cell>
          <table:table-cell office:value-type="float" office:value="18232.12" table:style-name="ce5">
            <text:p>18.232,12</text:p>
          </table:table-cell>
          <table:table-cell office:value-type="float" office:value="16657.939999999999" table:style-name="ce5">
            <text:p>16.657,94</text:p>
          </table:table-cell>
          <table:table-cell office:value-type="float" office:value="16657.939999999999" table:style-name="ce5">
            <text:p>16.657,94</text:p>
          </table:table-cell>
          <table:table-cell office:value-type="float" office:value="16657.939999999999" table:style-name="ce5">
            <text:p>16.657,94</text:p>
          </table:table-cell>
          <table:table-cell office:value-type="float" office:value="103096" table:style-name="ce6">
            <text:p>103.096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8582375816</text:p>
          </table:table-cell>
          <table:table-cell office:value-type="string" table:style-name="ce4">
            <text:p>EVANDRO MENDONCA DE ANDRADE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4588.28" table:style-name="ce5">
            <text:p>4.588,28</text:p>
          </table:table-cell>
          <table:table-cell office:value-type="float" office:value="8321.77" table:style-name="ce5">
            <text:p>8.321,77</text:p>
          </table:table-cell>
          <table:table-cell office:value-type="float" office:value="9994.57" table:style-name="ce5">
            <text:p>9.994,57</text:p>
          </table:table-cell>
          <table:table-cell office:value-type="float" office:value="11667.37" table:style-name="ce5">
            <text:p>11.667,37</text:p>
          </table:table-cell>
          <table:table-cell office:value-type="float" office:value="9994.57" table:style-name="ce5">
            <text:p>9.994,57</text:p>
          </table:table-cell>
          <table:table-cell office:value-type="float" office:value="10014.959999999999" table:style-name="ce5">
            <text:p>10.014,96</text:p>
          </table:table-cell>
          <table:table-cell office:value-type="float" office:value="10011.56" table:style-name="ce5">
            <text:p>10.011,56</text:p>
          </table:table-cell>
          <table:table-cell office:value-type="float" office:value="64593.08" table:style-name="ce6">
            <text:p>64.593,0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9001120000100</text:p>
          </table:table-cell>
          <table:table-cell office:value-type="string" table:style-name="ce4">
            <text:p>EXPONENCIAL CONSULTORIA E TECNOLOGIA DA INFORMACAO LTDA</text:p>
          </table:table-cell>
          <table:table-cell office:value-type="string" table:style-name="ce4">
            <text:p>33904019</text:p>
          </table:table-cell>
          <table:table-cell office:value-type="string" table:style-name="ce4">
            <text:p>COMPUTACAO EM NUVEM - SOFTWARE COMO SERVICO (SAAS)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000" table:style-name="ce5">
            <text:p>6.000,00</text:p>
          </table:table-cell>
          <table:table-cell office:value-type="float" office:value="6000" table:style-name="ce5">
            <text:p>6.000,00</text:p>
          </table:table-cell>
          <table:table-cell office:value-type="float" office:value="6000" table:style-name="ce5">
            <text:p>6.000,00</text:p>
          </table:table-cell>
          <table:table-cell office:value-type="float" office:value="6000" table:style-name="ce5">
            <text:p>6.000,00</text:p>
          </table:table-cell>
          <table:table-cell office:value-type="float" office:value="6000" table:style-name="ce5">
            <text:p>6.000,00</text:p>
          </table:table-cell>
          <table:table-cell office:value-type="float" office:value="30000" table:style-name="ce6">
            <text:p>30.0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9001120000100</text:p>
          </table:table-cell>
          <table:table-cell office:value-type="string" table:style-name="ce4">
            <text:p>EXPONENCIAL CONSULTORIA E TECNOLOGIA DA INFORMACAO LTDA</text:p>
          </table:table-cell>
          <table:table-cell office:value-type="string" table:style-name="ce4">
            <text:p>33904021</text:p>
          </table:table-cell>
          <table:table-cell office:value-type="string" table:style-name="ce4">
            <text:p>SERVICOS TECNICOS PROFISSIONAIS DE TIC</text:p>
          </table:table-cell>
          <table:table-cell office:value-type="float" office:value="0" table:style-name="ce5">
            <text:p>0,00</text:p>
          </table:table-cell>
          <table:table-cell office:value-type="float" office:value="14400" table:style-name="ce5">
            <text:p>14.4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400" table:style-name="ce6">
            <text:p>14.4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244008000142</text:p>
          </table:table-cell>
          <table:table-cell office:value-type="string" table:style-name="ce4">
            <text:p>EYES NWHERE SISTEMAS INTELIGENTES DE IMAGEM S.A.</text:p>
          </table:table-cell>
          <table:table-cell office:value-type="string" table:style-name="ce4">
            <text:p>33904012</text:p>
          </table:table-cell>
          <table:table-cell office:value-type="string" table:style-name="ce4">
            <text:p>MANUTENCAO E CONSERVACAO DE EQUIPAMENTOS DE TIC</text:p>
          </table:table-cell>
          <table:table-cell office:value-type="float" office:value="0" table:style-name="ce5">
            <text:p>0,00</text:p>
          </table:table-cell>
          <table:table-cell office:value-type="float" office:value="146168.59" table:style-name="ce5">
            <text:p>146.168,59</text:p>
          </table:table-cell>
          <table:table-cell office:value-type="float" office:value="15254.48" table:style-name="ce5">
            <text:p>15.254,4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61423.07" table:style-name="ce6">
            <text:p>161.423,0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244008000142</text:p>
          </table:table-cell>
          <table:table-cell office:value-type="string" table:style-name="ce4">
            <text:p>EYES NWHERE SISTEMAS INTELIGENTES DE IMAGEM S.A.</text:p>
          </table:table-cell>
          <table:table-cell office:value-type="string" table:style-name="ce4">
            <text:p>33904020</text:p>
          </table:table-cell>
          <table:table-cell office:value-type="string" table:style-name="ce4">
            <text:p>TREINAMENTO/CAPACITACAO EM TIC</text:p>
          </table:table-cell>
          <table:table-cell office:value-type="float" office:value="1417.5" table:style-name="ce5">
            <text:p>1.417,5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17.5" table:style-name="ce6">
            <text:p>1.417,5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244008000142</text:p>
          </table:table-cell>
          <table:table-cell office:value-type="string" table:style-name="ce4">
            <text:p>EYES NWHERE SISTEMAS INTELIGENTES DE IMAGEM S.A.</text:p>
          </table:table-cell>
          <table:table-cell office:value-type="string" table:style-name="ce4">
            <text:p>44905237</text:p>
          </table:table-cell>
          <table:table-cell office:value-type="string" table:style-name="ce4">
            <text:p>EQUIPAMENTOS DE TIC - ATIVOS DE REDE</text:p>
          </table:table-cell>
          <table:table-cell office:value-type="float" office:value="33003.360000000001" table:style-name="ce5">
            <text:p>33.003,36</text:p>
          </table:table-cell>
          <table:table-cell office:value-type="float" office:value="126770" table:style-name="ce5">
            <text:p>126.770,00</text:p>
          </table:table-cell>
          <table:table-cell office:value-type="float" office:value="13230" table:style-name="ce5">
            <text:p>13.23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73003.36" table:style-name="ce6">
            <text:p>173.003,3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844067000166</text:p>
          </table:table-cell>
          <table:table-cell office:value-type="string" table:style-name="ce4">
            <text:p>F A OLIVEIRA JUNIOR SERVICOS E EMPREENDIMENTOS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6521.07" table:style-name="ce5">
            <text:p>36.521,07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6521.07" table:style-name="ce6">
            <text:p>36.521,0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5399791000141</text:p>
          </table:table-cell>
          <table:table-cell office:value-type="string" table:style-name="ce4">
            <text:p>FABRI, GARCIA, VIEIRA ADMINISTRACAO DE BENS PROPRIOS LT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7244.74" table:style-name="ce5">
            <text:p>7.244,74</text:p>
          </table:table-cell>
          <table:table-cell office:value-type="float" office:value="34709.629999999997" table:style-name="ce5">
            <text:p>34.709,63</text:p>
          </table:table-cell>
          <table:table-cell office:value-type="float" office:value="38332" table:style-name="ce5">
            <text:p>38.332,00</text:p>
          </table:table-cell>
          <table:table-cell office:value-type="float" office:value="41954.37" table:style-name="ce5">
            <text:p>41.954,37</text:p>
          </table:table-cell>
          <table:table-cell office:value-type="float" office:value="38332" table:style-name="ce5">
            <text:p>38.332,00</text:p>
          </table:table-cell>
          <table:table-cell office:value-type="float" office:value="38332" table:style-name="ce5">
            <text:p>38.332,00</text:p>
          </table:table-cell>
          <table:table-cell office:value-type="float" office:value="38332" table:style-name="ce5">
            <text:p>38.332,00</text:p>
          </table:table-cell>
          <table:table-cell office:value-type="float" office:value="237236.74" table:style-name="ce6">
            <text:p>237.236,7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3045960000110</text:p>
          </table:table-cell>
          <table:table-cell office:value-type="string" table:style-name="ce4">
            <text:p>FACILITA TELECOM LTDA</text:p>
          </table:table-cell>
          <table:table-cell office:value-type="string" table:style-name="ce4">
            <text:p>33903504</text:p>
          </table:table-cell>
          <table:table-cell office:value-type="string" table:style-name="ce4">
            <text:p>CONSULTORIA EM TECNOLOGIA DA INFORMACAO E COMUNICACAO</text:p>
          </table:table-cell>
          <table:table-cell office:value-type="float" office:value="666.98" table:style-name="ce5">
            <text:p>666,9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66.98" table:style-name="ce6">
            <text:p>666,9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93061110887</text:p>
          </table:table-cell>
          <table:table-cell office:value-type="string" table:style-name="ce4">
            <text:p>FATIMA DE LOURDES SAMPAR GONCALVES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130.54" table:style-name="ce5">
            <text:p>1.130,54</text:p>
          </table:table-cell>
          <table:table-cell office:value-type="float" office:value="3707.76" table:style-name="ce5">
            <text:p>3.707,76</text:p>
          </table:table-cell>
          <table:table-cell office:value-type="float" office:value="3707.76" table:style-name="ce5">
            <text:p>3.707,76</text:p>
          </table:table-cell>
          <table:table-cell office:value-type="float" office:value="3707.76" table:style-name="ce5">
            <text:p>3.707,76</text:p>
          </table:table-cell>
          <table:table-cell office:value-type="float" office:value="3952.07" table:style-name="ce5">
            <text:p>3.952,07</text:p>
          </table:table-cell>
          <table:table-cell office:value-type="float" office:value="3838.64" table:style-name="ce5">
            <text:p>3.838,64</text:p>
          </table:table-cell>
          <table:table-cell office:value-type="float" office:value="3838.64" table:style-name="ce5">
            <text:p>3.838,64</text:p>
          </table:table-cell>
          <table:table-cell office:value-type="float" office:value="23883.17" table:style-name="ce6">
            <text:p>23.883,1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93061110887</text:p>
          </table:table-cell>
          <table:table-cell office:value-type="string" table:style-name="ce4">
            <text:p>FATIMA DE LOURDES SAMPAR GONCALVES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572.5500000000002" table:style-name="ce5">
            <text:p>2.572,5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572.5500000000002" table:style-name="ce6">
            <text:p>2.572,5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4945514000195</text:p>
          </table:table-cell>
          <table:table-cell office:value-type="string" table:style-name="ce4">
            <text:p>FAZAN ETIQUETAS METALICAS LTDA</text:p>
          </table:table-cell>
          <table:table-cell office:value-type="string" table:style-name="ce4">
            <text:p>33903044</text:p>
          </table:table-cell>
          <table:table-cell office:value-type="string" table:style-name="ce4">
            <text:p>MATERIAL DE SINALIZACAO VISUAL E OUTRO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500" table:style-name="ce5">
            <text:p>5.500,00</text:p>
          </table:table-cell>
          <table:table-cell office:value-type="float" office:value="5500" table:style-name="ce6">
            <text:p>5.5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302293841</text:p>
          </table:table-cell>
          <table:table-cell office:value-type="string" table:style-name="ce4">
            <text:p>FERNANDO LIMA DE MORAES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9412.7099999999991" table:style-name="ce5">
            <text:p>9.412,71</text:p>
          </table:table-cell>
          <table:table-cell office:value-type="float" office:value="14606.07" table:style-name="ce5">
            <text:p>14.606,07</text:p>
          </table:table-cell>
          <table:table-cell office:value-type="float" office:value="18662.57" table:style-name="ce5">
            <text:p>18.662,57</text:p>
          </table:table-cell>
          <table:table-cell office:value-type="float" office:value="22719.07" table:style-name="ce5">
            <text:p>22.719,07</text:p>
          </table:table-cell>
          <table:table-cell office:value-type="float" office:value="18662.57" table:style-name="ce5">
            <text:p>18.662,57</text:p>
          </table:table-cell>
          <table:table-cell office:value-type="float" office:value="18662.57" table:style-name="ce5">
            <text:p>18.662,57</text:p>
          </table:table-cell>
          <table:table-cell office:value-type="float" office:value="18662.57" table:style-name="ce5">
            <text:p>18.662,57</text:p>
          </table:table-cell>
          <table:table-cell office:value-type="float" office:value="121388.13" table:style-name="ce6">
            <text:p>121.388,1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9057136000127</text:p>
          </table:table-cell>
          <table:table-cell office:value-type="string" table:style-name="ce4">
            <text:p>FERRARESI &amp; CIA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240.62" table:style-name="ce5">
            <text:p>240,62</text:p>
          </table:table-cell>
          <table:table-cell office:value-type="float" office:value="3880.56" table:style-name="ce5">
            <text:p>3.880,56</text:p>
          </table:table-cell>
          <table:table-cell office:value-type="float" office:value="4000.87" table:style-name="ce5">
            <text:p>4.000,87</text:p>
          </table:table-cell>
          <table:table-cell office:value-type="float" office:value="4121.18" table:style-name="ce5">
            <text:p>4.121,18</text:p>
          </table:table-cell>
          <table:table-cell office:value-type="float" office:value="4000.87" table:style-name="ce5">
            <text:p>4.000,87</text:p>
          </table:table-cell>
          <table:table-cell office:value-type="float" office:value="4000.87" table:style-name="ce5">
            <text:p>4.000,87</text:p>
          </table:table-cell>
          <table:table-cell office:value-type="float" office:value="4000.87" table:style-name="ce5">
            <text:p>4.000,87</text:p>
          </table:table-cell>
          <table:table-cell office:value-type="float" office:value="24245.84" table:style-name="ce6">
            <text:p>24.245,8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2686011874</text:p>
          </table:table-cell>
          <table:table-cell office:value-type="string" table:style-name="ce4">
            <text:p>FLAVIA CRISTINA PIOVESAN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980" table:style-name="ce5">
            <text:p>1.980,00</text:p>
          </table:table-cell>
          <table:table-cell office:value-type="float" office:value="0" table:style-name="ce5">
            <text:p>0,00</text:p>
          </table:table-cell>
          <table:table-cell office:value-type="float" office:value="1980" table:style-name="ce6">
            <text:p>1.98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1472645000143</text:p>
          </table:table-cell>
          <table:table-cell office:value-type="string" table:style-name="ce4">
            <text:p>FLEX SERVICES &amp; TECNOLOGY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1871.56" table:style-name="ce5">
            <text:p>1.871,56</text:p>
          </table:table-cell>
          <table:table-cell office:value-type="float" office:value="1817.5" table:style-name="ce5">
            <text:p>1.817,50</text:p>
          </table:table-cell>
          <table:table-cell office:value-type="float" office:value="1454.94" table:style-name="ce5">
            <text:p>1.454,94</text:p>
          </table:table-cell>
          <table:table-cell office:value-type="float" office:value="2136.9899999999998" table:style-name="ce5">
            <text:p>2.136,99</text:p>
          </table:table-cell>
          <table:table-cell office:value-type="float" office:value="2232.2399999999998" table:style-name="ce5">
            <text:p>2.232,24</text:p>
          </table:table-cell>
          <table:table-cell office:value-type="float" office:value="1817.5" table:style-name="ce5">
            <text:p>1.817,50</text:p>
          </table:table-cell>
          <table:table-cell office:value-type="float" office:value="1817.5" table:style-name="ce5">
            <text:p>1.817,50</text:p>
          </table:table-cell>
          <table:table-cell office:value-type="float" office:value="13148.23" table:style-name="ce6">
            <text:p>13.148,2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410666000131</text:p>
          </table:table-cell>
          <table:table-cell office:value-type="string" table:style-name="ce4">
            <text:p>FOCUS EMPREENDIMENTOS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22658.04" table:style-name="ce5">
            <text:p>22.658,04</text:p>
          </table:table-cell>
          <table:table-cell office:value-type="float" office:value="2705.1" table:style-name="ce5">
            <text:p>2.705,10</text:p>
          </table:table-cell>
          <table:table-cell office:value-type="float" office:value="5777.2" table:style-name="ce5">
            <text:p>5.777,20</text:p>
          </table:table-cell>
          <table:table-cell office:value-type="float" office:value="1644.15" table:style-name="ce5">
            <text:p>1.644,15</text:p>
          </table:table-cell>
          <table:table-cell office:value-type="float" office:value="5854.18" table:style-name="ce5">
            <text:p>5.854,1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8638.67" table:style-name="ce6">
            <text:p>38.638,6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159216000158</text:p>
          </table:table-cell>
          <table:table-cell office:value-type="string" table:style-name="ce4">
            <text:p>FOLSMA PARTICIPACOE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1926.18" table:style-name="ce5">
            <text:p>1.926,18</text:p>
          </table:table-cell>
          <table:table-cell office:value-type="float" office:value="9228.32" table:style-name="ce5">
            <text:p>9.228,32</text:p>
          </table:table-cell>
          <table:table-cell office:value-type="float" office:value="10191.41" table:style-name="ce5">
            <text:p>10.191,41</text:p>
          </table:table-cell>
          <table:table-cell office:value-type="float" office:value="11154.5" table:style-name="ce5">
            <text:p>11.154,50</text:p>
          </table:table-cell>
          <table:table-cell office:value-type="float" office:value="10191.41" table:style-name="ce5">
            <text:p>10.191,41</text:p>
          </table:table-cell>
          <table:table-cell office:value-type="float" office:value="10191.41" table:style-name="ce5">
            <text:p>10.191,41</text:p>
          </table:table-cell>
          <table:table-cell office:value-type="float" office:value="10673.47" table:style-name="ce5">
            <text:p>10.673,47</text:p>
          </table:table-cell>
          <table:table-cell office:value-type="float" office:value="63556.7" table:style-name="ce6">
            <text:p>63.556,7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2727372000164</text:p>
          </table:table-cell>
          <table:table-cell office:value-type="string" table:style-name="ce4">
            <text:p>FORMIGARI COMERCIO DE MOVEIS LTDA</text:p>
          </table:table-cell>
          <table:table-cell office:value-type="string" table:style-name="ce4">
            <text:p>44905212</text:p>
          </table:table-cell>
          <table:table-cell office:value-type="string" table:style-name="ce4">
            <text:p>APARELHOS E UTENSILIOS DOMESTICO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7128.38" table:style-name="ce5">
            <text:p>47.128,3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7128.38" table:style-name="ce6">
            <text:p>47.128,3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7468613000111</text:p>
          </table:table-cell>
          <table:table-cell office:value-type="string" table:style-name="ce4">
            <text:p>FR LAVANDERIAS LTDA</text:p>
          </table:table-cell>
          <table:table-cell office:value-type="string" table:style-name="ce4">
            <text:p>33903946</text:p>
          </table:table-cell>
          <table:table-cell office:value-type="string" table:style-name="ce4">
            <text:p>SERVICOS DOMESTICOS</text:p>
          </table:table-cell>
          <table:table-cell office:value-type="float" office:value="1504.72" table:style-name="ce5">
            <text:p>1.504,72</text:p>
          </table:table-cell>
          <table:table-cell office:value-type="float" office:value="351.35" table:style-name="ce5">
            <text:p>351,35</text:p>
          </table:table-cell>
          <table:table-cell office:value-type="float" office:value="0" table:style-name="ce5">
            <text:p>0,00</text:p>
          </table:table-cell>
          <table:table-cell office:value-type="float" office:value="611.72" table:style-name="ce5">
            <text:p>611,72</text:p>
          </table:table-cell>
          <table:table-cell office:value-type="float" office:value="982.3" table:style-name="ce5">
            <text:p>982,30</text:p>
          </table:table-cell>
          <table:table-cell office:value-type="float" office:value="95.36" table:style-name="ce5">
            <text:p>95,36</text:p>
          </table:table-cell>
          <table:table-cell office:value-type="float" office:value="351.34" table:style-name="ce5">
            <text:p>351,34</text:p>
          </table:table-cell>
          <table:table-cell office:value-type="float" office:value="3896.79" table:style-name="ce6">
            <text:p>3.896,7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9607336000106</text:p>
          </table:table-cell>
          <table:table-cell office:value-type="string" table:style-name="ce4">
            <text:p>FUNDACAO DE DESENVOLVIMENTO DA UNICAMP FUNCAMP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1540" table:style-name="ce5">
            <text:p>1.54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540" table:style-name="ce6">
            <text:p>1.54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7957667000140</text:p>
          </table:table-cell>
          <table:table-cell office:value-type="string" table:style-name="ce4">
            <text:p>FUNDACAO ESPIRITA ALLAN KARDEC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0" table:style-name="ce5">
            <text:p>0,00</text:p>
          </table:table-cell>
          <table:table-cell office:value-type="float" office:value="44538.93" table:style-name="ce5">
            <text:p>44.538,93</text:p>
          </table:table-cell>
          <table:table-cell office:value-type="float" office:value="44538.93" table:style-name="ce5">
            <text:p>44.538,93</text:p>
          </table:table-cell>
          <table:table-cell office:value-type="float" office:value="44538.93" table:style-name="ce5">
            <text:p>44.538,93</text:p>
          </table:table-cell>
          <table:table-cell office:value-type="float" office:value="44538.93" table:style-name="ce5">
            <text:p>44.538,93</text:p>
          </table:table-cell>
          <table:table-cell office:value-type="float" office:value="48112.45" table:style-name="ce5">
            <text:p>48.112,45</text:p>
          </table:table-cell>
          <table:table-cell office:value-type="float" office:value="46387.3" table:style-name="ce5">
            <text:p>46.387,30</text:p>
          </table:table-cell>
          <table:table-cell office:value-type="float" office:value="272655.46999999997" table:style-name="ce6">
            <text:p>272.655,4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4113871000180</text:p>
          </table:table-cell>
          <table:table-cell office:value-type="string" table:style-name="ce4">
            <text:p>G B LEITE COMERCIO E MERCEARIA LTDA.</text:p>
          </table:table-cell>
          <table:table-cell office:value-type="string" table:style-name="ce4">
            <text:p>33903022</text:p>
          </table:table-cell>
          <table:table-cell office:value-type="string" table:style-name="ce4">
            <text:p>MATERIAL DE LIMPEZA E PROD. DE HIGIENIZACA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16" table:style-name="ce5">
            <text:p>716,00</text:p>
          </table:table-cell>
          <table:table-cell office:value-type="float" office:value="716" table:style-name="ce6">
            <text:p>716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094346000145</text:p>
          </table:table-cell>
          <table:table-cell office:value-type="string" table:style-name="ce4">
            <text:p>G4F SOLUCOES CORPORATIVAS LTDA</text:p>
          </table:table-cell>
          <table:table-cell office:value-type="string" table:style-name="ce4">
            <text:p>33903701</text:p>
          </table:table-cell>
          <table:table-cell office:value-type="string" table:style-name="ce4">
            <text:p>APOIO ADMINISTRATIVO, TECNICO E OPERACIONAL</text:p>
          </table:table-cell>
          <table:table-cell office:value-type="float" office:value="28403.81" table:style-name="ce5">
            <text:p>28.403,81</text:p>
          </table:table-cell>
          <table:table-cell office:value-type="float" office:value="28253.74" table:style-name="ce5">
            <text:p>28.253,74</text:p>
          </table:table-cell>
          <table:table-cell office:value-type="float" office:value="28381.49" table:style-name="ce5">
            <text:p>28.381,49</text:p>
          </table:table-cell>
          <table:table-cell office:value-type="float" office:value="28253.74" table:style-name="ce5">
            <text:p>28.253,74</text:p>
          </table:table-cell>
          <table:table-cell office:value-type="float" office:value="31941.25" table:style-name="ce5">
            <text:p>31.941,25</text:p>
          </table:table-cell>
          <table:table-cell office:value-type="float" office:value="27830.39" table:style-name="ce5">
            <text:p>27.830,39</text:p>
          </table:table-cell>
          <table:table-cell office:value-type="float" office:value="41135.07" table:style-name="ce5">
            <text:p>41.135,07</text:p>
          </table:table-cell>
          <table:table-cell office:value-type="float" office:value="214199.49" table:style-name="ce6">
            <text:p>214.199,4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5178236000143</text:p>
          </table:table-cell>
          <table:table-cell office:value-type="string" table:style-name="ce4">
            <text:p>GABRIELA OLIVEIRA RIBEIRO CALDAS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5020.01" table:style-name="ce5">
            <text:p>5.020,01</text:p>
          </table:table-cell>
          <table:table-cell office:value-type="float" office:value="0" table:style-name="ce5">
            <text:p>0,00</text:p>
          </table:table-cell>
          <table:table-cell office:value-type="float" office:value="40617.32" table:style-name="ce5">
            <text:p>40.617,32</text:p>
          </table:table-cell>
          <table:table-cell office:value-type="float" office:value="5020.01" table:style-name="ce5">
            <text:p>5.020,01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2008.83" table:style-name="ce5">
            <text:p>42.008,83</text:p>
          </table:table-cell>
          <table:table-cell office:value-type="float" office:value="92666.17" table:style-name="ce6">
            <text:p>92.666,1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90180605000102</text:p>
          </table:table-cell>
          <table:table-cell office:value-type="string" table:style-name="ce4">
            <text:p>GENTE SEGURADORA SA</text:p>
          </table:table-cell>
          <table:table-cell office:value-type="string" table:style-name="ce4">
            <text:p>33903969</text:p>
          </table:table-cell>
          <table:table-cell office:value-type="string" table:style-name="ce4">
            <text:p>SEGUROS EM GERAL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946.72" table:style-name="ce5">
            <text:p>1.946,72</text:p>
          </table:table-cell>
          <table:table-cell office:value-type="float" office:value="147.65" table:style-name="ce5">
            <text:p>147,6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94.37" table:style-name="ce6">
            <text:p>2.094,3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3842707000140</text:p>
          </table:table-cell>
          <table:table-cell office:value-type="string" table:style-name="ce4">
            <text:p>GIM - NEGOCIOS E EMPREENDIMENTOS IMOBILIARIOS LTDA</text:p>
          </table:table-cell>
          <table:table-cell office:value-type="string" table:style-name="ce4">
            <text:p>33903902</text:p>
          </table:table-cell>
          <table:table-cell office:value-type="string" table:style-name="ce4">
            <text:p>CONDOMINIO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77.74" table:style-name="ce5">
            <text:p>477,74</text:p>
          </table:table-cell>
          <table:table-cell office:value-type="float" office:value="267.95" table:style-name="ce5">
            <text:p>267,95</text:p>
          </table:table-cell>
          <table:table-cell office:value-type="float" office:value="69.92" table:style-name="ce5">
            <text:p>69,92</text:p>
          </table:table-cell>
          <table:table-cell office:value-type="float" office:value="31.8" table:style-name="ce5">
            <text:p>31,80</text:p>
          </table:table-cell>
          <table:table-cell office:value-type="float" office:value="162.72" table:style-name="ce5">
            <text:p>162,72</text:p>
          </table:table-cell>
          <table:table-cell office:value-type="float" office:value="1010.13" table:style-name="ce6">
            <text:p>1.010,1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3842707000140</text:p>
          </table:table-cell>
          <table:table-cell office:value-type="string" table:style-name="ce4">
            <text:p>GIM - NEGOCIOS E EMPREENDIMENTOS IMOBILIARIO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1374.32" table:style-name="ce5">
            <text:p>1.374,32</text:p>
          </table:table-cell>
          <table:table-cell office:value-type="float" office:value="6584.36" table:style-name="ce5">
            <text:p>6.584,36</text:p>
          </table:table-cell>
          <table:table-cell office:value-type="float" office:value="7271.52" table:style-name="ce5">
            <text:p>7.271,52</text:p>
          </table:table-cell>
          <table:table-cell office:value-type="float" office:value="7958.68" table:style-name="ce5">
            <text:p>7.958,68</text:p>
          </table:table-cell>
          <table:table-cell office:value-type="float" office:value="7271.52" table:style-name="ce5">
            <text:p>7.271,52</text:p>
          </table:table-cell>
          <table:table-cell office:value-type="float" office:value="7271.52" table:style-name="ce5">
            <text:p>7.271,52</text:p>
          </table:table-cell>
          <table:table-cell office:value-type="float" office:value="7271.52" table:style-name="ce5">
            <text:p>7.271,52</text:p>
          </table:table-cell>
          <table:table-cell office:value-type="float" office:value="45003.44" table:style-name="ce6">
            <text:p>45.003,4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3842707000140</text:p>
          </table:table-cell>
          <table:table-cell office:value-type="string" table:style-name="ce4">
            <text:p>GIM - NEGOCIOS E EMPREENDIMENTOS IMOBILIARIOS LTDA</text:p>
          </table:table-cell>
          <table:table-cell office:value-type="string" table:style-name="ce4">
            <text:p>33903915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13.27" table:style-name="ce5">
            <text:p>1.213,27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13.27" table:style-name="ce6">
            <text:p>1.213,2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3842707000140</text:p>
          </table:table-cell>
          <table:table-cell office:value-type="string" table:style-name="ce4">
            <text:p>GIM - NEGOCIOS E EMPREENDIMENTOS IMOBILIARIOS LTD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6.04" table:style-name="ce5">
            <text:p>36,0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6.04" table:style-name="ce6">
            <text:p>36,0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1370706000122</text:p>
          </table:table-cell>
          <table:table-cell office:value-type="string" table:style-name="ce4">
            <text:p>GIM ARTS SERVICOS LTDA</text:p>
          </table:table-cell>
          <table:table-cell office:value-type="string" table:style-name="ce4">
            <text:p>33903905</text:p>
          </table:table-cell>
          <table:table-cell office:value-type="string" table:style-name="ce4">
            <text:p>SERVICOS TECNICOS PROFISSIONA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700" table:style-name="ce5">
            <text:p>1.7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700" table:style-name="ce6">
            <text:p>1.7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1946748889</text:p>
          </table:table-cell>
          <table:table-cell office:value-type="string" table:style-name="ce4">
            <text:p>GISLAINE PARMINONDI DOS SANTOS LEAT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55.49" table:style-name="ce5">
            <text:p>255,49</text:p>
          </table:table-cell>
          <table:table-cell office:value-type="float" office:value="2068.85" table:style-name="ce5">
            <text:p>2.068,85</text:p>
          </table:table-cell>
          <table:table-cell office:value-type="float" office:value="2050.85" table:style-name="ce5">
            <text:p>2.050,85</text:p>
          </table:table-cell>
          <table:table-cell office:value-type="float" office:value="2050.85" table:style-name="ce5">
            <text:p>2.050,85</text:p>
          </table:table-cell>
          <table:table-cell office:value-type="float" office:value="2050.85" table:style-name="ce5">
            <text:p>2.050,85</text:p>
          </table:table-cell>
          <table:table-cell office:value-type="float" office:value="2050.85" table:style-name="ce5">
            <text:p>2.050,85</text:p>
          </table:table-cell>
          <table:table-cell office:value-type="float" office:value="2050.85" table:style-name="ce5">
            <text:p>2.050,85</text:p>
          </table:table-cell>
          <table:table-cell office:value-type="float" office:value="12578.59" table:style-name="ce6">
            <text:p>12.578,5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1946748889</text:p>
          </table:table-cell>
          <table:table-cell office:value-type="string" table:style-name="ce4">
            <text:p>GISLAINE PARMINONDI DOS SANTOS LEATI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1765" table:style-name="ce5">
            <text:p>1.765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765" table:style-name="ce6">
            <text:p>1.765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069154000153</text:p>
          </table:table-cell>
          <table:table-cell office:value-type="string" table:style-name="ce4">
            <text:p>GLOBALTECH BRASIL LTDA</text:p>
          </table:table-cell>
          <table:table-cell office:value-type="string" table:style-name="ce4">
            <text:p>33903701</text:p>
          </table:table-cell>
          <table:table-cell office:value-type="string" table:style-name="ce4">
            <text:p>APOIO ADMINISTRATIVO, TECNICO E OPERACIONAL</text:p>
          </table:table-cell>
          <table:table-cell office:value-type="float" office:value="608330.68000000005" table:style-name="ce5">
            <text:p>608.330,68</text:p>
          </table:table-cell>
          <table:table-cell office:value-type="float" office:value="1302983.97" table:style-name="ce5">
            <text:p>1.302.983,97</text:p>
          </table:table-cell>
          <table:table-cell office:value-type="float" office:value="1510960.38" table:style-name="ce5">
            <text:p>1.510.960,38</text:p>
          </table:table-cell>
          <table:table-cell office:value-type="float" office:value="913724.75" table:style-name="ce5">
            <text:p>913.724,75</text:p>
          </table:table-cell>
          <table:table-cell office:value-type="float" office:value="1041691.89" table:style-name="ce5">
            <text:p>1.041.691,89</text:p>
          </table:table-cell>
          <table:table-cell office:value-type="float" office:value="0" table:style-name="ce5">
            <text:p>0,00</text:p>
          </table:table-cell>
          <table:table-cell office:value-type="float" office:value="1801235.11" table:style-name="ce5">
            <text:p>1.801.235,11</text:p>
          </table:table-cell>
          <table:table-cell office:value-type="float" office:value="7178926.7800000003" table:style-name="ce6">
            <text:p>7.178.926,7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1434271000189</text:p>
          </table:table-cell>
          <table:table-cell office:value-type="string" table:style-name="ce4">
            <text:p>GOL EMPREENDIMENTOS LTDA.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3015.62" table:style-name="ce5">
            <text:p>3.015,62</text:p>
          </table:table-cell>
          <table:table-cell office:value-type="float" office:value="14447.86" table:style-name="ce5">
            <text:p>14.447,86</text:p>
          </table:table-cell>
          <table:table-cell office:value-type="float" office:value="15955.67" table:style-name="ce5">
            <text:p>15.955,67</text:p>
          </table:table-cell>
          <table:table-cell office:value-type="float" office:value="17463.48" table:style-name="ce5">
            <text:p>17.463,48</text:p>
          </table:table-cell>
          <table:table-cell office:value-type="float" office:value="16910.46" table:style-name="ce5">
            <text:p>16.910,46</text:p>
          </table:table-cell>
          <table:table-cell office:value-type="float" office:value="16517.310000000001" table:style-name="ce5">
            <text:p>16.517,31</text:p>
          </table:table-cell>
          <table:table-cell office:value-type="float" office:value="16517.310000000001" table:style-name="ce5">
            <text:p>16.517,31</text:p>
          </table:table-cell>
          <table:table-cell office:value-type="float" office:value="100827.71" table:style-name="ce6">
            <text:p>100.827,7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1434271000189</text:p>
          </table:table-cell>
          <table:table-cell office:value-type="string" table:style-name="ce4">
            <text:p>GOL EMPREENDIMENTOS LTDA.</text:p>
          </table:table-cell>
          <table:table-cell office:value-type="string" table:style-name="ce4">
            <text:p>33903915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6624.36" table:style-name="ce5">
            <text:p>16.624,3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6624.36" table:style-name="ce6">
            <text:p>16.624,3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651441000107</text:p>
          </table:table-cell>
          <table:table-cell office:value-type="string" table:style-name="ce4">
            <text:p>GRAFICA CS LTDA</text:p>
          </table:table-cell>
          <table:table-cell office:value-type="string" table:style-name="ce4">
            <text:p>33903963</text:p>
          </table:table-cell>
          <table:table-cell office:value-type="string" table:style-name="ce4">
            <text:p>SERVICOS GRAFICOS E EDITORIA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244" table:style-name="ce5">
            <text:p>7.244,00</text:p>
          </table:table-cell>
          <table:table-cell office:value-type="float" office:value="756" table:style-name="ce5">
            <text:p>756,00</text:p>
          </table:table-cell>
          <table:table-cell office:value-type="float" office:value="0" table:style-name="ce5">
            <text:p>0,00</text:p>
          </table:table-cell>
          <table:table-cell office:value-type="float" office:value="8000" table:style-name="ce5">
            <text:p>8.000,00</text:p>
          </table:table-cell>
          <table:table-cell office:value-type="float" office:value="16000" table:style-name="ce6">
            <text:p>16.0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3698620000568</text:p>
          </table:table-cell>
          <table:table-cell office:value-type="string" table:style-name="ce4">
            <text:p>GREEN4T SOLUCOES TI LTDA</text:p>
          </table:table-cell>
          <table:table-cell office:value-type="string" table:style-name="ce4">
            <text:p>33904011</text:p>
          </table:table-cell>
          <table:table-cell office:value-type="string" table:style-name="ce4">
            <text:p>SUPORTE DE INFRAESTRUTURA DE TIC</text:p>
          </table:table-cell>
          <table:table-cell office:value-type="float" office:value="7101.03" table:style-name="ce5">
            <text:p>7.101,03</text:p>
          </table:table-cell>
          <table:table-cell office:value-type="float" office:value="141772.64000000001" table:style-name="ce5">
            <text:p>141.772,64</text:p>
          </table:table-cell>
          <table:table-cell office:value-type="float" office:value="91180.76" table:style-name="ce5">
            <text:p>91.180,76</text:p>
          </table:table-cell>
          <table:table-cell office:value-type="float" office:value="78858.05" table:style-name="ce5">
            <text:p>78.858,05</text:p>
          </table:table-cell>
          <table:table-cell office:value-type="float" office:value="85682.03" table:style-name="ce5">
            <text:p>85.682,03</text:p>
          </table:table-cell>
          <table:table-cell office:value-type="float" office:value="78284.179999999993" table:style-name="ce5">
            <text:p>78.284,18</text:p>
          </table:table-cell>
          <table:table-cell office:value-type="float" office:value="78284.179999999993" table:style-name="ce5">
            <text:p>78.284,18</text:p>
          </table:table-cell>
          <table:table-cell office:value-type="float" office:value="561162.87" table:style-name="ce6">
            <text:p>561.162,8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8363805000180</text:p>
          </table:table-cell>
          <table:table-cell office:value-type="string" table:style-name="ce4">
            <text:p>GUERREIRO DA MOTA PAES EMPREENDIMENTOS E PARTICIPACOES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5406.44" table:style-name="ce5">
            <text:p>5.406,44</text:p>
          </table:table-cell>
          <table:table-cell office:value-type="float" office:value="25643.26" table:style-name="ce5">
            <text:p>25.643,26</text:p>
          </table:table-cell>
          <table:table-cell office:value-type="float" office:value="28319.45" table:style-name="ce5">
            <text:p>28.319,45</text:p>
          </table:table-cell>
          <table:table-cell office:value-type="float" office:value="30995.64" table:style-name="ce5">
            <text:p>30.995,64</text:p>
          </table:table-cell>
          <table:table-cell office:value-type="float" office:value="28319.45" table:style-name="ce5">
            <text:p>28.319,45</text:p>
          </table:table-cell>
          <table:table-cell office:value-type="float" office:value="28319.45" table:style-name="ce5">
            <text:p>28.319,45</text:p>
          </table:table-cell>
          <table:table-cell office:value-type="float" office:value="28319.45" table:style-name="ce5">
            <text:p>28.319,45</text:p>
          </table:table-cell>
          <table:table-cell office:value-type="float" office:value="175323.14" table:style-name="ce6">
            <text:p>175.323,1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8363805000180</text:p>
          </table:table-cell>
          <table:table-cell office:value-type="string" table:style-name="ce4">
            <text:p>GUERREIRO DA MOTA PAES EMPREENDIMENTOS E PARTICIPACOES</text:p>
          </table:table-cell>
          <table:table-cell office:value-type="string" table:style-name="ce4">
            <text:p>33903915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175.14" table:style-name="ce5">
            <text:p>9.175,1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175.14" table:style-name="ce6">
            <text:p>9.175,1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953458857</text:p>
          </table:table-cell>
          <table:table-cell office:value-type="string" table:style-name="ce4">
            <text:p>GUILENE AIDAR CERON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6055.69" table:style-name="ce5">
            <text:p>6.055,69</text:p>
          </table:table-cell>
          <table:table-cell office:value-type="float" office:value="10256.09" table:style-name="ce5">
            <text:p>10.256,09</text:p>
          </table:table-cell>
          <table:table-cell office:value-type="float" office:value="12662.59" table:style-name="ce5">
            <text:p>12.662,59</text:p>
          </table:table-cell>
          <table:table-cell office:value-type="float" office:value="15801.12" table:style-name="ce5">
            <text:p>15.801,12</text:p>
          </table:table-cell>
          <table:table-cell office:value-type="float" office:value="13129.84" table:style-name="ce5">
            <text:p>13.129,84</text:p>
          </table:table-cell>
          <table:table-cell office:value-type="float" office:value="13129.84" table:style-name="ce5">
            <text:p>13.129,84</text:p>
          </table:table-cell>
          <table:table-cell office:value-type="float" office:value="13129.84" table:style-name="ce5">
            <text:p>13.129,84</text:p>
          </table:table-cell>
          <table:table-cell office:value-type="float" office:value="84165.01" table:style-name="ce6">
            <text:p>84.165,0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939875000177</text:p>
          </table:table-cell>
          <table:table-cell office:value-type="string" table:style-name="ce4">
            <text:p>HEBAS HOLDING S/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7286.88" table:style-name="ce5">
            <text:p>7.286,88</text:p>
          </table:table-cell>
          <table:table-cell office:value-type="float" office:value="34911.46" table:style-name="ce5">
            <text:p>34.911,46</text:p>
          </table:table-cell>
          <table:table-cell office:value-type="float" office:value="38554.9" table:style-name="ce5">
            <text:p>38.554,90</text:p>
          </table:table-cell>
          <table:table-cell office:value-type="float" office:value="42198.34" table:style-name="ce5">
            <text:p>42.198,34</text:p>
          </table:table-cell>
          <table:table-cell office:value-type="float" office:value="38554.9" table:style-name="ce5">
            <text:p>38.554,90</text:p>
          </table:table-cell>
          <table:table-cell office:value-type="float" office:value="38554.9" table:style-name="ce5">
            <text:p>38.554,90</text:p>
          </table:table-cell>
          <table:table-cell office:value-type="float" office:value="38554.9" table:style-name="ce5">
            <text:p>38.554,90</text:p>
          </table:table-cell>
          <table:table-cell office:value-type="float" office:value="238616.28" table:style-name="ce6">
            <text:p>238.616,2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8029338821</text:p>
          </table:table-cell>
          <table:table-cell office:value-type="string" table:style-name="ce4">
            <text:p>HELIANDRO CESAR MARTINS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3819.73" table:style-name="ce5">
            <text:p>13.819,73</text:p>
          </table:table-cell>
          <table:table-cell office:value-type="float" office:value="20490.490000000002" table:style-name="ce5">
            <text:p>20.490,49</text:p>
          </table:table-cell>
          <table:table-cell office:value-type="float" office:value="26779.01" table:style-name="ce5">
            <text:p>26.779,01</text:p>
          </table:table-cell>
          <table:table-cell office:value-type="float" office:value="33067.53" table:style-name="ce5">
            <text:p>33.067,53</text:p>
          </table:table-cell>
          <table:table-cell office:value-type="float" office:value="26779.01" table:style-name="ce5">
            <text:p>26.779,01</text:p>
          </table:table-cell>
          <table:table-cell office:value-type="float" office:value="26779.01" table:style-name="ce5">
            <text:p>26.779,01</text:p>
          </table:table-cell>
          <table:table-cell office:value-type="float" office:value="26779.01" table:style-name="ce5">
            <text:p>26.779,01</text:p>
          </table:table-cell>
          <table:table-cell office:value-type="float" office:value="174493.79" table:style-name="ce6">
            <text:p>174.493,7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4454110832</text:p>
          </table:table-cell>
          <table:table-cell office:value-type="string" table:style-name="ce4">
            <text:p>HELIO D ARBO JUNIOR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81.59" table:style-name="ce5">
            <text:p>81,59</text:p>
          </table:table-cell>
          <table:table-cell office:value-type="float" office:value="1585.83" table:style-name="ce5">
            <text:p>1.585,83</text:p>
          </table:table-cell>
          <table:table-cell office:value-type="float" office:value="1585.83" table:style-name="ce5">
            <text:p>1.585,83</text:p>
          </table:table-cell>
          <table:table-cell office:value-type="float" office:value="1697.12" table:style-name="ce5">
            <text:p>1.697,12</text:p>
          </table:table-cell>
          <table:table-cell office:value-type="float" office:value="1645.45" table:style-name="ce5">
            <text:p>1.645,45</text:p>
          </table:table-cell>
          <table:table-cell office:value-type="float" office:value="1645.45" table:style-name="ce5">
            <text:p>1.645,45</text:p>
          </table:table-cell>
          <table:table-cell office:value-type="float" office:value="1645.45" table:style-name="ce5">
            <text:p>1.645,45</text:p>
          </table:table-cell>
          <table:table-cell office:value-type="float" office:value="9886.7199999999993" table:style-name="ce6">
            <text:p>9.886,7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82135541834</text:p>
          </table:table-cell>
          <table:table-cell office:value-type="string" table:style-name="ce4">
            <text:p>HELOISA HELENA FERREIRA DE CARVALH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500.56" table:style-name="ce5">
            <text:p>2.500,56</text:p>
          </table:table-cell>
          <table:table-cell office:value-type="float" office:value="5723.07" table:style-name="ce5">
            <text:p>5.723,07</text:p>
          </table:table-cell>
          <table:table-cell office:value-type="float" office:value="6198.71" table:style-name="ce5">
            <text:p>6.198,71</text:p>
          </table:table-cell>
          <table:table-cell office:value-type="float" office:value="6674.35" table:style-name="ce5">
            <text:p>6.674,35</text:p>
          </table:table-cell>
          <table:table-cell office:value-type="float" office:value="6198.71" table:style-name="ce5">
            <text:p>6.198,71</text:p>
          </table:table-cell>
          <table:table-cell office:value-type="float" office:value="6198.71" table:style-name="ce5">
            <text:p>6.198,71</text:p>
          </table:table-cell>
          <table:table-cell office:value-type="float" office:value="6198.71" table:style-name="ce5">
            <text:p>6.198,71</text:p>
          </table:table-cell>
          <table:table-cell office:value-type="float" office:value="39692.82" table:style-name="ce6">
            <text:p>39.692,8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7327390000101</text:p>
          </table:table-cell>
          <table:table-cell office:value-type="string" table:style-name="ce4">
            <text:p>HERTZ COMERCIO E MANUTENCAO DE ELEVADORES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782.98" table:style-name="ce5">
            <text:p>782,98</text:p>
          </table:table-cell>
          <table:table-cell office:value-type="float" office:value="592.75" table:style-name="ce5">
            <text:p>592,75</text:p>
          </table:table-cell>
          <table:table-cell office:value-type="float" office:value="937.74" table:style-name="ce5">
            <text:p>937,74</text:p>
          </table:table-cell>
          <table:table-cell office:value-type="float" office:value="984.24" table:style-name="ce5">
            <text:p>984,24</text:p>
          </table:table-cell>
          <table:table-cell office:value-type="float" office:value="639.25" table:style-name="ce5">
            <text:p>639,25</text:p>
          </table:table-cell>
          <table:table-cell office:value-type="float" office:value="0" table:style-name="ce5">
            <text:p>0,00</text:p>
          </table:table-cell>
          <table:table-cell office:value-type="float" office:value="1968.48" table:style-name="ce5">
            <text:p>1.968,48</text:p>
          </table:table-cell>
          <table:table-cell office:value-type="float" office:value="5905.44" table:style-name="ce6">
            <text:p>5.905,4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6643433000166</text:p>
          </table:table-cell>
          <table:table-cell office:value-type="string" table:style-name="ce4">
            <text:p>HIDROGAS BOMBAS E EQUIPAMENTOS PARA PISCINAS LTDA</text:p>
          </table:table-cell>
          <table:table-cell office:value-type="string" table:style-name="ce4">
            <text:p>44905239</text:p>
          </table:table-cell>
          <table:table-cell office:value-type="string" table:style-name="ce4">
            <text:p>EQUIP. E UTENSILIOS HIDRAULICOS E ELETRICO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028" table:style-name="ce5">
            <text:p>5.028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028" table:style-name="ce6">
            <text:p>5.028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129057000134</text:p>
          </table:table-cell>
          <table:table-cell office:value-type="string" table:style-name="ce4">
            <text:p>HLMM - ADMINISTRADORA DE BENS LTDA</text:p>
          </table:table-cell>
          <table:table-cell office:value-type="string" table:style-name="ce4">
            <text:p>33903902</text:p>
          </table:table-cell>
          <table:table-cell office:value-type="string" table:style-name="ce4">
            <text:p>CONDOMINIOS</text:p>
          </table:table-cell>
          <table:table-cell office:value-type="float" office:value="0" table:style-name="ce5">
            <text:p>0,00</text:p>
          </table:table-cell>
          <table:table-cell office:value-type="float" office:value="224.63" table:style-name="ce5">
            <text:p>224,63</text:p>
          </table:table-cell>
          <table:table-cell office:value-type="float" office:value="0" table:style-name="ce5">
            <text:p>0,00</text:p>
          </table:table-cell>
          <table:table-cell office:value-type="float" office:value="126.07" table:style-name="ce5">
            <text:p>126,07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58.62" table:style-name="ce5">
            <text:p>258,62</text:p>
          </table:table-cell>
          <table:table-cell office:value-type="float" office:value="609.32000000000005" table:style-name="ce6">
            <text:p>609,3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129057000134</text:p>
          </table:table-cell>
          <table:table-cell office:value-type="string" table:style-name="ce4">
            <text:p>HLMM - ADMINISTRADORA DE BEN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13868.8" table:style-name="ce5">
            <text:p>13.868,80</text:p>
          </table:table-cell>
          <table:table-cell office:value-type="float" office:value="65890.009999999995" table:style-name="ce5">
            <text:p>65.890,01</text:p>
          </table:table-cell>
          <table:table-cell office:value-type="float" office:value="72943.19" table:style-name="ce5">
            <text:p>72.943,19</text:p>
          </table:table-cell>
          <table:table-cell office:value-type="float" office:value="79856.5" table:style-name="ce5">
            <text:p>79.856,50</text:p>
          </table:table-cell>
          <table:table-cell office:value-type="float" office:value="72961.63" table:style-name="ce5">
            <text:p>72.961,63</text:p>
          </table:table-cell>
          <table:table-cell office:value-type="float" office:value="72961.63" table:style-name="ce5">
            <text:p>72.961,63</text:p>
          </table:table-cell>
          <table:table-cell office:value-type="float" office:value="72961.63" table:style-name="ce5">
            <text:p>72.961,63</text:p>
          </table:table-cell>
          <table:table-cell office:value-type="float" office:value="451443.39" table:style-name="ce6">
            <text:p>451.443,3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129057000134</text:p>
          </table:table-cell>
          <table:table-cell office:value-type="string" table:style-name="ce4">
            <text:p>HLMM - ADMINISTRADORA DE BENS LTD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58.73" table:style-name="ce5">
            <text:p>58,7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8.73" table:style-name="ce6">
            <text:p>58,7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813749000186</text:p>
          </table:table-cell>
          <table:table-cell office:value-type="string" table:style-name="ce4">
            <text:p>HP ADMINISTRADORA <text:s/>E INCORPORADORA DE BEN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2907.86" table:style-name="ce5">
            <text:p>2.907,86</text:p>
          </table:table-cell>
          <table:table-cell office:value-type="float" office:value="13931.52" table:style-name="ce5">
            <text:p>13.931,52</text:p>
          </table:table-cell>
          <table:table-cell office:value-type="float" office:value="15385.45" table:style-name="ce5">
            <text:p>15.385,45</text:p>
          </table:table-cell>
          <table:table-cell office:value-type="float" office:value="16839.38" table:style-name="ce5">
            <text:p>16.839,38</text:p>
          </table:table-cell>
          <table:table-cell office:value-type="float" office:value="15385.45" table:style-name="ce5">
            <text:p>15.385,45</text:p>
          </table:table-cell>
          <table:table-cell office:value-type="float" office:value="15385.45" table:style-name="ce5">
            <text:p>15.385,45</text:p>
          </table:table-cell>
          <table:table-cell office:value-type="float" office:value="15385.45" table:style-name="ce5">
            <text:p>15.385,45</text:p>
          </table:table-cell>
          <table:table-cell office:value-type="float" office:value="95220.56" table:style-name="ce6">
            <text:p>95.220,5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813749000186</text:p>
          </table:table-cell>
          <table:table-cell office:value-type="string" table:style-name="ce4">
            <text:p>HP ADMINISTRADORA <text:s/>E INCORPORADORA DE BENS LTDA</text:p>
          </table:table-cell>
          <table:table-cell office:value-type="string" table:style-name="ce4">
            <text:p>33903915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266.67" table:style-name="ce5">
            <text:p>4.266,67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266.67" table:style-name="ce6">
            <text:p>4.266,6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813749000186</text:p>
          </table:table-cell>
          <table:table-cell office:value-type="string" table:style-name="ce4">
            <text:p>HP ADMINISTRADORA <text:s/>E INCORPORADORA DE BENS LTD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04.97" table:style-name="ce5">
            <text:p>604,97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04.97" table:style-name="ce6">
            <text:p>604,9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813725000127</text:p>
          </table:table-cell>
          <table:table-cell office:value-type="string" table:style-name="ce4">
            <text:p>HPE ADMINISTRADORA E INCORPORADORA DE BEN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2907.86" table:style-name="ce5">
            <text:p>2.907,86</text:p>
          </table:table-cell>
          <table:table-cell office:value-type="float" office:value="13931.53" table:style-name="ce5">
            <text:p>13.931,53</text:p>
          </table:table-cell>
          <table:table-cell office:value-type="float" office:value="15385.46" table:style-name="ce5">
            <text:p>15.385,46</text:p>
          </table:table-cell>
          <table:table-cell office:value-type="float" office:value="16839.39" table:style-name="ce5">
            <text:p>16.839,39</text:p>
          </table:table-cell>
          <table:table-cell office:value-type="float" office:value="15385.46" table:style-name="ce5">
            <text:p>15.385,46</text:p>
          </table:table-cell>
          <table:table-cell office:value-type="float" office:value="15385.46" table:style-name="ce5">
            <text:p>15.385,46</text:p>
          </table:table-cell>
          <table:table-cell office:value-type="float" office:value="15385.46" table:style-name="ce5">
            <text:p>15.385,46</text:p>
          </table:table-cell>
          <table:table-cell office:value-type="float" office:value="95220.62" table:style-name="ce6">
            <text:p>95.220,6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813725000127</text:p>
          </table:table-cell>
          <table:table-cell office:value-type="string" table:style-name="ce4">
            <text:p>HPE ADMINISTRADORA E INCORPORADORA DE BENS LTDA</text:p>
          </table:table-cell>
          <table:table-cell office:value-type="string" table:style-name="ce4">
            <text:p>33903915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266.66" table:style-name="ce5">
            <text:p>4.266,6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266.66" table:style-name="ce6">
            <text:p>4.266,6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813725000127</text:p>
          </table:table-cell>
          <table:table-cell office:value-type="string" table:style-name="ce4">
            <text:p>HPE ADMINISTRADORA E INCORPORADORA DE BENS LTD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04.97" table:style-name="ce5">
            <text:p>604,97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04.97" table:style-name="ce6">
            <text:p>604,9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9106687000126</text:p>
          </table:table-cell>
          <table:table-cell office:value-type="string" table:style-name="ce4">
            <text:p>HR COMERCIO E SERVICOS LTDA</text:p>
          </table:table-cell>
          <table:table-cell office:value-type="string" table:style-name="ce4">
            <text:p>33903017</text:p>
          </table:table-cell>
          <table:table-cell office:value-type="string" table:style-name="ce4">
            <text:p>MATERIAL DE TIC - MATERIAL DE CONSUM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3800" table:style-name="ce5">
            <text:p>23.8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3800" table:style-name="ce6">
            <text:p>23.8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3149502000138</text:p>
          </table:table-cell>
          <table:table-cell office:value-type="string" table:style-name="ce4">
            <text:p>I.R. COMERCIO E MATERIAIS ELETRICOS LTDA</text:p>
          </table:table-cell>
          <table:table-cell office:value-type="string" table:style-name="ce4">
            <text:p>33903026</text:p>
          </table:table-cell>
          <table:table-cell office:value-type="string" table:style-name="ce4">
            <text:p>MATERIAL ELETRICO E ELETRONICO</text:p>
          </table:table-cell>
          <table:table-cell office:value-type="float" office:value="7575" table:style-name="ce5">
            <text:p>7.575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575" table:style-name="ce6">
            <text:p>7.575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1260859000170</text:p>
          </table:table-cell>
          <table:table-cell office:value-type="string" table:style-name="ce4">
            <text:p>IDESAN COMERCIAL LTDA</text:p>
          </table:table-cell>
          <table:table-cell office:value-type="string" table:style-name="ce4">
            <text:p>33903016</text:p>
          </table:table-cell>
          <table:table-cell office:value-type="string" table:style-name="ce4">
            <text:p>MATERIAL DE EXPEDIENTE</text:p>
          </table:table-cell>
          <table:table-cell office:value-type="float" office:value="62050" table:style-name="ce5">
            <text:p>62.05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2050" table:style-name="ce6">
            <text:p>62.05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2271161000106</text:p>
          </table:table-cell>
          <table:table-cell office:value-type="string" table:style-name="ce4">
            <text:p>IMAX TECNOLOGIA DE COMUNICACAO LTDA.</text:p>
          </table:table-cell>
          <table:table-cell office:value-type="string" table:style-name="ce4">
            <text:p>33903901</text:p>
          </table:table-cell>
          <table:table-cell office:value-type="string" table:style-name="ce4">
            <text:p>ASSINATURAS DE PERIODICOS E ANUIDADE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177.77" table:style-name="ce5">
            <text:p>6.177,77</text:p>
          </table:table-cell>
          <table:table-cell office:value-type="float" office:value="644.73" table:style-name="ce5">
            <text:p>644,7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822.5" table:style-name="ce6">
            <text:p>6.822,5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3267141000163</text:p>
          </table:table-cell>
          <table:table-cell office:value-type="string" table:style-name="ce4">
            <text:p>IMPACTO CONTROLE DE PRAGAS LTDA</text:p>
          </table:table-cell>
          <table:table-cell office:value-type="string" table:style-name="ce4">
            <text:p>33903978</text:p>
          </table:table-cell>
          <table:table-cell office:value-type="string" table:style-name="ce4">
            <text:p>LIMPEZA E CONSERVACA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9987.97" table:style-name="ce5">
            <text:p>19.987,97</text:p>
          </table:table-cell>
          <table:table-cell office:value-type="float" office:value="8726.4500000000007" table:style-name="ce5">
            <text:p>8.726,45</text:p>
          </table:table-cell>
          <table:table-cell office:value-type="float" office:value="28714.42" table:style-name="ce6">
            <text:p>28.714,4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3267141000163</text:p>
          </table:table-cell>
          <table:table-cell office:value-type="string" table:style-name="ce4">
            <text:p>IMPACTO CONTROLE DE PRAGAS LTD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13.45" table:style-name="ce5">
            <text:p>213,45</text:p>
          </table:table-cell>
          <table:table-cell office:value-type="float" office:value="4055.52" table:style-name="ce5">
            <text:p>4.055,52</text:p>
          </table:table-cell>
          <table:table-cell office:value-type="float" office:value="4268.97" table:style-name="ce6">
            <text:p>4.268,9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639608000184</text:p>
          </table:table-cell>
          <table:table-cell office:value-type="string" table:style-name="ce4">
            <text:p>INDELMATEC ELETRICA INDUSTRIAL E TECNOLOGIA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7513.99" table:style-name="ce5">
            <text:p>37.513,99</text:p>
          </table:table-cell>
          <table:table-cell office:value-type="float" office:value="37513.99" table:style-name="ce6">
            <text:p>37.513,9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367018000109</text:p>
          </table:table-cell>
          <table:table-cell office:value-type="string" table:style-name="ce4">
            <text:p>INDELMATEC LTDA</text:p>
          </table:table-cell>
          <table:table-cell office:value-type="string" table:style-name="ce4">
            <text:p>33903026</text:p>
          </table:table-cell>
          <table:table-cell office:value-type="string" table:style-name="ce4">
            <text:p>MATERIAL ELETRICO E ELETRONIC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0" table:style-name="ce5">
            <text:p>10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0" table:style-name="ce6">
            <text:p>10.0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367018000109</text:p>
          </table:table-cell>
          <table:table-cell office:value-type="string" table:style-name="ce4">
            <text:p>INDELMATEC LTDA</text:p>
          </table:table-cell>
          <table:table-cell office:value-type="string" table:style-name="ce4">
            <text:p>33903905</text:p>
          </table:table-cell>
          <table:table-cell office:value-type="string" table:style-name="ce4">
            <text:p>SERVICOS TECNICOS PROFISSIONA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800" table:style-name="ce5">
            <text:p>9.8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800" table:style-name="ce6">
            <text:p>9.8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3168343000101</text:p>
          </table:table-cell>
          <table:table-cell office:value-type="string" table:style-name="ce4">
            <text:p>INFOCABLE INFRAESTRUTURA E TECNOLOGIA LTDA</text:p>
          </table:table-cell>
          <table:table-cell office:value-type="string" table:style-name="ce4">
            <text:p>33904011</text:p>
          </table:table-cell>
          <table:table-cell office:value-type="string" table:style-name="ce4">
            <text:p>SUPORTE DE INFRAESTRUTURA DE TIC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748.26" table:style-name="ce5">
            <text:p>2.748,2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748.26" table:style-name="ce6">
            <text:p>2.748,2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3168343000101</text:p>
          </table:table-cell>
          <table:table-cell office:value-type="string" table:style-name="ce4">
            <text:p>INFOCABLE INFRAESTRUTURA E TECNOLOGIA LTDA</text:p>
          </table:table-cell>
          <table:table-cell office:value-type="string" table:style-name="ce4">
            <text:p>33909240</text:p>
          </table:table-cell>
          <table:table-cell office:value-type="string" table:style-name="ce4">
            <text:p>SERVICOS DE TECNOLOGIA DA INFORMACAO E COMUNICACAO - PJ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571.77" table:style-name="ce5">
            <text:p>3.571,77</text:p>
          </table:table-cell>
          <table:table-cell office:value-type="float" office:value="659.57" table:style-name="ce5">
            <text:p>659,57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231.34" table:style-name="ce6">
            <text:p>4.231,3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6215999001384</text:p>
          </table:table-cell>
          <table:table-cell office:value-type="string" table:style-name="ce4">
            <text:p>INFORSHOP SUPRIMENTOS LTDA</text:p>
          </table:table-cell>
          <table:table-cell office:value-type="string" table:style-name="ce4">
            <text:p>33903017</text:p>
          </table:table-cell>
          <table:table-cell office:value-type="string" table:style-name="ce4">
            <text:p>MATERIAL DE TIC - MATERIAL DE CONSUM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0479.199999999997" table:style-name="ce5">
            <text:p>50.479,20</text:p>
          </table:table-cell>
          <table:table-cell office:value-type="float" office:value="0" table:style-name="ce5">
            <text:p>0,00</text:p>
          </table:table-cell>
          <table:table-cell office:value-type="float" office:value="50479.199999999997" table:style-name="ce6">
            <text:p>50.479,2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0088618000123</text:p>
          </table:table-cell>
          <table:table-cell office:value-type="string" table:style-name="ce4">
            <text:p>INOVE TREINAMENTOS E CAPACITACAO LTDA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7550" table:style-name="ce5">
            <text:p>17.550,00</text:p>
          </table:table-cell>
          <table:table-cell office:value-type="float" office:value="17550" table:style-name="ce6">
            <text:p>17.55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6122580000144</text:p>
          </table:table-cell>
          <table:table-cell office:value-type="string" table:style-name="ce4">
            <text:p>INSTITUTO BRASIL PLANEJA LTDA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10000" table:style-name="ce5">
            <text:p>10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0" table:style-name="ce6">
            <text:p>10.0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498974000281</text:p>
          </table:table-cell>
          <table:table-cell office:value-type="string" table:style-name="ce4">
            <text:p>INSTITUTO NEGOCIOS PUBLICOS DO BRASIL - ESTUDOS E PESQ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754.9599999999991" table:style-name="ce5">
            <text:p>9.754,96</text:p>
          </table:table-cell>
          <table:table-cell office:value-type="float" office:value="1018.04" table:style-name="ce5">
            <text:p>1.018,04</text:p>
          </table:table-cell>
          <table:table-cell office:value-type="float" office:value="19160" table:style-name="ce5">
            <text:p>19.160,00</text:p>
          </table:table-cell>
          <table:table-cell office:value-type="float" office:value="0" table:style-name="ce5">
            <text:p>0,00</text:p>
          </table:table-cell>
          <table:table-cell office:value-type="float" office:value="29933" table:style-name="ce6">
            <text:p>29.933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6690808000131</text:p>
          </table:table-cell>
          <table:table-cell office:value-type="string" table:style-name="ce4">
            <text:p>IRINEU VALENTIM TONELOTTO</text:p>
          </table:table-cell>
          <table:table-cell office:value-type="string" table:style-name="ce4">
            <text:p>33903022</text:p>
          </table:table-cell>
          <table:table-cell office:value-type="string" table:style-name="ce4">
            <text:p>MATERIAL DE LIMPEZA E PROD. DE HIGIENIZACA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447.01" table:style-name="ce5">
            <text:p>3.447,01</text:p>
          </table:table-cell>
          <table:table-cell office:value-type="float" office:value="214.18" table:style-name="ce5">
            <text:p>214,18</text:p>
          </table:table-cell>
          <table:table-cell office:value-type="float" office:value="17.68" table:style-name="ce5">
            <text:p>17,6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678.87" table:style-name="ce6">
            <text:p>3.678,8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1707536000104</text:p>
          </table:table-cell>
          <table:table-cell office:value-type="string" table:style-name="ce4">
            <text:p>ISH TECNOLOGIA S/A</text:p>
          </table:table-cell>
          <table:table-cell office:value-type="string" table:style-name="ce4">
            <text:p>33904006</text:p>
          </table:table-cell>
          <table:table-cell office:value-type="string" table:style-name="ce4">
            <text:p>LOCACAO DE SOFTWARES</text:p>
          </table:table-cell>
          <table:table-cell office:value-type="float" office:value="18404.21" table:style-name="ce5">
            <text:p>18.404,21</text:p>
          </table:table-cell>
          <table:table-cell office:value-type="float" office:value="18404.21" table:style-name="ce5">
            <text:p>18.404,21</text:p>
          </table:table-cell>
          <table:table-cell office:value-type="float" office:value="18404.2" table:style-name="ce5">
            <text:p>18.404,20</text:p>
          </table:table-cell>
          <table:table-cell office:value-type="float" office:value="35069.24" table:style-name="ce5">
            <text:p>35.069,24</text:p>
          </table:table-cell>
          <table:table-cell office:value-type="float" office:value="3478.39" table:style-name="ce5">
            <text:p>3.478,39</text:p>
          </table:table-cell>
          <table:table-cell office:value-type="float" office:value="0" table:style-name="ce5">
            <text:p>0,00</text:p>
          </table:table-cell>
          <table:table-cell office:value-type="float" office:value="3017.04" table:style-name="ce5">
            <text:p>3.017,04</text:p>
          </table:table-cell>
          <table:table-cell office:value-type="float" office:value="96777.29" table:style-name="ce6">
            <text:p>96.777,2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482035171</text:p>
          </table:table-cell>
          <table:table-cell office:value-type="string" table:style-name="ce4">
            <text:p>ISSAAF SANTOS KARHAWI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95.8" table:style-name="ce5">
            <text:p>195,80</text:p>
          </table:table-cell>
          <table:table-cell office:value-type="float" office:value="24.2" table:style-name="ce5">
            <text:p>24,2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20" table:style-name="ce6">
            <text:p>22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3378923000187</text:p>
          </table:table-cell>
          <table:table-cell office:value-type="string" table:style-name="ce4">
            <text:p>IT PROTECT SERVICOS DE CONSULTORIA EM INFORMATICA LTDA</text:p>
          </table:table-cell>
          <table:table-cell office:value-type="string" table:style-name="ce4">
            <text:p>33904021</text:p>
          </table:table-cell>
          <table:table-cell office:value-type="string" table:style-name="ce4">
            <text:p>SERVICOS TECNICOS PROFISSIONAIS DE TIC</text:p>
          </table:table-cell>
          <table:table-cell office:value-type="float" office:value="1890" table:style-name="ce5">
            <text:p>1.890,00</text:p>
          </table:table-cell>
          <table:table-cell office:value-type="float" office:value="9055" table:style-name="ce5">
            <text:p>9.055,00</text:p>
          </table:table-cell>
          <table:table-cell office:value-type="float" office:value="10000" table:style-name="ce5">
            <text:p>10.000,00</text:p>
          </table:table-cell>
          <table:table-cell office:value-type="float" office:value="10000" table:style-name="ce5">
            <text:p>10.000,00</text:p>
          </table:table-cell>
          <table:table-cell office:value-type="float" office:value="10945" table:style-name="ce5">
            <text:p>10.945,00</text:p>
          </table:table-cell>
          <table:table-cell office:value-type="float" office:value="10000" table:style-name="ce5">
            <text:p>10.000,00</text:p>
          </table:table-cell>
          <table:table-cell office:value-type="float" office:value="10000" table:style-name="ce5">
            <text:p>10.000,00</text:p>
          </table:table-cell>
          <table:table-cell office:value-type="float" office:value="61890" table:style-name="ce6">
            <text:p>61.89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9820998883</text:p>
          </table:table-cell>
          <table:table-cell office:value-type="string" table:style-name="ce4">
            <text:p>IURI VICTOR CAPELATTO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05" table:style-name="ce5">
            <text:p>405,00</text:p>
          </table:table-cell>
          <table:table-cell office:value-type="float" office:value="0" table:style-name="ce5">
            <text:p>0,00</text:p>
          </table:table-cell>
          <table:table-cell office:value-type="float" office:value="405" table:style-name="ce6">
            <text:p>405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6856655860</text:p>
          </table:table-cell>
          <table:table-cell office:value-type="string" table:style-name="ce4">
            <text:p>IVAN LUIS NICOLETT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4885.91" table:style-name="ce5">
            <text:p>4.885,91</text:p>
          </table:table-cell>
          <table:table-cell office:value-type="float" office:value="8714.09" table:style-name="ce5">
            <text:p>8.714,09</text:p>
          </table:table-cell>
          <table:table-cell office:value-type="float" office:value="10535.7" table:style-name="ce5">
            <text:p>10.535,70</text:p>
          </table:table-cell>
          <table:table-cell office:value-type="float" office:value="12729.22" table:style-name="ce5">
            <text:p>12.729,22</text:p>
          </table:table-cell>
          <table:table-cell office:value-type="float" office:value="10907.61" table:style-name="ce5">
            <text:p>10.907,61</text:p>
          </table:table-cell>
          <table:table-cell office:value-type="float" office:value="10907.61" table:style-name="ce5">
            <text:p>10.907,61</text:p>
          </table:table-cell>
          <table:table-cell office:value-type="float" office:value="10907.61" table:style-name="ce5">
            <text:p>10.907,61</text:p>
          </table:table-cell>
          <table:table-cell office:value-type="float" office:value="69587.75" table:style-name="ce6">
            <text:p>69.587,7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6856655860</text:p>
          </table:table-cell>
          <table:table-cell office:value-type="string" table:style-name="ce4">
            <text:p>IVAN LUIS NICOLETTI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514.27" table:style-name="ce5">
            <text:p>3.514,27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514.27" table:style-name="ce6">
            <text:p>3.514,2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1991717865</text:p>
          </table:table-cell>
          <table:table-cell office:value-type="string" table:style-name="ce4">
            <text:p>IVETE VALDERRAMOS MACHAD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3242.91" table:style-name="ce5">
            <text:p>3.242,91</text:p>
          </table:table-cell>
          <table:table-cell office:value-type="float" office:value="6548.33" table:style-name="ce5">
            <text:p>6.548,33</text:p>
          </table:table-cell>
          <table:table-cell office:value-type="float" office:value="7548.44" table:style-name="ce5">
            <text:p>7.548,44</text:p>
          </table:table-cell>
          <table:table-cell office:value-type="float" office:value="1000.11" table:style-name="ce5">
            <text:p>1.000,11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8339.79" table:style-name="ce6">
            <text:p>18.339,7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006448000140</text:p>
          </table:table-cell>
          <table:table-cell office:value-type="string" table:style-name="ce4">
            <text:p>J &amp; F EMPREENDIMENTOS IMOBILIARIOS LTDA.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25652.02" table:style-name="ce5">
            <text:p>25.652,02</text:p>
          </table:table-cell>
          <table:table-cell office:value-type="float" office:value="122898.95" table:style-name="ce5">
            <text:p>122.898,95</text:p>
          </table:table-cell>
          <table:table-cell office:value-type="float" office:value="135724.96" table:style-name="ce5">
            <text:p>135.724,96</text:p>
          </table:table-cell>
          <table:table-cell office:value-type="float" office:value="148550.97" table:style-name="ce5">
            <text:p>148.550,97</text:p>
          </table:table-cell>
          <table:table-cell office:value-type="float" office:value="135724.96" table:style-name="ce5">
            <text:p>135.724,96</text:p>
          </table:table-cell>
          <table:table-cell office:value-type="float" office:value="135724.96" table:style-name="ce5">
            <text:p>135.724,96</text:p>
          </table:table-cell>
          <table:table-cell office:value-type="float" office:value="135724.96" table:style-name="ce5">
            <text:p>135.724,96</text:p>
          </table:table-cell>
          <table:table-cell office:value-type="float" office:value="840001.78" table:style-name="ce6">
            <text:p>840.001,7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1103048000103</text:p>
          </table:table-cell>
          <table:table-cell office:value-type="string" table:style-name="ce4">
            <text:p>J S FAGUNDES LTDA</text:p>
          </table:table-cell>
          <table:table-cell office:value-type="string" table:style-name="ce4">
            <text:p>44905242</text:p>
          </table:table-cell>
          <table:table-cell office:value-type="string" table:style-name="ce4">
            <text:p>MOBILIARIO EM GERAL</text:p>
          </table:table-cell>
          <table:table-cell office:value-type="float" office:value="77432" table:style-name="ce5">
            <text:p>77.432,00</text:p>
          </table:table-cell>
          <table:table-cell office:value-type="float" office:value="77432" table:style-name="ce5">
            <text:p>77.432,00</text:p>
          </table:table-cell>
          <table:table-cell office:value-type="float" office:value="0" table:style-name="ce5">
            <text:p>0,00</text:p>
          </table:table-cell>
          <table:table-cell office:value-type="float" office:value="77432" table:style-name="ce5">
            <text:p>77.432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32296" table:style-name="ce6">
            <text:p>232.296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1379543000100</text:p>
          </table:table-cell>
          <table:table-cell office:value-type="string" table:style-name="ce4">
            <text:p>J. N. GONCALVES ADMINISTRACAO DE BENS LTDA.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4924.58" table:style-name="ce5">
            <text:p>4.924,58</text:p>
          </table:table-cell>
          <table:table-cell office:value-type="float" office:value="24467.23" table:style-name="ce5">
            <text:p>24.467,23</text:p>
          </table:table-cell>
          <table:table-cell office:value-type="float" office:value="27020.69" table:style-name="ce5">
            <text:p>27.020,69</text:p>
          </table:table-cell>
          <table:table-cell office:value-type="float" office:value="29574.15" table:style-name="ce5">
            <text:p>29.574,15</text:p>
          </table:table-cell>
          <table:table-cell office:value-type="float" office:value="27020.69" table:style-name="ce5">
            <text:p>27.020,69</text:p>
          </table:table-cell>
          <table:table-cell office:value-type="float" office:value="27506.45" table:style-name="ce5">
            <text:p>27.506,45</text:p>
          </table:table-cell>
          <table:table-cell office:value-type="float" office:value="27476.09" table:style-name="ce5">
            <text:p>27.476,09</text:p>
          </table:table-cell>
          <table:table-cell office:value-type="float" office:value="167989.88" table:style-name="ce6">
            <text:p>167.989,8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1712778820</text:p>
          </table:table-cell>
          <table:table-cell office:value-type="string" table:style-name="ce4">
            <text:p>JACKSON LUIZ MACHAD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3242.92" table:style-name="ce5">
            <text:p>3.242,92</text:p>
          </table:table-cell>
          <table:table-cell office:value-type="float" office:value="6548.34" table:style-name="ce5">
            <text:p>6.548,34</text:p>
          </table:table-cell>
          <table:table-cell office:value-type="float" office:value="7548.45" table:style-name="ce5">
            <text:p>7.548,45</text:p>
          </table:table-cell>
          <table:table-cell office:value-type="float" office:value="1000.11" table:style-name="ce5">
            <text:p>1.000,11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8339.82" table:style-name="ce6">
            <text:p>18.339,8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4425034000196</text:p>
          </table:table-cell>
          <table:table-cell office:value-type="string" table:style-name="ce4">
            <text:p>JAMC CONSULTORIA E REPRESENTACAO DE SOFTWARE LTDA</text:p>
          </table:table-cell>
          <table:table-cell office:value-type="string" table:style-name="ce4">
            <text:p>33904007</text:p>
          </table:table-cell>
          <table:table-cell office:value-type="string" table:style-name="ce4">
            <text:p>MANUTENCAO CORRETIVA/ADAPTATIVA E SUSTENTACAO SOFTWARES</text:p>
          </table:table-cell>
          <table:table-cell office:value-type="float" office:value="11305.38" table:style-name="ce5">
            <text:p>11.305,3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1305.38" table:style-name="ce6">
            <text:p>11.305,3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4425034000196</text:p>
          </table:table-cell>
          <table:table-cell office:value-type="string" table:style-name="ce4">
            <text:p>JAMC CONSULTORIA E REPRESENTACAO DE SOFTWARE LTDA</text:p>
          </table:table-cell>
          <table:table-cell office:value-type="string" table:style-name="ce4">
            <text:p>33904021</text:p>
          </table:table-cell>
          <table:table-cell office:value-type="string" table:style-name="ce4">
            <text:p>SERVICOS TECNICOS PROFISSIONAIS DE TIC</text:p>
          </table:table-cell>
          <table:table-cell office:value-type="float" office:value="15368.83" table:style-name="ce5">
            <text:p>15.368,83</text:p>
          </table:table-cell>
          <table:table-cell office:value-type="float" office:value="1326.96" table:style-name="ce5">
            <text:p>1.326,96</text:p>
          </table:table-cell>
          <table:table-cell office:value-type="float" office:value="12714.91" table:style-name="ce5">
            <text:p>12.714,91</text:p>
          </table:table-cell>
          <table:table-cell office:value-type="float" office:value="14041.87" table:style-name="ce5">
            <text:p>14.041,87</text:p>
          </table:table-cell>
          <table:table-cell office:value-type="float" office:value="15368.83" table:style-name="ce5">
            <text:p>15.368,83</text:p>
          </table:table-cell>
          <table:table-cell office:value-type="float" office:value="14041.87" table:style-name="ce5">
            <text:p>14.041,87</text:p>
          </table:table-cell>
          <table:table-cell office:value-type="float" office:value="14041.87" table:style-name="ce5">
            <text:p>14.041,87</text:p>
          </table:table-cell>
          <table:table-cell office:value-type="float" office:value="86905.14" table:style-name="ce6">
            <text:p>86.905,1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4782958000196</text:p>
          </table:table-cell>
          <table:table-cell office:value-type="string" table:style-name="ce4">
            <text:p>JC SERVICOS DE LIMPEZA LTDA</text:p>
          </table:table-cell>
          <table:table-cell office:value-type="string" table:style-name="ce4">
            <text:p>33903702</text:p>
          </table:table-cell>
          <table:table-cell office:value-type="string" table:style-name="ce4">
            <text:p>LIMPEZA E CONSERVACAO</text:p>
          </table:table-cell>
          <table:table-cell office:value-type="float" office:value="622617.68999999994" table:style-name="ce5">
            <text:p>622.617,69</text:p>
          </table:table-cell>
          <table:table-cell office:value-type="float" office:value="670245.88" table:style-name="ce5">
            <text:p>670.245,88</text:p>
          </table:table-cell>
          <table:table-cell office:value-type="float" office:value="1122964.6399999999" table:style-name="ce5">
            <text:p>1.122.964,64</text:p>
          </table:table-cell>
          <table:table-cell office:value-type="float" office:value="756030.09" table:style-name="ce5">
            <text:p>756.030,09</text:p>
          </table:table-cell>
          <table:table-cell office:value-type="float" office:value="989754.93" table:style-name="ce5">
            <text:p>989.754,93</text:p>
          </table:table-cell>
          <table:table-cell office:value-type="float" office:value="685637.75" table:style-name="ce5">
            <text:p>685.637,75</text:p>
          </table:table-cell>
          <table:table-cell office:value-type="float" office:value="901547.27" table:style-name="ce5">
            <text:p>901.547,27</text:p>
          </table:table-cell>
          <table:table-cell office:value-type="float" office:value="5748798.25" table:style-name="ce6">
            <text:p>5.748.798,2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4782958000196</text:p>
          </table:table-cell>
          <table:table-cell office:value-type="string" table:style-name="ce4">
            <text:p>JC SERVICOS DE LIMPEZA LTDA</text:p>
          </table:table-cell>
          <table:table-cell office:value-type="string" table:style-name="ce4">
            <text:p>33909237</text:p>
          </table:table-cell>
          <table:table-cell office:value-type="string" table:style-name="ce4">
            <text:p>LOCACAO DE MAO-DE-OBRA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6.3" table:style-name="ce5">
            <text:p>56,30</text:p>
          </table:table-cell>
          <table:table-cell office:value-type="float" office:value="56.3" table:style-name="ce6">
            <text:p>56,3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8362834000166</text:p>
          </table:table-cell>
          <table:table-cell office:value-type="string" table:style-name="ce4">
            <text:p>JIREH EMPREENDIMENTOS IMOBILIARIO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3293.74" table:style-name="ce5">
            <text:p>3.293,74</text:p>
          </table:table-cell>
          <table:table-cell office:value-type="float" office:value="15780.28" table:style-name="ce5">
            <text:p>15.780,28</text:p>
          </table:table-cell>
          <table:table-cell office:value-type="float" office:value="17427.150000000001" table:style-name="ce5">
            <text:p>17.427,15</text:p>
          </table:table-cell>
          <table:table-cell office:value-type="float" office:value="19074.02" table:style-name="ce5">
            <text:p>19.074,02</text:p>
          </table:table-cell>
          <table:table-cell office:value-type="float" office:value="17427.150000000001" table:style-name="ce5">
            <text:p>17.427,15</text:p>
          </table:table-cell>
          <table:table-cell office:value-type="float" office:value="17427.150000000001" table:style-name="ce5">
            <text:p>17.427,15</text:p>
          </table:table-cell>
          <table:table-cell office:value-type="float" office:value="17427.150000000001" table:style-name="ce5">
            <text:p>17.427,15</text:p>
          </table:table-cell>
          <table:table-cell office:value-type="float" office:value="107856.64" table:style-name="ce6">
            <text:p>107.856,6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6012477000173</text:p>
          </table:table-cell>
          <table:table-cell office:value-type="string" table:style-name="ce4">
            <text:p>JLR PARTICIPACOE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4885.96" table:style-name="ce5">
            <text:p>4.885,96</text:p>
          </table:table-cell>
          <table:table-cell office:value-type="float" office:value="23408.61" table:style-name="ce5">
            <text:p>23.408,61</text:p>
          </table:table-cell>
          <table:table-cell office:value-type="float" office:value="25851.59" table:style-name="ce5">
            <text:p>25.851,59</text:p>
          </table:table-cell>
          <table:table-cell office:value-type="float" office:value="28294.57" table:style-name="ce5">
            <text:p>28.294,57</text:p>
          </table:table-cell>
          <table:table-cell office:value-type="float" office:value="25851.59" table:style-name="ce5">
            <text:p>25.851,59</text:p>
          </table:table-cell>
          <table:table-cell office:value-type="float" office:value="25851.59" table:style-name="ce5">
            <text:p>25.851,59</text:p>
          </table:table-cell>
          <table:table-cell office:value-type="float" office:value="25851.59" table:style-name="ce5">
            <text:p>25.851,59</text:p>
          </table:table-cell>
          <table:table-cell office:value-type="float" office:value="159995.5" table:style-name="ce6">
            <text:p>159.995,5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6012477000173</text:p>
          </table:table-cell>
          <table:table-cell office:value-type="string" table:style-name="ce4">
            <text:p>JLR PARTICIPACOES LTDA</text:p>
          </table:table-cell>
          <table:table-cell office:value-type="string" table:style-name="ce4">
            <text:p>33903915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035.39" table:style-name="ce5">
            <text:p>8.035,3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035.39" table:style-name="ce6">
            <text:p>8.035,3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8932868000149</text:p>
          </table:table-cell>
          <table:table-cell office:value-type="string" table:style-name="ce4">
            <text:p>JMG ELEVADORES E SERVICOS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1650.95" table:style-name="ce5">
            <text:p>1.650,95</text:p>
          </table:table-cell>
          <table:table-cell office:value-type="float" office:value="1279.1099999999999" table:style-name="ce5">
            <text:p>1.279,11</text:p>
          </table:table-cell>
          <table:table-cell office:value-type="float" office:value="8591.84" table:style-name="ce5">
            <text:p>8.591,84</text:p>
          </table:table-cell>
          <table:table-cell office:value-type="float" office:value="2617.5100000000002" table:style-name="ce5">
            <text:p>2.617,51</text:p>
          </table:table-cell>
          <table:table-cell office:value-type="float" office:value="2617.5100000000002" table:style-name="ce5">
            <text:p>2.617,51</text:p>
          </table:table-cell>
          <table:table-cell office:value-type="float" office:value="2617.5100000000002" table:style-name="ce5">
            <text:p>2.617,51</text:p>
          </table:table-cell>
          <table:table-cell office:value-type="float" office:value="2617.5100000000002" table:style-name="ce5">
            <text:p>2.617,51</text:p>
          </table:table-cell>
          <table:table-cell office:value-type="float" office:value="21991.94" table:style-name="ce6">
            <text:p>21.991,9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592108820</text:p>
          </table:table-cell>
          <table:table-cell office:value-type="string" table:style-name="ce4">
            <text:p>JOAO CLAUDIO BIGATA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7757.01" table:style-name="ce5">
            <text:p>7.757,01</text:p>
          </table:table-cell>
          <table:table-cell office:value-type="float" office:value="12498.73" table:style-name="ce5">
            <text:p>12.498,73</text:p>
          </table:table-cell>
          <table:table-cell office:value-type="float" office:value="15755.89" table:style-name="ce5">
            <text:p>15.755,89</text:p>
          </table:table-cell>
          <table:table-cell office:value-type="float" office:value="19013.05" table:style-name="ce5">
            <text:p>19.013,05</text:p>
          </table:table-cell>
          <table:table-cell office:value-type="float" office:value="15755.89" table:style-name="ce5">
            <text:p>15.755,89</text:p>
          </table:table-cell>
          <table:table-cell office:value-type="float" office:value="15755.89" table:style-name="ce5">
            <text:p>15.755,89</text:p>
          </table:table-cell>
          <table:table-cell office:value-type="float" office:value="15755.89" table:style-name="ce5">
            <text:p>15.755,89</text:p>
          </table:table-cell>
          <table:table-cell office:value-type="float" office:value="102292.35" table:style-name="ce6">
            <text:p>102.292,3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5936380866</text:p>
          </table:table-cell>
          <table:table-cell office:value-type="string" table:style-name="ce4">
            <text:p>JOAO DONIZETE LEAT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55.49" table:style-name="ce5">
            <text:p>255,49</text:p>
          </table:table-cell>
          <table:table-cell office:value-type="float" office:value="2068.85" table:style-name="ce5">
            <text:p>2.068,85</text:p>
          </table:table-cell>
          <table:table-cell office:value-type="float" office:value="2050.85" table:style-name="ce5">
            <text:p>2.050,85</text:p>
          </table:table-cell>
          <table:table-cell office:value-type="float" office:value="2050.85" table:style-name="ce5">
            <text:p>2.050,85</text:p>
          </table:table-cell>
          <table:table-cell office:value-type="float" office:value="2050.85" table:style-name="ce5">
            <text:p>2.050,85</text:p>
          </table:table-cell>
          <table:table-cell office:value-type="float" office:value="2050.85" table:style-name="ce5">
            <text:p>2.050,85</text:p>
          </table:table-cell>
          <table:table-cell office:value-type="float" office:value="2050.85" table:style-name="ce5">
            <text:p>2.050,85</text:p>
          </table:table-cell>
          <table:table-cell office:value-type="float" office:value="12578.59" table:style-name="ce6">
            <text:p>12.578,5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97998583800</text:p>
          </table:table-cell>
          <table:table-cell office:value-type="string" table:style-name="ce4">
            <text:p>JOAO DONIZETI GONCALVES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130.54" table:style-name="ce5">
            <text:p>1.130,54</text:p>
          </table:table-cell>
          <table:table-cell office:value-type="float" office:value="3707.76" table:style-name="ce5">
            <text:p>3.707,76</text:p>
          </table:table-cell>
          <table:table-cell office:value-type="float" office:value="3707.76" table:style-name="ce5">
            <text:p>3.707,76</text:p>
          </table:table-cell>
          <table:table-cell office:value-type="float" office:value="3707.76" table:style-name="ce5">
            <text:p>3.707,76</text:p>
          </table:table-cell>
          <table:table-cell office:value-type="float" office:value="3952.09" table:style-name="ce5">
            <text:p>3.952,09</text:p>
          </table:table-cell>
          <table:table-cell office:value-type="float" office:value="3838.65" table:style-name="ce5">
            <text:p>3.838,65</text:p>
          </table:table-cell>
          <table:table-cell office:value-type="float" office:value="3838.65" table:style-name="ce5">
            <text:p>3.838,65</text:p>
          </table:table-cell>
          <table:table-cell office:value-type="float" office:value="23883.21" table:style-name="ce6">
            <text:p>23.883,2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97998583800</text:p>
          </table:table-cell>
          <table:table-cell office:value-type="string" table:style-name="ce4">
            <text:p>JOAO DONIZETI GONCALVES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572.54" table:style-name="ce5">
            <text:p>2.572,5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572.54" table:style-name="ce6">
            <text:p>2.572,5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438946493</text:p>
          </table:table-cell>
          <table:table-cell office:value-type="string" table:style-name="ce4">
            <text:p>JOAO GUILHERME DE MELO PEIXOTO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560" table:style-name="ce5">
            <text:p>10.560,00</text:p>
          </table:table-cell>
          <table:table-cell office:value-type="float" office:value="10560" table:style-name="ce6">
            <text:p>10.56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070961853</text:p>
          </table:table-cell>
          <table:table-cell office:value-type="string" table:style-name="ce4">
            <text:p>JOAO LUIZ DA COSTA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958.38" table:style-name="ce5">
            <text:p>1.958,38</text:p>
          </table:table-cell>
          <table:table-cell office:value-type="float" office:value="5136.68" table:style-name="ce5">
            <text:p>5.136,68</text:p>
          </table:table-cell>
          <table:table-cell office:value-type="float" office:value="5212.93" table:style-name="ce5">
            <text:p>5.212,93</text:p>
          </table:table-cell>
          <table:table-cell office:value-type="float" office:value="5289.18" table:style-name="ce5">
            <text:p>5.289,18</text:p>
          </table:table-cell>
          <table:table-cell office:value-type="float" office:value="5212.93" table:style-name="ce5">
            <text:p>5.212,93</text:p>
          </table:table-cell>
          <table:table-cell office:value-type="float" office:value="5081.99" table:style-name="ce5">
            <text:p>5.081,99</text:p>
          </table:table-cell>
          <table:table-cell office:value-type="float" office:value="5141.51" table:style-name="ce5">
            <text:p>5.141,51</text:p>
          </table:table-cell>
          <table:table-cell office:value-type="float" office:value="33033.599999999999" table:style-name="ce6">
            <text:p>33.033,6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070961853</text:p>
          </table:table-cell>
          <table:table-cell office:value-type="string" table:style-name="ce4">
            <text:p>JOAO LUIZ DA COSTA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379.53" table:style-name="ce5">
            <text:p>3.379,5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379.53" table:style-name="ce6">
            <text:p>3.379,5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86510150891</text:p>
          </table:table-cell>
          <table:table-cell office:value-type="string" table:style-name="ce4">
            <text:p>JOSE ANTONIO DA COSTA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0" table:style-name="ce5">
            <text:p>0,00</text:p>
          </table:table-cell>
          <table:table-cell office:value-type="float" office:value="1042.5899999999999" table:style-name="ce5">
            <text:p>1.042,59</text:p>
          </table:table-cell>
          <table:table-cell office:value-type="float" office:value="1042.5899999999999" table:style-name="ce5">
            <text:p>1.042,59</text:p>
          </table:table-cell>
          <table:table-cell office:value-type="float" office:value="1042.5899999999999" table:style-name="ce5">
            <text:p>1.042,59</text:p>
          </table:table-cell>
          <table:table-cell office:value-type="float" office:value="1042.5899999999999" table:style-name="ce5">
            <text:p>1.042,59</text:p>
          </table:table-cell>
          <table:table-cell office:value-type="float" office:value="1016.39" table:style-name="ce5">
            <text:p>1.016,39</text:p>
          </table:table-cell>
          <table:table-cell office:value-type="float" office:value="1028.3" table:style-name="ce5">
            <text:p>1.028,30</text:p>
          </table:table-cell>
          <table:table-cell office:value-type="float" office:value="6215.05" table:style-name="ce6">
            <text:p>6.215,0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86510150891</text:p>
          </table:table-cell>
          <table:table-cell office:value-type="string" table:style-name="ce4">
            <text:p>JOSE ANTONIO DA COSTA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75.9" table:style-name="ce5">
            <text:p>675,9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75.9" table:style-name="ce6">
            <text:p>675,9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83161279891</text:p>
          </table:table-cell>
          <table:table-cell office:value-type="string" table:style-name="ce4">
            <text:p>JOSE AUGUSTO PRUDENTE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722.31" table:style-name="ce5">
            <text:p>1.722,31</text:p>
          </table:table-cell>
          <table:table-cell office:value-type="float" office:value="4789.08" table:style-name="ce5">
            <text:p>4.789,08</text:p>
          </table:table-cell>
          <table:table-cell office:value-type="float" office:value="4789.08" table:style-name="ce5">
            <text:p>4.789,08</text:p>
          </table:table-cell>
          <table:table-cell office:value-type="float" office:value="4789.08" table:style-name="ce5">
            <text:p>4.789,08</text:p>
          </table:table-cell>
          <table:table-cell office:value-type="float" office:value="4789.08" table:style-name="ce5">
            <text:p>4.789,08</text:p>
          </table:table-cell>
          <table:table-cell office:value-type="float" office:value="4789.08" table:style-name="ce5">
            <text:p>4.789,08</text:p>
          </table:table-cell>
          <table:table-cell office:value-type="float" office:value="4789.08" table:style-name="ce5">
            <text:p>4.789,08</text:p>
          </table:table-cell>
          <table:table-cell office:value-type="float" office:value="30456.79" table:style-name="ce6">
            <text:p>30.456,7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83161279891</text:p>
          </table:table-cell>
          <table:table-cell office:value-type="string" table:style-name="ce4">
            <text:p>JOSE AUGUSTO PRUDENTE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159.62" table:style-name="ce5">
            <text:p>3.159,62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159.62" table:style-name="ce6">
            <text:p>3.159,6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7633942800</text:p>
          </table:table-cell>
          <table:table-cell office:value-type="string" table:style-name="ce4">
            <text:p>JOSE CARLOS ARTON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696.14" table:style-name="ce5">
            <text:p>2.696,14</text:p>
          </table:table-cell>
          <table:table-cell office:value-type="float" office:value="5933.53" table:style-name="ce5">
            <text:p>5.933,53</text:p>
          </table:table-cell>
          <table:table-cell office:value-type="float" office:value="6554.31" table:style-name="ce5">
            <text:p>6.554,31</text:p>
          </table:table-cell>
          <table:table-cell office:value-type="float" office:value="7617.51" table:style-name="ce5">
            <text:p>7.617,51</text:p>
          </table:table-cell>
          <table:table-cell office:value-type="float" office:value="6800.1" table:style-name="ce5">
            <text:p>6.800,10</text:p>
          </table:table-cell>
          <table:table-cell office:value-type="float" office:value="6800.1" table:style-name="ce5">
            <text:p>6.800,10</text:p>
          </table:table-cell>
          <table:table-cell office:value-type="float" office:value="6800.1" table:style-name="ce5">
            <text:p>6.800,10</text:p>
          </table:table-cell>
          <table:table-cell office:value-type="float" office:value="43201.79" table:style-name="ce6">
            <text:p>43.201,7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5877666800</text:p>
          </table:table-cell>
          <table:table-cell office:value-type="string" table:style-name="ce4">
            <text:p>JOSE CARLOS CRUZ OROSC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3575.8" table:style-name="ce5">
            <text:p>13.575,80</text:p>
          </table:table-cell>
          <table:table-cell office:value-type="float" office:value="20324.47" table:style-name="ce5">
            <text:p>20.324,47</text:p>
          </table:table-cell>
          <table:table-cell office:value-type="float" office:value="26550.02" table:style-name="ce5">
            <text:p>26.550,02</text:p>
          </table:table-cell>
          <table:table-cell office:value-type="float" office:value="32775.57" table:style-name="ce5">
            <text:p>32.775,57</text:p>
          </table:table-cell>
          <table:table-cell office:value-type="float" office:value="26550.02" table:style-name="ce5">
            <text:p>26.550,02</text:p>
          </table:table-cell>
          <table:table-cell office:value-type="float" office:value="26550.02" table:style-name="ce5">
            <text:p>26.550,02</text:p>
          </table:table-cell>
          <table:table-cell office:value-type="float" office:value="26550.02" table:style-name="ce5">
            <text:p>26.550,02</text:p>
          </table:table-cell>
          <table:table-cell office:value-type="float" office:value="172875.92" table:style-name="ce6">
            <text:p>172.875,9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5031428953</text:p>
          </table:table-cell>
          <table:table-cell office:value-type="string" table:style-name="ce4">
            <text:p>JOSE DARI KREIN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91.6" table:style-name="ce5">
            <text:p>391,60</text:p>
          </table:table-cell>
          <table:table-cell office:value-type="float" office:value="48.4" table:style-name="ce5">
            <text:p>48,4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40" table:style-name="ce6">
            <text:p>44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021552481</text:p>
          </table:table-cell>
          <table:table-cell office:value-type="string" table:style-name="ce4">
            <text:p>JOSE FAUSTINO MACEDO DE SOUZA FERREIRA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640" table:style-name="ce5">
            <text:p>8.640,00</text:p>
          </table:table-cell>
          <table:table-cell office:value-type="float" office:value="8640" table:style-name="ce6">
            <text:p>8.64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8513098876</text:p>
          </table:table-cell>
          <table:table-cell office:value-type="string" table:style-name="ce4">
            <text:p>JOSE GILMAR CERON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6055.69" table:style-name="ce5">
            <text:p>6.055,69</text:p>
          </table:table-cell>
          <table:table-cell office:value-type="float" office:value="10256.09" table:style-name="ce5">
            <text:p>10.256,09</text:p>
          </table:table-cell>
          <table:table-cell office:value-type="float" office:value="12662.59" table:style-name="ce5">
            <text:p>12.662,59</text:p>
          </table:table-cell>
          <table:table-cell office:value-type="float" office:value="15801.12" table:style-name="ce5">
            <text:p>15.801,12</text:p>
          </table:table-cell>
          <table:table-cell office:value-type="float" office:value="13129.84" table:style-name="ce5">
            <text:p>13.129,84</text:p>
          </table:table-cell>
          <table:table-cell office:value-type="float" office:value="13129.84" table:style-name="ce5">
            <text:p>13.129,84</text:p>
          </table:table-cell>
          <table:table-cell office:value-type="float" office:value="13129.84" table:style-name="ce5">
            <text:p>13.129,84</text:p>
          </table:table-cell>
          <table:table-cell office:value-type="float" office:value="84165.01" table:style-name="ce6">
            <text:p>84.165,0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6264780000163</text:p>
          </table:table-cell>
          <table:table-cell office:value-type="string" table:style-name="ce4">
            <text:p>JOSE LUIZ ALBERTO SOBRINHO</text:p>
          </table:table-cell>
          <table:table-cell office:value-type="string" table:style-name="ce4">
            <text:p>33903024</text:p>
          </table:table-cell>
          <table:table-cell office:value-type="string" table:style-name="ce4">
            <text:p>MATERIAL P/ MANUT.DE BENS IMOVEIS/INSTALACOES</text:p>
          </table:table-cell>
          <table:table-cell office:value-type="float" office:value="850" table:style-name="ce5">
            <text:p>85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50" table:style-name="ce6">
            <text:p>85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6264780000163</text:p>
          </table:table-cell>
          <table:table-cell office:value-type="string" table:style-name="ce4">
            <text:p>JOSE LUIZ ALBERTO SOBRINHO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5203.32" table:style-name="ce5">
            <text:p>5.203,32</text:p>
          </table:table-cell>
          <table:table-cell office:value-type="float" office:value="1226.68" table:style-name="ce5">
            <text:p>1.226,6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430" table:style-name="ce6">
            <text:p>6.43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669010000175</text:p>
          </table:table-cell>
          <table:table-cell office:value-type="string" table:style-name="ce4">
            <text:p>JOSE OSVALDO TOSCARO ME</text:p>
          </table:table-cell>
          <table:table-cell office:value-type="string" table:style-name="ce4">
            <text:p>33903917</text:p>
          </table:table-cell>
          <table:table-cell office:value-type="string" table:style-name="ce4">
            <text:p>MANUT. E CONSERV. DE MAQUINAS E EQUIPAMENTO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910" table:style-name="ce5">
            <text:p>1.910,00</text:p>
          </table:table-cell>
          <table:table-cell office:value-type="float" office:value="1910" table:style-name="ce6">
            <text:p>1.91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6548475020</text:p>
          </table:table-cell>
          <table:table-cell office:value-type="string" table:style-name="ce4">
            <text:p>JOSE PEDRO DE OLIVEIRA ECKERT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26.4" table:style-name="ce5">
            <text:p>626,4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26.4" table:style-name="ce6">
            <text:p>626,4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4970614000164</text:p>
          </table:table-cell>
          <table:table-cell office:value-type="string" table:style-name="ce4">
            <text:p>JP &amp; LM PARTICIPACOES E LOCACOES PROPRIA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9822.92" table:style-name="ce5">
            <text:p>9.822,92</text:p>
          </table:table-cell>
          <table:table-cell office:value-type="float" office:value="47061.67" table:style-name="ce5">
            <text:p>47.061,67</text:p>
          </table:table-cell>
          <table:table-cell office:value-type="float" office:value="51973.13" table:style-name="ce5">
            <text:p>51.973,13</text:p>
          </table:table-cell>
          <table:table-cell office:value-type="float" office:value="58719.24" table:style-name="ce5">
            <text:p>58.719,24</text:p>
          </table:table-cell>
          <table:table-cell office:value-type="float" office:value="53807.78" table:style-name="ce5">
            <text:p>53.807,78</text:p>
          </table:table-cell>
          <table:table-cell office:value-type="float" office:value="53807.78" table:style-name="ce5">
            <text:p>53.807,78</text:p>
          </table:table-cell>
          <table:table-cell office:value-type="float" office:value="53807.78" table:style-name="ce5">
            <text:p>53.807,78</text:p>
          </table:table-cell>
          <table:table-cell office:value-type="float" office:value="329000.3" table:style-name="ce6">
            <text:p>329.000,3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7436319000128</text:p>
          </table:table-cell>
          <table:table-cell office:value-type="string" table:style-name="ce4">
            <text:p>K7 SOLUCOES - LTDA</text:p>
          </table:table-cell>
          <table:table-cell office:value-type="string" table:style-name="ce4">
            <text:p>33903059</text:p>
          </table:table-cell>
          <table:table-cell office:value-type="string" table:style-name="ce4">
            <text:p>MATERIAL PARA DIVULGACA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3800" table:style-name="ce5">
            <text:p>13.800,00</text:p>
          </table:table-cell>
          <table:table-cell office:value-type="float" office:value="3950.1" table:style-name="ce5">
            <text:p>3.950,10</text:p>
          </table:table-cell>
          <table:table-cell office:value-type="float" office:value="0" table:style-name="ce5">
            <text:p>0,00</text:p>
          </table:table-cell>
          <table:table-cell office:value-type="float" office:value="17750.099999999999" table:style-name="ce6">
            <text:p>17.750,1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0177010851</text:p>
          </table:table-cell>
          <table:table-cell office:value-type="string" table:style-name="ce4">
            <text:p>KARINA MIARELLI PALHAR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566.36" table:style-name="ce5">
            <text:p>3.566,36</text:p>
          </table:table-cell>
          <table:table-cell office:value-type="float" office:value="1783.18" table:style-name="ce5">
            <text:p>1.783,18</text:p>
          </table:table-cell>
          <table:table-cell office:value-type="float" office:value="1783.18" table:style-name="ce5">
            <text:p>1.783,18</text:p>
          </table:table-cell>
          <table:table-cell office:value-type="float" office:value="1783.18" table:style-name="ce5">
            <text:p>1.783,18</text:p>
          </table:table-cell>
          <table:table-cell office:value-type="float" office:value="8915.9" table:style-name="ce6">
            <text:p>8.915,9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1037931890</text:p>
          </table:table-cell>
          <table:table-cell office:value-type="string" table:style-name="ce4">
            <text:p>KATIA LUCIANI MIARELLI ZANETT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264.46" table:style-name="ce5">
            <text:p>2.264,46</text:p>
          </table:table-cell>
          <table:table-cell office:value-type="float" office:value="5599.78" table:style-name="ce5">
            <text:p>5.599,78</text:p>
          </table:table-cell>
          <table:table-cell office:value-type="float" office:value="5990.41" table:style-name="ce5">
            <text:p>5.990,41</text:p>
          </table:table-cell>
          <table:table-cell office:value-type="float" office:value="6381.04" table:style-name="ce5">
            <text:p>6.381,04</text:p>
          </table:table-cell>
          <table:table-cell office:value-type="float" office:value="5990.41" table:style-name="ce5">
            <text:p>5.990,41</text:p>
          </table:table-cell>
          <table:table-cell office:value-type="float" office:value="5990.41" table:style-name="ce5">
            <text:p>5.990,41</text:p>
          </table:table-cell>
          <table:table-cell office:value-type="float" office:value="5990.41" table:style-name="ce5">
            <text:p>5.990,41</text:p>
          </table:table-cell>
          <table:table-cell office:value-type="float" office:value="38206.92" table:style-name="ce6">
            <text:p>38.206,9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7857546000110</text:p>
          </table:table-cell>
          <table:table-cell office:value-type="string" table:style-name="ce4">
            <text:p>KTV MARKETING DIGITAL LTDA</text:p>
          </table:table-cell>
          <table:table-cell office:value-type="string" table:style-name="ce4">
            <text:p>33903905</text:p>
          </table:table-cell>
          <table:table-cell office:value-type="string" table:style-name="ce4">
            <text:p>SERVICOS TECNICOS PROFISSIONA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50.3" table:style-name="ce5">
            <text:p>450,3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50.3" table:style-name="ce6">
            <text:p>450,3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6983736000103</text:p>
          </table:table-cell>
          <table:table-cell office:value-type="string" table:style-name="ce4">
            <text:p>LABOR INDUSTRIA DE MOVEIS PARA ESCRITORIO LTDA</text:p>
          </table:table-cell>
          <table:table-cell office:value-type="string" table:style-name="ce4">
            <text:p>44905242</text:p>
          </table:table-cell>
          <table:table-cell office:value-type="string" table:style-name="ce4">
            <text:p>MOBILIARIO EM GERAL</text:p>
          </table:table-cell>
          <table:table-cell office:value-type="float" office:value="0" table:style-name="ce5">
            <text:p>0,00</text:p>
          </table:table-cell>
          <table:table-cell office:value-type="float" office:value="63400.61" table:style-name="ce5">
            <text:p>63.400,61</text:p>
          </table:table-cell>
          <table:table-cell office:value-type="float" office:value="3939.39" table:style-name="ce5">
            <text:p>3.939,3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7340" table:style-name="ce6">
            <text:p>67.34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1116455000130</text:p>
          </table:table-cell>
          <table:table-cell office:value-type="string" table:style-name="ce4">
            <text:p>LACIER JOSE DE REZENDE LIVRARIA</text:p>
          </table:table-cell>
          <table:table-cell office:value-type="string" table:style-name="ce4">
            <text:p>33903901</text:p>
          </table:table-cell>
          <table:table-cell office:value-type="string" table:style-name="ce4">
            <text:p>ASSINATURAS DE PERIODICOS E ANUIDADE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40" table:style-name="ce5">
            <text:p>240,00</text:p>
          </table:table-cell>
          <table:table-cell office:value-type="float" office:value="11760" table:style-name="ce5">
            <text:p>11.760,00</text:p>
          </table:table-cell>
          <table:table-cell office:value-type="float" office:value="12000" table:style-name="ce6">
            <text:p>12.0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877285000252</text:p>
          </table:table-cell>
          <table:table-cell office:value-type="string" table:style-name="ce4">
            <text:p>LANLINK SOLUCOES E COMERCIALIZACAO EM INFORMATICA S/A</text:p>
          </table:table-cell>
          <table:table-cell office:value-type="string" table:style-name="ce4">
            <text:p>33904006</text:p>
          </table:table-cell>
          <table:table-cell office:value-type="string" table:style-name="ce4">
            <text:p>LOCACAO DE SOFTWARES</text:p>
          </table:table-cell>
          <table:table-cell office:value-type="float" office:value="5348.22" table:style-name="ce5">
            <text:p>5.348,22</text:p>
          </table:table-cell>
          <table:table-cell office:value-type="float" office:value="558.15" table:style-name="ce5">
            <text:p>558,1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906.37" table:style-name="ce6">
            <text:p>5.906,3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1606723928</text:p>
          </table:table-cell>
          <table:table-cell office:value-type="string" table:style-name="ce4">
            <text:p>LARYSSA ANGELICA COPACK MUNIZ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20.9" table:style-name="ce5">
            <text:p>720,90</text:p>
          </table:table-cell>
          <table:table-cell office:value-type="float" office:value="89.1" table:style-name="ce5">
            <text:p>89,1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10" table:style-name="ce6">
            <text:p>81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7397048862</text:p>
          </table:table-cell>
          <table:table-cell office:value-type="string" table:style-name="ce4">
            <text:p>LEANDRO AUGUSTO CONFORTI DE OLIVEIRA</text:p>
          </table:table-cell>
          <table:table-cell office:value-type="string" table:style-name="ce4">
            <text:p>33909302</text:p>
          </table:table-cell>
          <table:table-cell office:value-type="string" table:style-name="ce4">
            <text:p>RESTITUICOES</text:p>
          </table:table-cell>
          <table:table-cell office:value-type="float" office:value="0" table:style-name="ce5">
            <text:p>0,00</text:p>
          </table:table-cell>
          <table:table-cell office:value-type="float" office:value="170" table:style-name="ce5">
            <text:p>17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70" table:style-name="ce6">
            <text:p>17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4805650842</text:p>
          </table:table-cell>
          <table:table-cell office:value-type="string" table:style-name="ce4">
            <text:p>LETICIA GOMES DAS CHAGAS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8325.0499999999993" table:style-name="ce5">
            <text:p>8.325,05</text:p>
          </table:table-cell>
          <table:table-cell office:value-type="float" office:value="13293.03" table:style-name="ce5">
            <text:p>13.293,03</text:p>
          </table:table-cell>
          <table:table-cell office:value-type="float" office:value="16851.47" table:style-name="ce5">
            <text:p>16.851,47</text:p>
          </table:table-cell>
          <table:table-cell office:value-type="float" office:value="20409.91" table:style-name="ce5">
            <text:p>20.409,91</text:p>
          </table:table-cell>
          <table:table-cell office:value-type="float" office:value="16851.47" table:style-name="ce5">
            <text:p>16.851,47</text:p>
          </table:table-cell>
          <table:table-cell office:value-type="float" office:value="16851.47" table:style-name="ce5">
            <text:p>16.851,47</text:p>
          </table:table-cell>
          <table:table-cell office:value-type="float" office:value="16851.47" table:style-name="ce5">
            <text:p>16.851,47</text:p>
          </table:table-cell>
          <table:table-cell office:value-type="float" office:value="109433.87" table:style-name="ce6">
            <text:p>109.433,8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789113000167</text:p>
          </table:table-cell>
          <table:table-cell office:value-type="string" table:style-name="ce4">
            <text:p>LETTEL DISTRIBUIDORA DE TELEFONIA LTDA</text:p>
          </table:table-cell>
          <table:table-cell office:value-type="string" table:style-name="ce4">
            <text:p>33904020</text:p>
          </table:table-cell>
          <table:table-cell office:value-type="string" table:style-name="ce4">
            <text:p>TREINAMENTO/CAPACITACAO EM TIC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263.92" table:style-name="ce5">
            <text:p>7.263,92</text:p>
          </table:table-cell>
          <table:table-cell office:value-type="float" office:value="758.08" table:style-name="ce5">
            <text:p>758,0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022" table:style-name="ce6">
            <text:p>8.022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789113000167</text:p>
          </table:table-cell>
          <table:table-cell office:value-type="string" table:style-name="ce4">
            <text:p>LETTEL DISTRIBUIDORA DE TELEFONIA LTDA</text:p>
          </table:table-cell>
          <table:table-cell office:value-type="string" table:style-name="ce4">
            <text:p>44904005</text:p>
          </table:table-cell>
          <table:table-cell office:value-type="string" table:style-name="ce4">
            <text:p>AQUISICAO DE SOFTWARE PRONTO</text:p>
          </table:table-cell>
          <table:table-cell office:value-type="float" office:value="30954.42" table:style-name="ce5">
            <text:p>30.954,42</text:p>
          </table:table-cell>
          <table:table-cell office:value-type="float" office:value="0" table:style-name="ce5">
            <text:p>0,00</text:p>
          </table:table-cell>
          <table:table-cell office:value-type="float" office:value="19370.46" table:style-name="ce5">
            <text:p>19.370,46</text:p>
          </table:table-cell>
          <table:table-cell office:value-type="float" office:value="2021.54" table:style-name="ce5">
            <text:p>2.021,5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2346.42" table:style-name="ce6">
            <text:p>52.346,4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789113000167</text:p>
          </table:table-cell>
          <table:table-cell office:value-type="string" table:style-name="ce4">
            <text:p>LETTEL DISTRIBUIDORA DE TELEFONIA LTDA</text:p>
          </table:table-cell>
          <table:table-cell office:value-type="string" table:style-name="ce4">
            <text:p>44905237</text:p>
          </table:table-cell>
          <table:table-cell office:value-type="string" table:style-name="ce4">
            <text:p>EQUIPAMENTOS DE TIC - ATIVOS DE REDE</text:p>
          </table:table-cell>
          <table:table-cell office:value-type="float" office:value="0" table:style-name="ce5">
            <text:p>0,00</text:p>
          </table:table-cell>
          <table:table-cell office:value-type="float" office:value="68701.789999999994" table:style-name="ce5">
            <text:p>68.701,79</text:p>
          </table:table-cell>
          <table:table-cell office:value-type="float" office:value="5763.66" table:style-name="ce5">
            <text:p>5.763,6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4465.45" table:style-name="ce6">
            <text:p>74.465,4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2477490000281</text:p>
          </table:table-cell>
          <table:table-cell office:value-type="string" table:style-name="ce4">
            <text:p>LIDER NOTEBOOKS COMERCIO E SERVICOS LTDA</text:p>
          </table:table-cell>
          <table:table-cell office:value-type="string" table:style-name="ce4">
            <text:p>44905241</text:p>
          </table:table-cell>
          <table:table-cell office:value-type="string" table:style-name="ce4">
            <text:p>EQUIPAMENTOS DE TIC - COMPUTADORES</text:p>
          </table:table-cell>
          <table:table-cell office:value-type="float" office:value="0" table:style-name="ce5">
            <text:p>0,00</text:p>
          </table:table-cell>
          <table:table-cell office:value-type="float" office:value="1308399.77" table:style-name="ce5">
            <text:p>1.308.399,77</text:p>
          </table:table-cell>
          <table:table-cell office:value-type="float" office:value="81297.279999999999" table:style-name="ce5">
            <text:p>81.297,28</text:p>
          </table:table-cell>
          <table:table-cell office:value-type="float" office:value="2295438.2000000002" table:style-name="ce5">
            <text:p>2.295.438,20</text:p>
          </table:table-cell>
          <table:table-cell office:value-type="float" office:value="142626.79999999999" table:style-name="ce5">
            <text:p>142.626,8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827762.05" table:style-name="ce6">
            <text:p>3.827.762,0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2990873000192</text:p>
          </table:table-cell>
          <table:table-cell office:value-type="string" table:style-name="ce4">
            <text:p>LILIANE ARAGAO RIBEIRO</text:p>
          </table:table-cell>
          <table:table-cell office:value-type="string" table:style-name="ce4">
            <text:p>33903905</text:p>
          </table:table-cell>
          <table:table-cell office:value-type="string" table:style-name="ce4">
            <text:p>SERVICOS TECNICOS PROFISSIONA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47.71" table:style-name="ce5">
            <text:p>1.447,71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94.83" table:style-name="ce5">
            <text:p>394,83</text:p>
          </table:table-cell>
          <table:table-cell office:value-type="float" office:value="0" table:style-name="ce5">
            <text:p>0,00</text:p>
          </table:table-cell>
          <table:table-cell office:value-type="float" office:value="1842.54" table:style-name="ce6">
            <text:p>1.842,5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1722334000156</text:p>
          </table:table-cell>
          <table:table-cell office:value-type="string" table:style-name="ce4">
            <text:p>LINCKSTAR DISTRIBUIDORA, IMPORTADORA, PRESTADORA DE SE</text:p>
          </table:table-cell>
          <table:table-cell office:value-type="string" table:style-name="ce4">
            <text:p>33903050</text:p>
          </table:table-cell>
          <table:table-cell office:value-type="string" table:style-name="ce4">
            <text:p>BANDEIRAS, FLAMULAS E INSIGNIA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800" table:style-name="ce5">
            <text:p>5.800,00</text:p>
          </table:table-cell>
          <table:table-cell office:value-type="float" office:value="5800" table:style-name="ce6">
            <text:p>5.8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947243000195</text:p>
          </table:table-cell>
          <table:table-cell office:value-type="string" table:style-name="ce4">
            <text:p>LINEAR COMUNICACAO LTDA</text:p>
          </table:table-cell>
          <table:table-cell office:value-type="string" table:style-name="ce4">
            <text:p>33903947</text:p>
          </table:table-cell>
          <table:table-cell office:value-type="string" table:style-name="ce4">
            <text:p>SERVICOS DE COMUNICACAO EM GERAL</text:p>
          </table:table-cell>
          <table:table-cell office:value-type="float" office:value="4740.05" table:style-name="ce5">
            <text:p>4.740,05</text:p>
          </table:table-cell>
          <table:table-cell office:value-type="float" office:value="4740.05" table:style-name="ce5">
            <text:p>4.740,05</text:p>
          </table:table-cell>
          <table:table-cell office:value-type="float" office:value="4993.55" table:style-name="ce5">
            <text:p>4.993,55</text:p>
          </table:table-cell>
          <table:table-cell office:value-type="float" office:value="4921.12" table:style-name="ce5">
            <text:p>4.921,12</text:p>
          </table:table-cell>
          <table:table-cell office:value-type="float" office:value="4921.12" table:style-name="ce5">
            <text:p>4.921,12</text:p>
          </table:table-cell>
          <table:table-cell office:value-type="float" office:value="4921.12" table:style-name="ce5">
            <text:p>4.921,12</text:p>
          </table:table-cell>
          <table:table-cell office:value-type="float" office:value="4921.12" table:style-name="ce5">
            <text:p>4.921,12</text:p>
          </table:table-cell>
          <table:table-cell office:value-type="float" office:value="34158.129999999997" table:style-name="ce6">
            <text:p>34.158,1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6159601000199</text:p>
          </table:table-cell>
          <table:table-cell office:value-type="string" table:style-name="ce4">
            <text:p>LINO AR CONDICIONADO LTDA</text:p>
          </table:table-cell>
          <table:table-cell office:value-type="string" table:style-name="ce4">
            <text:p>33903917</text:p>
          </table:table-cell>
          <table:table-cell office:value-type="string" table:style-name="ce4">
            <text:p>MANUT. E CONSERV. DE MAQUINAS E EQUIPAMENTOS</text:p>
          </table:table-cell>
          <table:table-cell office:value-type="float" office:value="23220" table:style-name="ce5">
            <text:p>23.220,00</text:p>
          </table:table-cell>
          <table:table-cell office:value-type="float" office:value="5805" table:style-name="ce5">
            <text:p>5.805,00</text:p>
          </table:table-cell>
          <table:table-cell office:value-type="float" office:value="11610" table:style-name="ce5">
            <text:p>11.610,00</text:p>
          </table:table-cell>
          <table:table-cell office:value-type="float" office:value="0" table:style-name="ce5">
            <text:p>0,00</text:p>
          </table:table-cell>
          <table:table-cell office:value-type="float" office:value="6034.3" table:style-name="ce5">
            <text:p>6.034,30</text:p>
          </table:table-cell>
          <table:table-cell office:value-type="float" office:value="6034.3" table:style-name="ce5">
            <text:p>6.034,30</text:p>
          </table:table-cell>
          <table:table-cell office:value-type="float" office:value="6034.3" table:style-name="ce5">
            <text:p>6.034,30</text:p>
          </table:table-cell>
          <table:table-cell office:value-type="float" office:value="58737.9" table:style-name="ce6">
            <text:p>58.737,9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4626011000157</text:p>
          </table:table-cell>
          <table:table-cell office:value-type="string" table:style-name="ce4">
            <text:p>LMM ENGENHARIA E SERVICOS LTDA</text:p>
          </table:table-cell>
          <table:table-cell office:value-type="string" table:style-name="ce4">
            <text:p>33903024</text:p>
          </table:table-cell>
          <table:table-cell office:value-type="string" table:style-name="ce4">
            <text:p>MATERIAL P/ MANUT.DE BENS IMOVEIS/INSTALACOE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8084.400000000001" table:style-name="ce5">
            <text:p>38.084,40</text:p>
          </table:table-cell>
          <table:table-cell office:value-type="float" office:value="1434.35" table:style-name="ce5">
            <text:p>1.434,3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9518.75" table:style-name="ce6">
            <text:p>39.518,7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4626011000157</text:p>
          </table:table-cell>
          <table:table-cell office:value-type="string" table:style-name="ce4">
            <text:p>LMM ENGENHARIA E SERVICOS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36214.31" table:style-name="ce5">
            <text:p>36.214,31</text:p>
          </table:table-cell>
          <table:table-cell office:value-type="float" office:value="19503.59" table:style-name="ce5">
            <text:p>19.503,59</text:p>
          </table:table-cell>
          <table:table-cell office:value-type="float" office:value="20740.759999999998" table:style-name="ce5">
            <text:p>20.740,76</text:p>
          </table:table-cell>
          <table:table-cell office:value-type="float" office:value="8331.91" table:style-name="ce5">
            <text:p>8.331,91</text:p>
          </table:table-cell>
          <table:table-cell office:value-type="float" office:value="38449.910000000003" table:style-name="ce5">
            <text:p>38.449,91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3240.48" table:style-name="ce6">
            <text:p>123.240,4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541436848</text:p>
          </table:table-cell>
          <table:table-cell office:value-type="string" table:style-name="ce4">
            <text:p>LUCIA HELENA ANDRADE DE BARROS JORGE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0" table:style-name="ce5">
            <text:p>0,00</text:p>
          </table:table-cell>
          <table:table-cell office:value-type="float" office:value="933.53" table:style-name="ce5">
            <text:p>933,53</text:p>
          </table:table-cell>
          <table:table-cell office:value-type="float" office:value="933.53" table:style-name="ce5">
            <text:p>933,53</text:p>
          </table:table-cell>
          <table:table-cell office:value-type="float" office:value="933.53" table:style-name="ce5">
            <text:p>933,53</text:p>
          </table:table-cell>
          <table:table-cell office:value-type="float" office:value="933.53" table:style-name="ce5">
            <text:p>933,53</text:p>
          </table:table-cell>
          <table:table-cell office:value-type="float" office:value="933.53" table:style-name="ce5">
            <text:p>933,53</text:p>
          </table:table-cell>
          <table:table-cell office:value-type="float" office:value="933.53" table:style-name="ce5">
            <text:p>933,53</text:p>
          </table:table-cell>
          <table:table-cell office:value-type="float" office:value="5601.18" table:style-name="ce6">
            <text:p>5.601,1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1008977896</text:p>
          </table:table-cell>
          <table:table-cell office:value-type="string" table:style-name="ce4">
            <text:p>LUCIA HELENA SIMOES DA COSTA PAIVA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90" table:style-name="ce5">
            <text:p>99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90" table:style-name="ce6">
            <text:p>99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203773860</text:p>
          </table:table-cell>
          <table:table-cell office:value-type="string" table:style-name="ce4">
            <text:p>LUCIANO JOSE FONSECA DE ANDRADE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4122.76" table:style-name="ce5">
            <text:p>4.122,76</text:p>
          </table:table-cell>
          <table:table-cell office:value-type="float" office:value="7708.13" table:style-name="ce5">
            <text:p>7.708,13</text:p>
          </table:table-cell>
          <table:table-cell office:value-type="float" office:value="9148.17" table:style-name="ce5">
            <text:p>9.148,17</text:p>
          </table:table-cell>
          <table:table-cell office:value-type="float" office:value="10588.21" table:style-name="ce5">
            <text:p>10.588,21</text:p>
          </table:table-cell>
          <table:table-cell office:value-type="float" office:value="9148.17" table:style-name="ce5">
            <text:p>9.148,17</text:p>
          </table:table-cell>
          <table:table-cell office:value-type="float" office:value="9148.17" table:style-name="ce5">
            <text:p>9.148,17</text:p>
          </table:table-cell>
          <table:table-cell office:value-type="float" office:value="9148.17" table:style-name="ce5">
            <text:p>9.148,17</text:p>
          </table:table-cell>
          <table:table-cell office:value-type="float" office:value="59011.78" table:style-name="ce6">
            <text:p>59.011,7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203773860</text:p>
          </table:table-cell>
          <table:table-cell office:value-type="string" table:style-name="ce4">
            <text:p>LUCIANO JOSE FONSECA DE ANDRADE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320.5700000000002" table:style-name="ce5">
            <text:p>2.320,57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320.5700000000002" table:style-name="ce6">
            <text:p>2.320,5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0546959881</text:p>
          </table:table-cell>
          <table:table-cell office:value-type="string" table:style-name="ce4">
            <text:p>LUIS CARLOS DA COSTA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62.83999999999997" table:style-name="ce5">
            <text:p>262,84</text:p>
          </table:table-cell>
          <table:table-cell office:value-type="float" office:value="2085.17" table:style-name="ce5">
            <text:p>2.085,17</text:p>
          </table:table-cell>
          <table:table-cell office:value-type="float" office:value="2085.17" table:style-name="ce5">
            <text:p>2.085,17</text:p>
          </table:table-cell>
          <table:table-cell office:value-type="float" office:value="2085.17" table:style-name="ce5">
            <text:p>2.085,17</text:p>
          </table:table-cell>
          <table:table-cell office:value-type="float" office:value="2085.17" table:style-name="ce5">
            <text:p>2.085,17</text:p>
          </table:table-cell>
          <table:table-cell office:value-type="float" office:value="2032.79" table:style-name="ce5">
            <text:p>2.032,79</text:p>
          </table:table-cell>
          <table:table-cell office:value-type="float" office:value="2056.6" table:style-name="ce5">
            <text:p>2.056,60</text:p>
          </table:table-cell>
          <table:table-cell office:value-type="float" office:value="12692.91" table:style-name="ce6">
            <text:p>12.692,9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0546959881</text:p>
          </table:table-cell>
          <table:table-cell office:value-type="string" table:style-name="ce4">
            <text:p>LUIS CARLOS DA COSTA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351.81" table:style-name="ce5">
            <text:p>1.351,81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351.81" table:style-name="ce6">
            <text:p>1.351,8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7861173801</text:p>
          </table:table-cell>
          <table:table-cell office:value-type="string" table:style-name="ce4">
            <text:p>LUIS CARLOS MACIEL MIARELL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566.34" table:style-name="ce5">
            <text:p>3.566,34</text:p>
          </table:table-cell>
          <table:table-cell office:value-type="float" office:value="1783.17" table:style-name="ce5">
            <text:p>1.783,17</text:p>
          </table:table-cell>
          <table:table-cell office:value-type="float" office:value="1783.17" table:style-name="ce5">
            <text:p>1.783,17</text:p>
          </table:table-cell>
          <table:table-cell office:value-type="float" office:value="1783.17" table:style-name="ce5">
            <text:p>1.783,17</text:p>
          </table:table-cell>
          <table:table-cell office:value-type="float" office:value="8915.85" table:style-name="ce6">
            <text:p>8.915,8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3169308815</text:p>
          </table:table-cell>
          <table:table-cell office:value-type="string" table:style-name="ce4">
            <text:p>LUIZ CARLOS BETIOL D ARB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4326.59" table:style-name="ce5">
            <text:p>4.326,59</text:p>
          </table:table-cell>
          <table:table-cell office:value-type="float" office:value="7976.81" table:style-name="ce5">
            <text:p>7.976,81</text:p>
          </table:table-cell>
          <table:table-cell office:value-type="float" office:value="9518.76" table:style-name="ce5">
            <text:p>9.518,76</text:p>
          </table:table-cell>
          <table:table-cell office:value-type="float" office:value="11728.81" table:style-name="ce5">
            <text:p>11.728,81</text:p>
          </table:table-cell>
          <table:table-cell office:value-type="float" office:value="9876.67" table:style-name="ce5">
            <text:p>9.876,67</text:p>
          </table:table-cell>
          <table:table-cell office:value-type="float" office:value="9876.67" table:style-name="ce5">
            <text:p>9.876,67</text:p>
          </table:table-cell>
          <table:table-cell office:value-type="float" office:value="9876.67" table:style-name="ce5">
            <text:p>9.876,67</text:p>
          </table:table-cell>
          <table:table-cell office:value-type="float" office:value="63180.98" table:style-name="ce6">
            <text:p>63.180,9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3706443000105</text:p>
          </table:table-cell>
          <table:table-cell office:value-type="string" table:style-name="ce4">
            <text:p>LUIZ GUILHERME MARCONDES CAMPOS LTDA</text:p>
          </table:table-cell>
          <table:table-cell office:value-type="string" table:style-name="ce4">
            <text:p>33903905</text:p>
          </table:table-cell>
          <table:table-cell office:value-type="string" table:style-name="ce4">
            <text:p>SERVICOS TECNICOS PROFISSIONAIS</text:p>
          </table:table-cell>
          <table:table-cell office:value-type="float" office:value="5000" table:style-name="ce5">
            <text:p>5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000" table:style-name="ce6">
            <text:p>5.0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626101879</text:p>
          </table:table-cell>
          <table:table-cell office:value-type="string" table:style-name="ce4">
            <text:p>LUIZ HENRIQUE ABRAO PEREIRA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503.1" table:style-name="ce5">
            <text:p>1.503,10</text:p>
          </table:table-cell>
          <table:table-cell office:value-type="float" office:value="4385.1499999999996" table:style-name="ce5">
            <text:p>4.385,15</text:p>
          </table:table-cell>
          <table:table-cell office:value-type="float" office:value="4385.1499999999996" table:style-name="ce5">
            <text:p>4.385,15</text:p>
          </table:table-cell>
          <table:table-cell office:value-type="float" office:value="4385.1499999999996" table:style-name="ce5">
            <text:p>4.385,15</text:p>
          </table:table-cell>
          <table:table-cell office:value-type="float" office:value="8770.2999999999993" table:style-name="ce5">
            <text:p>8.770,30</text:p>
          </table:table-cell>
          <table:table-cell office:value-type="float" office:value="8770.2999999999993" table:style-name="ce5">
            <text:p>8.770,30</text:p>
          </table:table-cell>
          <table:table-cell office:value-type="float" office:value="8770.2999999999993" table:style-name="ce5">
            <text:p>8.770,30</text:p>
          </table:table-cell>
          <table:table-cell office:value-type="float" office:value="40969.449999999997" table:style-name="ce6">
            <text:p>40.969,4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3747094864</text:p>
          </table:table-cell>
          <table:table-cell office:value-type="string" table:style-name="ce4">
            <text:p>LUIZ HENRIQUE LEON DE SOUZA GASPAR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3333.44" table:style-name="ce5">
            <text:p>3.333,44</text:p>
          </table:table-cell>
          <table:table-cell office:value-type="float" office:value="6881.84" table:style-name="ce5">
            <text:p>6.881,84</text:p>
          </table:table-cell>
          <table:table-cell office:value-type="float" office:value="8008.45" table:style-name="ce5">
            <text:p>8.008,45</text:p>
          </table:table-cell>
          <table:table-cell office:value-type="float" office:value="9135.06" table:style-name="ce5">
            <text:p>9.135,06</text:p>
          </table:table-cell>
          <table:table-cell office:value-type="float" office:value="8008.45" table:style-name="ce5">
            <text:p>8.008,45</text:p>
          </table:table-cell>
          <table:table-cell office:value-type="float" office:value="8008.45" table:style-name="ce5">
            <text:p>8.008,45</text:p>
          </table:table-cell>
          <table:table-cell office:value-type="float" office:value="8008.45" table:style-name="ce5">
            <text:p>8.008,45</text:p>
          </table:table-cell>
          <table:table-cell office:value-type="float" office:value="51384.14" table:style-name="ce6">
            <text:p>51.384,1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9837562897</text:p>
          </table:table-cell>
          <table:table-cell office:value-type="string" table:style-name="ce4">
            <text:p>LUIZ OTAVIO JACOMINO LORENZETT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3784.6" table:style-name="ce5">
            <text:p>3.784,60</text:p>
          </table:table-cell>
          <table:table-cell office:value-type="float" office:value="7499.33" table:style-name="ce5">
            <text:p>7.499,33</text:p>
          </table:table-cell>
          <table:table-cell office:value-type="float" office:value="8860.16" table:style-name="ce5">
            <text:p>8.860,16</text:p>
          </table:table-cell>
          <table:table-cell office:value-type="float" office:value="10220.99" table:style-name="ce5">
            <text:p>10.220,99</text:p>
          </table:table-cell>
          <table:table-cell office:value-type="float" office:value="8860.16" table:style-name="ce5">
            <text:p>8.860,16</text:p>
          </table:table-cell>
          <table:table-cell office:value-type="float" office:value="8860.16" table:style-name="ce5">
            <text:p>8.860,16</text:p>
          </table:table-cell>
          <table:table-cell office:value-type="float" office:value="8860.16" table:style-name="ce5">
            <text:p>8.860,16</text:p>
          </table:table-cell>
          <table:table-cell office:value-type="float" office:value="56945.56" table:style-name="ce6">
            <text:p>56.945,5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2922663000110</text:p>
          </table:table-cell>
          <table:table-cell office:value-type="string" table:style-name="ce4">
            <text:p>M H COMERCIO E SERVICOS LTDA</text:p>
          </table:table-cell>
          <table:table-cell office:value-type="string" table:style-name="ce4">
            <text:p>33903059</text:p>
          </table:table-cell>
          <table:table-cell office:value-type="string" table:style-name="ce4">
            <text:p>MATERIAL PARA DIVULGACAO</text:p>
          </table:table-cell>
          <table:table-cell office:value-type="float" office:value="26472.5" table:style-name="ce5">
            <text:p>26.472,5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6472.5" table:style-name="ce6">
            <text:p>26.472,5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1748238000123</text:p>
          </table:table-cell>
          <table:table-cell office:value-type="string" table:style-name="ce4">
            <text:p>M J F DE CARVALHO <text:s/>LTDA</text:p>
          </table:table-cell>
          <table:table-cell office:value-type="string" table:style-name="ce4">
            <text:p>33903905</text:p>
          </table:table-cell>
          <table:table-cell office:value-type="string" table:style-name="ce4">
            <text:p>SERVICOS TECNICOS PROFISSIONAIS</text:p>
          </table:table-cell>
          <table:table-cell office:value-type="float" office:value="0" table:style-name="ce5">
            <text:p>0,00</text:p>
          </table:table-cell>
          <table:table-cell office:value-type="float" office:value="5151.8599999999997" table:style-name="ce5">
            <text:p>5.151,86</text:p>
          </table:table-cell>
          <table:table-cell office:value-type="float" office:value="4095.05" table:style-name="ce5">
            <text:p>4.095,05</text:p>
          </table:table-cell>
          <table:table-cell office:value-type="float" office:value="8099.05" table:style-name="ce5">
            <text:p>8.099,05</text:p>
          </table:table-cell>
          <table:table-cell office:value-type="float" office:value="806.48" table:style-name="ce5">
            <text:p>806,4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8152.439999999999" table:style-name="ce6">
            <text:p>18.152,4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9626415000100</text:p>
          </table:table-cell>
          <table:table-cell office:value-type="string" table:style-name="ce4">
            <text:p>M M VIAGENS LTDA</text:p>
          </table:table-cell>
          <table:table-cell office:value-type="string" table:style-name="ce4">
            <text:p>33903301</text:p>
          </table:table-cell>
          <table:table-cell office:value-type="string" table:style-name="ce4">
            <text:p>PASSAGENS PARA O PAIS</text:p>
          </table:table-cell>
          <table:table-cell office:value-type="float" office:value="5051.1099999999997" table:style-name="ce5">
            <text:p>5.051,11</text:p>
          </table:table-cell>
          <table:table-cell office:value-type="float" office:value="84728.86" table:style-name="ce5">
            <text:p>84.728,86</text:p>
          </table:table-cell>
          <table:table-cell office:value-type="float" office:value="48059.53" table:style-name="ce5">
            <text:p>48.059,53</text:p>
          </table:table-cell>
          <table:table-cell office:value-type="float" office:value="66965.13" table:style-name="ce5">
            <text:p>66.965,13</text:p>
          </table:table-cell>
          <table:table-cell office:value-type="float" office:value="52217.73" table:style-name="ce5">
            <text:p>52.217,7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57022.36" table:style-name="ce6">
            <text:p>257.022,3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221867000103</text:p>
          </table:table-cell>
          <table:table-cell office:value-type="string" table:style-name="ce4">
            <text:p>M. R. H. EMPREENDIMENTOS IMOBILIARIO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20856.82" table:style-name="ce5">
            <text:p>20.856,82</text:p>
          </table:table-cell>
          <table:table-cell office:value-type="float" office:value="99046.6" table:style-name="ce5">
            <text:p>99.046,60</text:p>
          </table:table-cell>
          <table:table-cell office:value-type="float" office:value="109383.33" table:style-name="ce5">
            <text:p>109.383,33</text:p>
          </table:table-cell>
          <table:table-cell office:value-type="float" office:value="119720.06" table:style-name="ce5">
            <text:p>119.720,06</text:p>
          </table:table-cell>
          <table:table-cell office:value-type="float" office:value="109383.33" table:style-name="ce5">
            <text:p>109.383,33</text:p>
          </table:table-cell>
          <table:table-cell office:value-type="float" office:value="109383.33" table:style-name="ce5">
            <text:p>109.383,33</text:p>
          </table:table-cell>
          <table:table-cell office:value-type="float" office:value="110081.58" table:style-name="ce5">
            <text:p>110.081,58</text:p>
          </table:table-cell>
          <table:table-cell office:value-type="float" office:value="677855.05" table:style-name="ce6">
            <text:p>677.855,0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221867000103</text:p>
          </table:table-cell>
          <table:table-cell office:value-type="string" table:style-name="ce4">
            <text:p>M. R. H. EMPREENDIMENTOS IMOBILIARIOS LTD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30947.69" table:style-name="ce5">
            <text:p>30.947,6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0947.69" table:style-name="ce6">
            <text:p>30.947,6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748406000182</text:p>
          </table:table-cell>
          <table:table-cell office:value-type="string" table:style-name="ce4">
            <text:p>M.A.T.JUSTINO PERSIANAS</text:p>
          </table:table-cell>
          <table:table-cell office:value-type="string" table:style-name="ce4">
            <text:p>33903024</text:p>
          </table:table-cell>
          <table:table-cell office:value-type="string" table:style-name="ce4">
            <text:p>MATERIAL P/ MANUT.DE BENS IMOVEIS/INSTALACOES</text:p>
          </table:table-cell>
          <table:table-cell office:value-type="float" office:value="11734.01" table:style-name="ce5">
            <text:p>11.734,01</text:p>
          </table:table-cell>
          <table:table-cell office:value-type="float" office:value="25706.58" table:style-name="ce5">
            <text:p>25.706,5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6948.94" table:style-name="ce5">
            <text:p>26.948,94</text:p>
          </table:table-cell>
          <table:table-cell office:value-type="float" office:value="8023.1" table:style-name="ce5">
            <text:p>8.023,10</text:p>
          </table:table-cell>
          <table:table-cell office:value-type="float" office:value="1753.75" table:style-name="ce5">
            <text:p>1.753,75</text:p>
          </table:table-cell>
          <table:table-cell office:value-type="float" office:value="74166.38" table:style-name="ce6">
            <text:p>74.166,3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2040763000160</text:p>
          </table:table-cell>
          <table:table-cell office:value-type="string" table:style-name="ce4">
            <text:p>MADEIRA &amp; CIA LIMITA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6222.92" table:style-name="ce5">
            <text:p>6.222,92</text:p>
          </table:table-cell>
          <table:table-cell office:value-type="float" office:value="29814.09" table:style-name="ce5">
            <text:p>29.814,09</text:p>
          </table:table-cell>
          <table:table-cell office:value-type="float" office:value="32925.550000000003" table:style-name="ce5">
            <text:p>32.925,55</text:p>
          </table:table-cell>
          <table:table-cell office:value-type="float" office:value="37199.279999999999" table:style-name="ce5">
            <text:p>37.199,28</text:p>
          </table:table-cell>
          <table:table-cell office:value-type="float" office:value="34087.82" table:style-name="ce5">
            <text:p>34.087,82</text:p>
          </table:table-cell>
          <table:table-cell office:value-type="float" office:value="34087.82" table:style-name="ce5">
            <text:p>34.087,82</text:p>
          </table:table-cell>
          <table:table-cell office:value-type="float" office:value="34087.82" table:style-name="ce5">
            <text:p>34.087,82</text:p>
          </table:table-cell>
          <table:table-cell office:value-type="float" office:value="208425.3" table:style-name="ce6">
            <text:p>208.425,3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6264947000100</text:p>
          </table:table-cell>
          <table:table-cell office:value-type="string" table:style-name="ce4">
            <text:p>MAGAZINE PODEROSO COMERCIO E SOLUCOES LTDA</text:p>
          </table:table-cell>
          <table:table-cell office:value-type="string" table:style-name="ce4">
            <text:p>44905234</text:p>
          </table:table-cell>
          <table:table-cell office:value-type="string" table:style-name="ce4">
            <text:p>MAQUINAS, UTENSILIOS E EQUIPAMENTOS <text:s/>DIVERSOS</text:p>
          </table:table-cell>
          <table:table-cell office:value-type="float" office:value="0" table:style-name="ce5">
            <text:p>0,00</text:p>
          </table:table-cell>
          <table:table-cell office:value-type="float" office:value="105410.34" table:style-name="ce5">
            <text:p>105.410,34</text:p>
          </table:table-cell>
          <table:table-cell office:value-type="float" office:value="6549.66" table:style-name="ce5">
            <text:p>6.549,6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11960" table:style-name="ce6">
            <text:p>111.96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6076327000130</text:p>
          </table:table-cell>
          <table:table-cell office:value-type="string" table:style-name="ce4">
            <text:p>MALANGA SANTOS EMPREENDIMENTOS IMOBILIARIO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10406.41" table:style-name="ce5">
            <text:p>10.406,41</text:p>
          </table:table-cell>
          <table:table-cell office:value-type="float" office:value="49172.24" table:style-name="ce5">
            <text:p>49.172,24</text:p>
          </table:table-cell>
          <table:table-cell office:value-type="float" office:value="54303.97" table:style-name="ce5">
            <text:p>54.303,97</text:p>
          </table:table-cell>
          <table:table-cell office:value-type="float" office:value="59435.7" table:style-name="ce5">
            <text:p>59.435,70</text:p>
          </table:table-cell>
          <table:table-cell office:value-type="float" office:value="54303.97" table:style-name="ce5">
            <text:p>54.303,97</text:p>
          </table:table-cell>
          <table:table-cell office:value-type="float" office:value="54303.97" table:style-name="ce5">
            <text:p>54.303,97</text:p>
          </table:table-cell>
          <table:table-cell office:value-type="float" office:value="54303.97" table:style-name="ce5">
            <text:p>54.303,97</text:p>
          </table:table-cell>
          <table:table-cell office:value-type="float" office:value="336230.23" table:style-name="ce6">
            <text:p>336.230,2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6076327000130</text:p>
          </table:table-cell>
          <table:table-cell office:value-type="string" table:style-name="ce4">
            <text:p>MALANGA SANTOS EMPREENDIMENTOS IMOBILIARIOS LTDA</text:p>
          </table:table-cell>
          <table:table-cell office:value-type="string" table:style-name="ce4">
            <text:p>33903915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247.32" table:style-name="ce5">
            <text:p>8.247,32</text:p>
          </table:table-cell>
          <table:table-cell office:value-type="float" office:value="4123.66" table:style-name="ce5">
            <text:p>4.123,66</text:p>
          </table:table-cell>
          <table:table-cell office:value-type="float" office:value="12370.98" table:style-name="ce6">
            <text:p>12.370,9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3138351000112</text:p>
          </table:table-cell>
          <table:table-cell office:value-type="string" table:style-name="ce4">
            <text:p>MANUTESP - MANUTENCAO ESPECIALIZADA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846.43" table:style-name="ce5">
            <text:p>846,43</text:p>
          </table:table-cell>
          <table:table-cell office:value-type="float" office:value="1324.87" table:style-name="ce5">
            <text:p>1.324,87</text:p>
          </table:table-cell>
          <table:table-cell office:value-type="float" office:value="1932.29" table:style-name="ce5">
            <text:p>1.932,29</text:p>
          </table:table-cell>
          <table:table-cell office:value-type="float" office:value="1737.97" table:style-name="ce5">
            <text:p>1.737,97</text:p>
          </table:table-cell>
          <table:table-cell office:value-type="float" office:value="706.87" table:style-name="ce5">
            <text:p>706,87</text:p>
          </table:table-cell>
          <table:table-cell office:value-type="float" office:value="710" table:style-name="ce5">
            <text:p>710,00</text:p>
          </table:table-cell>
          <table:table-cell office:value-type="float" office:value="1413.74" table:style-name="ce5">
            <text:p>1.413,74</text:p>
          </table:table-cell>
          <table:table-cell office:value-type="float" office:value="8672.17" table:style-name="ce6">
            <text:p>8.672,1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0195664000121</text:p>
          </table:table-cell>
          <table:table-cell office:value-type="string" table:style-name="ce4">
            <text:p>MANUTESP COMERCIO E SERVICOS LTDA</text:p>
          </table:table-cell>
          <table:table-cell office:value-type="string" table:style-name="ce4">
            <text:p>33903979</text:p>
          </table:table-cell>
          <table:table-cell office:value-type="string" table:style-name="ce4">
            <text:p>SERV. DE APOIO ADMIN., TECNICO E OPERACIONAL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900" table:style-name="ce5">
            <text:p>9.9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900" table:style-name="ce6">
            <text:p>9.9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3600008870</text:p>
          </table:table-cell>
          <table:table-cell office:value-type="string" table:style-name="ce4">
            <text:p>MARCELINO CORRAL NETO</text:p>
          </table:table-cell>
          <table:table-cell office:value-type="string" table:style-name="ce4">
            <text:p>33903601</text:p>
          </table:table-cell>
          <table:table-cell office:value-type="string" table:style-name="ce4">
            <text:p>CONDOMINIOS</text:p>
          </table:table-cell>
          <table:table-cell office:value-type="float" office:value="0" table:style-name="ce5">
            <text:p>0,00</text:p>
          </table:table-cell>
          <table:table-cell office:value-type="float" office:value="6184.01" table:style-name="ce5">
            <text:p>6.184,01</text:p>
          </table:table-cell>
          <table:table-cell office:value-type="float" office:value="7007" table:style-name="ce5">
            <text:p>7.007,00</text:p>
          </table:table-cell>
          <table:table-cell office:value-type="float" office:value="13501.02" table:style-name="ce5">
            <text:p>13.501,02</text:p>
          </table:table-cell>
          <table:table-cell office:value-type="float" office:value="0" table:style-name="ce5">
            <text:p>0,00</text:p>
          </table:table-cell>
          <table:table-cell office:value-type="float" office:value="6696.69" table:style-name="ce5">
            <text:p>6.696,69</text:p>
          </table:table-cell>
          <table:table-cell office:value-type="float" office:value="6780.55" table:style-name="ce5">
            <text:p>6.780,55</text:p>
          </table:table-cell>
          <table:table-cell office:value-type="float" office:value="40169.269999999997" table:style-name="ce6">
            <text:p>40.169,2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3600008870</text:p>
          </table:table-cell>
          <table:table-cell office:value-type="string" table:style-name="ce4">
            <text:p>MARCELINO CORRAL NET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7191.76" table:style-name="ce5">
            <text:p>7.191,76</text:p>
          </table:table-cell>
          <table:table-cell office:value-type="float" office:value="11753.63" table:style-name="ce5">
            <text:p>11.753,63</text:p>
          </table:table-cell>
          <table:table-cell office:value-type="float" office:value="14728.16" table:style-name="ce5">
            <text:p>14.728,16</text:p>
          </table:table-cell>
          <table:table-cell office:value-type="float" office:value="17702.689999999999" table:style-name="ce5">
            <text:p>17.702,69</text:p>
          </table:table-cell>
          <table:table-cell office:value-type="float" office:value="14728.16" table:style-name="ce5">
            <text:p>14.728,16</text:p>
          </table:table-cell>
          <table:table-cell office:value-type="float" office:value="15356.67" table:style-name="ce5">
            <text:p>15.356,67</text:p>
          </table:table-cell>
          <table:table-cell office:value-type="float" office:value="15237.76" table:style-name="ce5">
            <text:p>15.237,76</text:p>
          </table:table-cell>
          <table:table-cell office:value-type="float" office:value="96698.83" table:style-name="ce6">
            <text:p>96.698,8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3962761000120</text:p>
          </table:table-cell>
          <table:table-cell office:value-type="string" table:style-name="ce4">
            <text:p>MARCELO MAZZA EMPREENDIMENTOS IMOBILIARIOS LTDA</text:p>
          </table:table-cell>
          <table:table-cell office:value-type="string" table:style-name="ce4">
            <text:p>33903902</text:p>
          </table:table-cell>
          <table:table-cell office:value-type="string" table:style-name="ce4">
            <text:p>CONDOMINIOS</text:p>
          </table:table-cell>
          <table:table-cell office:value-type="float" office:value="1853.04" table:style-name="ce5">
            <text:p>1.853,04</text:p>
          </table:table-cell>
          <table:table-cell office:value-type="float" office:value="2079.7600000000002" table:style-name="ce5">
            <text:p>2.079,76</text:p>
          </table:table-cell>
          <table:table-cell office:value-type="float" office:value="1813.72" table:style-name="ce5">
            <text:p>1.813,72</text:p>
          </table:table-cell>
          <table:table-cell office:value-type="float" office:value="1625.19" table:style-name="ce5">
            <text:p>1.625,19</text:p>
          </table:table-cell>
          <table:table-cell office:value-type="float" office:value="1886.81" table:style-name="ce5">
            <text:p>1.886,81</text:p>
          </table:table-cell>
          <table:table-cell office:value-type="float" office:value="0" table:style-name="ce5">
            <text:p>0,00</text:p>
          </table:table-cell>
          <table:table-cell office:value-type="float" office:value="3426.94" table:style-name="ce5">
            <text:p>3.426,94</text:p>
          </table:table-cell>
          <table:table-cell office:value-type="float" office:value="12685.46" table:style-name="ce6">
            <text:p>12.685,4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1089345860</text:p>
          </table:table-cell>
          <table:table-cell office:value-type="string" table:style-name="ce4">
            <text:p>MARCO ANTONIO MATSUURA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035.88" table:style-name="ce5">
            <text:p>2.035,88</text:p>
          </table:table-cell>
          <table:table-cell office:value-type="float" office:value="5223.0200000000004" table:style-name="ce5">
            <text:p>5.223,02</text:p>
          </table:table-cell>
          <table:table-cell office:value-type="float" office:value="5474.24" table:style-name="ce5">
            <text:p>5.474,24</text:p>
          </table:table-cell>
          <table:table-cell office:value-type="float" office:value="5771.13" table:style-name="ce5">
            <text:p>5.771,13</text:p>
          </table:table-cell>
          <table:table-cell office:value-type="float" office:value="5557.28" table:style-name="ce5">
            <text:p>5.557,28</text:p>
          </table:table-cell>
          <table:table-cell office:value-type="float" office:value="5557.28" table:style-name="ce5">
            <text:p>5.557,28</text:p>
          </table:table-cell>
          <table:table-cell office:value-type="float" office:value="5557.28" table:style-name="ce5">
            <text:p>5.557,28</text:p>
          </table:table-cell>
          <table:table-cell office:value-type="float" office:value="35176.11" table:style-name="ce6">
            <text:p>35.176,1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1089345860</text:p>
          </table:table-cell>
          <table:table-cell office:value-type="string" table:style-name="ce4">
            <text:p>MARCO ANTONIO MATSUURA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31.23" table:style-name="ce5">
            <text:p>1.431,2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31.23" table:style-name="ce6">
            <text:p>1.431,2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75015676891</text:p>
          </table:table-cell>
          <table:table-cell office:value-type="string" table:style-name="ce4">
            <text:p>MARCO ANTONIO SANTI TARDELLI</text:p>
          </table:table-cell>
          <table:table-cell office:value-type="string" table:style-name="ce4">
            <text:p>33903601</text:p>
          </table:table-cell>
          <table:table-cell office:value-type="string" table:style-name="ce4">
            <text:p>CONDOMINIOS</text:p>
          </table:table-cell>
          <table:table-cell office:value-type="float" office:value="2556.11" table:style-name="ce5">
            <text:p>2.556,11</text:p>
          </table:table-cell>
          <table:table-cell office:value-type="float" office:value="824.94" table:style-name="ce5">
            <text:p>824,94</text:p>
          </table:table-cell>
          <table:table-cell office:value-type="float" office:value="586.98" table:style-name="ce5">
            <text:p>586,98</text:p>
          </table:table-cell>
          <table:table-cell office:value-type="float" office:value="917.86" table:style-name="ce5">
            <text:p>917,86</text:p>
          </table:table-cell>
          <table:table-cell office:value-type="float" office:value="949.75" table:style-name="ce5">
            <text:p>949,75</text:p>
          </table:table-cell>
          <table:table-cell office:value-type="float" office:value="960.15" table:style-name="ce5">
            <text:p>960,15</text:p>
          </table:table-cell>
          <table:table-cell office:value-type="float" office:value="946.29" table:style-name="ce5">
            <text:p>946,29</text:p>
          </table:table-cell>
          <table:table-cell office:value-type="float" office:value="7742.08" table:style-name="ce6">
            <text:p>7.742,0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75015676891</text:p>
          </table:table-cell>
          <table:table-cell office:value-type="string" table:style-name="ce4">
            <text:p>MARCO ANTONIO SANTI TARDELL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6768.939999999999" table:style-name="ce5">
            <text:p>16.768,94</text:p>
          </table:table-cell>
          <table:table-cell office:value-type="float" office:value="24378.09" table:style-name="ce5">
            <text:p>24.378,09</text:p>
          </table:table-cell>
          <table:table-cell office:value-type="float" office:value="32141.21" table:style-name="ce5">
            <text:p>32.141,21</text:p>
          </table:table-cell>
          <table:table-cell office:value-type="float" office:value="39904.33" table:style-name="ce5">
            <text:p>39.904,33</text:p>
          </table:table-cell>
          <table:table-cell office:value-type="float" office:value="32141.21" table:style-name="ce5">
            <text:p>32.141,21</text:p>
          </table:table-cell>
          <table:table-cell office:value-type="float" office:value="32141.21" table:style-name="ce5">
            <text:p>32.141,21</text:p>
          </table:table-cell>
          <table:table-cell office:value-type="float" office:value="32141.21" table:style-name="ce5">
            <text:p>32.141,21</text:p>
          </table:table-cell>
          <table:table-cell office:value-type="float" office:value="209616.2" table:style-name="ce6">
            <text:p>209.616,2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75015676891</text:p>
          </table:table-cell>
          <table:table-cell office:value-type="string" table:style-name="ce4">
            <text:p>MARCO ANTONIO SANTI TARDELLI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1313.21" table:style-name="ce5">
            <text:p>1.313,21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60.65" table:style-name="ce5">
            <text:p>760,65</text:p>
          </table:table-cell>
          <table:table-cell office:value-type="float" office:value="760.65" table:style-name="ce5">
            <text:p>760,65</text:p>
          </table:table-cell>
          <table:table-cell office:value-type="float" office:value="760.65" table:style-name="ce5">
            <text:p>760,65</text:p>
          </table:table-cell>
          <table:table-cell office:value-type="float" office:value="760.65" table:style-name="ce5">
            <text:p>760,65</text:p>
          </table:table-cell>
          <table:table-cell office:value-type="float" office:value="4355.8100000000004" table:style-name="ce6">
            <text:p>4.355,8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75015676891</text:p>
          </table:table-cell>
          <table:table-cell office:value-type="string" table:style-name="ce4">
            <text:p>MARCO ANTONIO SANTI TARDELLI</text:p>
          </table:table-cell>
          <table:table-cell office:value-type="string" table:style-name="ce4">
            <text:p>33909236</text:p>
          </table:table-cell>
          <table:table-cell office:value-type="string" table:style-name="ce4">
            <text:p>OUTROS SERVICOS DE TERCEIROS - PESSOA FISICA</text:p>
          </table:table-cell>
          <table:table-cell office:value-type="float" office:value="0" table:style-name="ce5">
            <text:p>0,00</text:p>
          </table:table-cell>
          <table:table-cell office:value-type="float" office:value="169.01" table:style-name="ce5">
            <text:p>169,01</text:p>
          </table:table-cell>
          <table:table-cell office:value-type="float" office:value="394.29" table:style-name="ce5">
            <text:p>394,2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63.29999999999995" table:style-name="ce6">
            <text:p>563,3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0603464858</text:p>
          </table:table-cell>
          <table:table-cell office:value-type="string" table:style-name="ce4">
            <text:p>MARCOS SILVEIRA BUCKERIDGE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95" table:style-name="ce5">
            <text:p>495,00</text:p>
          </table:table-cell>
          <table:table-cell office:value-type="float" office:value="495" table:style-name="ce6">
            <text:p>495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1420132873</text:p>
          </table:table-cell>
          <table:table-cell office:value-type="string" table:style-name="ce4">
            <text:p>MARIA APARECIDA FLOR MIARELL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033.51" table:style-name="ce5">
            <text:p>2.033,51</text:p>
          </table:table-cell>
          <table:table-cell office:value-type="float" office:value="5220.47" table:style-name="ce5">
            <text:p>5.220,47</text:p>
          </table:table-cell>
          <table:table-cell office:value-type="float" office:value="129.05000000000001" table:style-name="ce5">
            <text:p>129,0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383.03" table:style-name="ce6">
            <text:p>7.383,0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1235237893</text:p>
          </table:table-cell>
          <table:table-cell office:value-type="string" table:style-name="ce4">
            <text:p>MARIA APARECIDA PIROZZ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9481.07" table:style-name="ce5">
            <text:p>9.481,07</text:p>
          </table:table-cell>
          <table:table-cell office:value-type="float" office:value="14771.36" table:style-name="ce5">
            <text:p>14.771,36</text:p>
          </table:table-cell>
          <table:table-cell office:value-type="float" office:value="18890.55" table:style-name="ce5">
            <text:p>18.890,55</text:p>
          </table:table-cell>
          <table:table-cell office:value-type="float" office:value="23009.74" table:style-name="ce5">
            <text:p>23.009,74</text:p>
          </table:table-cell>
          <table:table-cell office:value-type="float" office:value="18890.55" table:style-name="ce5">
            <text:p>18.890,55</text:p>
          </table:table-cell>
          <table:table-cell office:value-type="float" office:value="18890.55" table:style-name="ce5">
            <text:p>18.890,55</text:p>
          </table:table-cell>
          <table:table-cell office:value-type="float" office:value="19954.47" table:style-name="ce5">
            <text:p>19.954,47</text:p>
          </table:table-cell>
          <table:table-cell office:value-type="float" office:value="123888.29" table:style-name="ce6">
            <text:p>123.888,2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289821820</text:p>
          </table:table-cell>
          <table:table-cell office:value-type="string" table:style-name="ce4">
            <text:p>MARIA AUXILIADORA CAMPAGNOLI SILVA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6256.63" table:style-name="ce5">
            <text:p>6.256,63</text:p>
          </table:table-cell>
          <table:table-cell office:value-type="float" office:value="10520.95" table:style-name="ce5">
            <text:p>10.520,95</text:p>
          </table:table-cell>
          <table:table-cell office:value-type="float" office:value="13027.92" table:style-name="ce5">
            <text:p>13.027,92</text:p>
          </table:table-cell>
          <table:table-cell office:value-type="float" office:value="15534.89" table:style-name="ce5">
            <text:p>15.534,89</text:p>
          </table:table-cell>
          <table:table-cell office:value-type="float" office:value="13027.92" table:style-name="ce5">
            <text:p>13.027,92</text:p>
          </table:table-cell>
          <table:table-cell office:value-type="float" office:value="13027.92" table:style-name="ce5">
            <text:p>13.027,92</text:p>
          </table:table-cell>
          <table:table-cell office:value-type="float" office:value="13027.92" table:style-name="ce5">
            <text:p>13.027,92</text:p>
          </table:table-cell>
          <table:table-cell office:value-type="float" office:value="84424.15" table:style-name="ce6">
            <text:p>84.424,1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1546591885</text:p>
          </table:table-cell>
          <table:table-cell office:value-type="string" table:style-name="ce4">
            <text:p>MARIA FERNANDA LEON DE SOUZA GASPAR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3333.45" table:style-name="ce5">
            <text:p>3.333,45</text:p>
          </table:table-cell>
          <table:table-cell office:value-type="float" office:value="6881.84" table:style-name="ce5">
            <text:p>6.881,84</text:p>
          </table:table-cell>
          <table:table-cell office:value-type="float" office:value="8008.46" table:style-name="ce5">
            <text:p>8.008,46</text:p>
          </table:table-cell>
          <table:table-cell office:value-type="float" office:value="9135.08" table:style-name="ce5">
            <text:p>9.135,08</text:p>
          </table:table-cell>
          <table:table-cell office:value-type="float" office:value="8008.46" table:style-name="ce5">
            <text:p>8.008,46</text:p>
          </table:table-cell>
          <table:table-cell office:value-type="float" office:value="8008.46" table:style-name="ce5">
            <text:p>8.008,46</text:p>
          </table:table-cell>
          <table:table-cell office:value-type="float" office:value="8008.46" table:style-name="ce5">
            <text:p>8.008,46</text:p>
          </table:table-cell>
          <table:table-cell office:value-type="float" office:value="51384.21" table:style-name="ce6">
            <text:p>51.384,2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4546333870</text:p>
          </table:table-cell>
          <table:table-cell office:value-type="string" table:style-name="ce4">
            <text:p>MARIA INES DA COSTA NARD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0" table:style-name="ce5">
            <text:p>0,00</text:p>
          </table:table-cell>
          <table:table-cell office:value-type="float" office:value="1042.5899999999999" table:style-name="ce5">
            <text:p>1.042,59</text:p>
          </table:table-cell>
          <table:table-cell office:value-type="float" office:value="1042.5899999999999" table:style-name="ce5">
            <text:p>1.042,59</text:p>
          </table:table-cell>
          <table:table-cell office:value-type="float" office:value="1042.5899999999999" table:style-name="ce5">
            <text:p>1.042,59</text:p>
          </table:table-cell>
          <table:table-cell office:value-type="float" office:value="1042.5899999999999" table:style-name="ce5">
            <text:p>1.042,59</text:p>
          </table:table-cell>
          <table:table-cell office:value-type="float" office:value="1016.39" table:style-name="ce5">
            <text:p>1.016,39</text:p>
          </table:table-cell>
          <table:table-cell office:value-type="float" office:value="1028.3" table:style-name="ce5">
            <text:p>1.028,30</text:p>
          </table:table-cell>
          <table:table-cell office:value-type="float" office:value="6215.05" table:style-name="ce6">
            <text:p>6.215,0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4546333870</text:p>
          </table:table-cell>
          <table:table-cell office:value-type="string" table:style-name="ce4">
            <text:p>MARIA INES DA COSTA NARDI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75.9" table:style-name="ce5">
            <text:p>675,9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75.9" table:style-name="ce6">
            <text:p>675,9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317945838</text:p>
          </table:table-cell>
          <table:table-cell office:value-type="string" table:style-name="ce4">
            <text:p>MARIA LUIZA MONTEIRO DA COSTA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0" table:style-name="ce5">
            <text:p>0,00</text:p>
          </table:table-cell>
          <table:table-cell office:value-type="float" office:value="1042.57" table:style-name="ce5">
            <text:p>1.042,57</text:p>
          </table:table-cell>
          <table:table-cell office:value-type="float" office:value="1042.57" table:style-name="ce5">
            <text:p>1.042,57</text:p>
          </table:table-cell>
          <table:table-cell office:value-type="float" office:value="1042.57" table:style-name="ce5">
            <text:p>1.042,57</text:p>
          </table:table-cell>
          <table:table-cell office:value-type="float" office:value="1042.57" table:style-name="ce5">
            <text:p>1.042,57</text:p>
          </table:table-cell>
          <table:table-cell office:value-type="float" office:value="1016.43" table:style-name="ce5">
            <text:p>1.016,43</text:p>
          </table:table-cell>
          <table:table-cell office:value-type="float" office:value="1028.31" table:style-name="ce5">
            <text:p>1.028,31</text:p>
          </table:table-cell>
          <table:table-cell office:value-type="float" office:value="6215.02" table:style-name="ce6">
            <text:p>6.215,0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317945838</text:p>
          </table:table-cell>
          <table:table-cell office:value-type="string" table:style-name="ce4">
            <text:p>MARIA LUIZA MONTEIRO DA COSTA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75.91" table:style-name="ce5">
            <text:p>675,91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75.91" table:style-name="ce6">
            <text:p>675,9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6478465896</text:p>
          </table:table-cell>
          <table:table-cell office:value-type="string" table:style-name="ce4">
            <text:p>MARIANA SALOMAO CARRARA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28.66" table:style-name="ce5">
            <text:p>528,66</text:p>
          </table:table-cell>
          <table:table-cell office:value-type="float" office:value="65.34" table:style-name="ce5">
            <text:p>65,3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94" table:style-name="ce6">
            <text:p>594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5277455892</text:p>
          </table:table-cell>
          <table:table-cell office:value-type="string" table:style-name="ce4">
            <text:p>MARIO BRAZ DAS CHAGAS JUNIOR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8325.06" table:style-name="ce5">
            <text:p>8.325,06</text:p>
          </table:table-cell>
          <table:table-cell office:value-type="float" office:value="13293.03" table:style-name="ce5">
            <text:p>13.293,03</text:p>
          </table:table-cell>
          <table:table-cell office:value-type="float" office:value="16851.48" table:style-name="ce5">
            <text:p>16.851,48</text:p>
          </table:table-cell>
          <table:table-cell office:value-type="float" office:value="20409.93" table:style-name="ce5">
            <text:p>20.409,93</text:p>
          </table:table-cell>
          <table:table-cell office:value-type="float" office:value="16851.48" table:style-name="ce5">
            <text:p>16.851,48</text:p>
          </table:table-cell>
          <table:table-cell office:value-type="float" office:value="16851.48" table:style-name="ce5">
            <text:p>16.851,48</text:p>
          </table:table-cell>
          <table:table-cell office:value-type="float" office:value="16851.48" table:style-name="ce5">
            <text:p>16.851,48</text:p>
          </table:table-cell>
          <table:table-cell office:value-type="float" office:value="109433.94" table:style-name="ce6">
            <text:p>109.433,9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9062650830</text:p>
          </table:table-cell>
          <table:table-cell office:value-type="string" table:style-name="ce4">
            <text:p>MARIO SORRENTIN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6574.03" table:style-name="ce5">
            <text:p>16.574,03</text:p>
          </table:table-cell>
          <table:table-cell office:value-type="float" office:value="25003.81" table:style-name="ce5">
            <text:p>25.003,81</text:p>
          </table:table-cell>
          <table:table-cell office:value-type="float" office:value="33004.28" table:style-name="ce5">
            <text:p>33.004,28</text:p>
          </table:table-cell>
          <table:table-cell office:value-type="float" office:value="41004.75" table:style-name="ce5">
            <text:p>41.004,75</text:p>
          </table:table-cell>
          <table:table-cell office:value-type="float" office:value="33004.28" table:style-name="ce5">
            <text:p>33.004,28</text:p>
          </table:table-cell>
          <table:table-cell office:value-type="float" office:value="33004.28" table:style-name="ce5">
            <text:p>33.004,28</text:p>
          </table:table-cell>
          <table:table-cell office:value-type="float" office:value="33004.28" table:style-name="ce5">
            <text:p>33.004,28</text:p>
          </table:table-cell>
          <table:table-cell office:value-type="float" office:value="214599.71" table:style-name="ce6">
            <text:p>214.599,7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9062650830</text:p>
          </table:table-cell>
          <table:table-cell office:value-type="string" table:style-name="ce4">
            <text:p>MARIO SORRENTINO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1879.200000000001" table:style-name="ce5">
            <text:p>31.879,2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1879.200000000001" table:style-name="ce6">
            <text:p>31.879,2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952790000133</text:p>
          </table:table-cell>
          <table:table-cell office:value-type="string" table:style-name="ce4">
            <text:p>MATCHPOINT ENGENHARIA DE CLIMATIZACAO LTDA</text:p>
          </table:table-cell>
          <table:table-cell office:value-type="string" table:style-name="ce4">
            <text:p>33903025</text:p>
          </table:table-cell>
          <table:table-cell office:value-type="string" table:style-name="ce4">
            <text:p>MATERIAL P/ MANUTENCAO DE BENS MOVE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4800" table:style-name="ce5">
            <text:p>24.800,00</text:p>
          </table:table-cell>
          <table:table-cell office:value-type="float" office:value="0" table:style-name="ce5">
            <text:p>0,00</text:p>
          </table:table-cell>
          <table:table-cell office:value-type="float" office:value="24800" table:style-name="ce6">
            <text:p>24.8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952790000133</text:p>
          </table:table-cell>
          <table:table-cell office:value-type="string" table:style-name="ce4">
            <text:p>MATCHPOINT ENGENHARIA DE CLIMATIZACAO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9626.35" table:style-name="ce5">
            <text:p>9.626,35</text:p>
          </table:table-cell>
          <table:table-cell office:value-type="float" office:value="9626.35" table:style-name="ce5">
            <text:p>9.626,35</text:p>
          </table:table-cell>
          <table:table-cell office:value-type="float" office:value="9626.35" table:style-name="ce5">
            <text:p>9.626,35</text:p>
          </table:table-cell>
          <table:table-cell office:value-type="float" office:value="9626.35" table:style-name="ce5">
            <text:p>9.626,35</text:p>
          </table:table-cell>
          <table:table-cell office:value-type="float" office:value="9626.35" table:style-name="ce5">
            <text:p>9.626,35</text:p>
          </table:table-cell>
          <table:table-cell office:value-type="float" office:value="0" table:style-name="ce5">
            <text:p>0,00</text:p>
          </table:table-cell>
          <table:table-cell office:value-type="float" office:value="9626.35" table:style-name="ce5">
            <text:p>9.626,35</text:p>
          </table:table-cell>
          <table:table-cell office:value-type="float" office:value="57758.1" table:style-name="ce6">
            <text:p>57.758,1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952790000133</text:p>
          </table:table-cell>
          <table:table-cell office:value-type="string" table:style-name="ce4">
            <text:p>MATCHPOINT ENGENHARIA DE CLIMATIZACAO LTDA</text:p>
          </table:table-cell>
          <table:table-cell office:value-type="string" table:style-name="ce4">
            <text:p>33903917</text:p>
          </table:table-cell>
          <table:table-cell office:value-type="string" table:style-name="ce4">
            <text:p>MANUT. E CONSERV. DE MAQUINAS E EQUIPAMENTOS</text:p>
          </table:table-cell>
          <table:table-cell office:value-type="float" office:value="13302.74" table:style-name="ce5">
            <text:p>13.302,74</text:p>
          </table:table-cell>
          <table:table-cell office:value-type="float" office:value="13302.74" table:style-name="ce5">
            <text:p>13.302,74</text:p>
          </table:table-cell>
          <table:table-cell office:value-type="float" office:value="13302.74" table:style-name="ce5">
            <text:p>13.302,74</text:p>
          </table:table-cell>
          <table:table-cell office:value-type="float" office:value="13302.74" table:style-name="ce5">
            <text:p>13.302,74</text:p>
          </table:table-cell>
          <table:table-cell office:value-type="float" office:value="13302.74" table:style-name="ce5">
            <text:p>13.302,74</text:p>
          </table:table-cell>
          <table:table-cell office:value-type="float" office:value="13302.74" table:style-name="ce5">
            <text:p>13.302,74</text:p>
          </table:table-cell>
          <table:table-cell office:value-type="float" office:value="13302.74" table:style-name="ce5">
            <text:p>13.302,74</text:p>
          </table:table-cell>
          <table:table-cell office:value-type="float" office:value="93119.18" table:style-name="ce6">
            <text:p>93.119,1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4542412000111</text:p>
          </table:table-cell>
          <table:table-cell office:value-type="string" table:style-name="ce4">
            <text:p>MATHEUS DUARTE VIEL</text:p>
          </table:table-cell>
          <table:table-cell office:value-type="string" table:style-name="ce4">
            <text:p>33903978</text:p>
          </table:table-cell>
          <table:table-cell office:value-type="string" table:style-name="ce4">
            <text:p>LIMPEZA E CONSERVACAO</text:p>
          </table:table-cell>
          <table:table-cell office:value-type="float" office:value="277.3" table:style-name="ce5">
            <text:p>277,30</text:p>
          </table:table-cell>
          <table:table-cell office:value-type="float" office:value="287.64" table:style-name="ce5">
            <text:p>287,64</text:p>
          </table:table-cell>
          <table:table-cell office:value-type="float" office:value="2369.09" table:style-name="ce5">
            <text:p>2.369,0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934.03" table:style-name="ce6">
            <text:p>2.934,0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1262382000116</text:p>
          </table:table-cell>
          <table:table-cell office:value-type="string" table:style-name="ce4">
            <text:p>MAXITECH SISTEMAS E TECNOLOGIA LTDA</text:p>
          </table:table-cell>
          <table:table-cell office:value-type="string" table:style-name="ce4">
            <text:p>33903977</text:p>
          </table:table-cell>
          <table:table-cell office:value-type="string" table:style-name="ce4">
            <text:p>VIGILANCIA OSTENSIVA/MONITORADA/RASTREAMENTO</text:p>
          </table:table-cell>
          <table:table-cell office:value-type="float" office:value="15304.38" table:style-name="ce5">
            <text:p>15.304,38</text:p>
          </table:table-cell>
          <table:table-cell office:value-type="float" office:value="14715.75" table:style-name="ce5">
            <text:p>14.715,75</text:p>
          </table:table-cell>
          <table:table-cell office:value-type="float" office:value="14715.75" table:style-name="ce5">
            <text:p>14.715,75</text:p>
          </table:table-cell>
          <table:table-cell office:value-type="float" office:value="14715.75" table:style-name="ce5">
            <text:p>14.715,75</text:p>
          </table:table-cell>
          <table:table-cell office:value-type="float" office:value="14715.75" table:style-name="ce5">
            <text:p>14.715,75</text:p>
          </table:table-cell>
          <table:table-cell office:value-type="float" office:value="14715.75" table:style-name="ce5">
            <text:p>14.715,75</text:p>
          </table:table-cell>
          <table:table-cell office:value-type="float" office:value="14975.33" table:style-name="ce5">
            <text:p>14.975,33</text:p>
          </table:table-cell>
          <table:table-cell office:value-type="float" office:value="103858.46" table:style-name="ce6">
            <text:p>103.858,4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410023765</text:p>
          </table:table-cell>
          <table:table-cell office:value-type="string" table:style-name="ce4">
            <text:p>MAYRA SOTTO MAYOR BICHARA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65.34" table:style-name="ce5">
            <text:p>65,3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5.34" table:style-name="ce6">
            <text:p>65,3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198254000117</text:p>
          </table:table-cell>
          <table:table-cell office:value-type="string" table:style-name="ce4">
            <text:p>MCR SISTEMAS E CONSULTORIA LTDA</text:p>
          </table:table-cell>
          <table:table-cell office:value-type="string" table:style-name="ce4">
            <text:p>33904007</text:p>
          </table:table-cell>
          <table:table-cell office:value-type="string" table:style-name="ce4">
            <text:p>MANUTENCAO CORRETIVA/ADAPTATIVA E SUSTENTACAO SOFTWARES</text:p>
          </table:table-cell>
          <table:table-cell office:value-type="float" office:value="22038.32" table:style-name="ce5">
            <text:p>22.038,32</text:p>
          </table:table-cell>
          <table:table-cell office:value-type="float" office:value="22038.32" table:style-name="ce5">
            <text:p>22.038,32</text:p>
          </table:table-cell>
          <table:table-cell office:value-type="float" office:value="22038.32" table:style-name="ce5">
            <text:p>22.038,32</text:p>
          </table:table-cell>
          <table:table-cell office:value-type="float" office:value="22038.32" table:style-name="ce5">
            <text:p>22.038,32</text:p>
          </table:table-cell>
          <table:table-cell office:value-type="float" office:value="24120.94" table:style-name="ce5">
            <text:p>24.120,94</text:p>
          </table:table-cell>
          <table:table-cell office:value-type="float" office:value="23361.98" table:style-name="ce5">
            <text:p>23.361,98</text:p>
          </table:table-cell>
          <table:table-cell office:value-type="float" office:value="22983.79" table:style-name="ce5">
            <text:p>22.983,79</text:p>
          </table:table-cell>
          <table:table-cell office:value-type="float" office:value="158619.99" table:style-name="ce6">
            <text:p>158.619,9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557452000143</text:p>
          </table:table-cell>
          <table:table-cell office:value-type="string" table:style-name="ce4">
            <text:p>MED MAIS SOLUCOES EM SERVICOS ESPECIAIS LTDA</text:p>
          </table:table-cell>
          <table:table-cell office:value-type="string" table:style-name="ce4">
            <text:p>33903701</text:p>
          </table:table-cell>
          <table:table-cell office:value-type="string" table:style-name="ce4">
            <text:p>APOIO ADMINISTRATIVO, TECNICO E OPERACIONAL</text:p>
          </table:table-cell>
          <table:table-cell office:value-type="float" office:value="2497.6799999999998" table:style-name="ce5">
            <text:p>2.497,68</text:p>
          </table:table-cell>
          <table:table-cell office:value-type="float" office:value="56768.75" table:style-name="ce5">
            <text:p>56.768,75</text:p>
          </table:table-cell>
          <table:table-cell office:value-type="float" office:value="54059.63" table:style-name="ce5">
            <text:p>54.059,63</text:p>
          </table:table-cell>
          <table:table-cell office:value-type="float" office:value="10145.57" table:style-name="ce5">
            <text:p>10.145,57</text:p>
          </table:table-cell>
          <table:table-cell office:value-type="float" office:value="25240.92" table:style-name="ce5">
            <text:p>25.240,92</text:p>
          </table:table-cell>
          <table:table-cell office:value-type="float" office:value="0" table:style-name="ce5">
            <text:p>0,00</text:p>
          </table:table-cell>
          <table:table-cell office:value-type="float" office:value="85196.25" table:style-name="ce5">
            <text:p>85.196,25</text:p>
          </table:table-cell>
          <table:table-cell office:value-type="float" office:value="233908.8" table:style-name="ce6">
            <text:p>233.908,8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0316817000103</text:p>
          </table:table-cell>
          <table:table-cell office:value-type="string" table:style-name="ce4">
            <text:p>MICROSOFT INFORMATICA LTDA</text:p>
          </table:table-cell>
          <table:table-cell office:value-type="string" table:style-name="ce4">
            <text:p>33904007</text:p>
          </table:table-cell>
          <table:table-cell office:value-type="string" table:style-name="ce4">
            <text:p>MANUTENCAO CORRETIVA/ADAPTATIVA E SUSTENTACAO SOFTWARES</text:p>
          </table:table-cell>
          <table:table-cell office:value-type="float" office:value="399013.51" table:style-name="ce5">
            <text:p>399.013,51</text:p>
          </table:table-cell>
          <table:table-cell office:value-type="float" office:value="41641.94" table:style-name="ce5">
            <text:p>41.641,9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40655.45" table:style-name="ce6">
            <text:p>440.655,4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1508279000142</text:p>
          </table:table-cell>
          <table:table-cell office:value-type="string" table:style-name="ce4">
            <text:p>MJR REFRIGERACAO LTDA</text:p>
          </table:table-cell>
          <table:table-cell office:value-type="string" table:style-name="ce4">
            <text:p>33903917</text:p>
          </table:table-cell>
          <table:table-cell office:value-type="string" table:style-name="ce4">
            <text:p>MANUT. E CONSERV. DE MAQUINAS E EQUIPAMENTOS</text:p>
          </table:table-cell>
          <table:table-cell office:value-type="float" office:value="9464.4" table:style-name="ce5">
            <text:p>9.464,40</text:p>
          </table:table-cell>
          <table:table-cell office:value-type="float" office:value="8570.02" table:style-name="ce5">
            <text:p>8.570,02</text:p>
          </table:table-cell>
          <table:table-cell office:value-type="float" office:value="9464.4" table:style-name="ce5">
            <text:p>9.464,40</text:p>
          </table:table-cell>
          <table:table-cell office:value-type="float" office:value="9464.4" table:style-name="ce5">
            <text:p>9.464,40</text:p>
          </table:table-cell>
          <table:table-cell office:value-type="float" office:value="10358.780000000001" table:style-name="ce5">
            <text:p>10.358,78</text:p>
          </table:table-cell>
          <table:table-cell office:value-type="float" office:value="18928.8" table:style-name="ce5">
            <text:p>18.928,80</text:p>
          </table:table-cell>
          <table:table-cell office:value-type="float" office:value="9464.4" table:style-name="ce5">
            <text:p>9.464,40</text:p>
          </table:table-cell>
          <table:table-cell office:value-type="float" office:value="75715.199999999997" table:style-name="ce6">
            <text:p>75.715,2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350134670</text:p>
          </table:table-cell>
          <table:table-cell office:value-type="string" table:style-name="ce4">
            <text:p>MONICA SILVEIRA VIEIRA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10" table:style-name="ce5">
            <text:p>1.210,00</text:p>
          </table:table-cell>
          <table:table-cell office:value-type="float" office:value="1210" table:style-name="ce6">
            <text:p>1.21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7772398000187</text:p>
          </table:table-cell>
          <table:table-cell office:value-type="string" table:style-name="ce4">
            <text:p>MS SEGURANCA ELETRONICA LTDA</text:p>
          </table:table-cell>
          <table:table-cell office:value-type="string" table:style-name="ce4">
            <text:p>33903977</text:p>
          </table:table-cell>
          <table:table-cell office:value-type="string" table:style-name="ce4">
            <text:p>VIGILANCIA OSTENSIVA/MONITORADA/RASTREAMENTO</text:p>
          </table:table-cell>
          <table:table-cell office:value-type="float" office:value="19006.91" table:style-name="ce5">
            <text:p>19.006,91</text:p>
          </table:table-cell>
          <table:table-cell office:value-type="float" office:value="19006.91" table:style-name="ce5">
            <text:p>19.006,91</text:p>
          </table:table-cell>
          <table:table-cell office:value-type="float" office:value="19006.91" table:style-name="ce5">
            <text:p>19.006,91</text:p>
          </table:table-cell>
          <table:table-cell office:value-type="float" office:value="19006.91" table:style-name="ce5">
            <text:p>19.006,91</text:p>
          </table:table-cell>
          <table:table-cell office:value-type="float" office:value="19006.91" table:style-name="ce5">
            <text:p>19.006,91</text:p>
          </table:table-cell>
          <table:table-cell office:value-type="float" office:value="19006.91" table:style-name="ce5">
            <text:p>19.006,91</text:p>
          </table:table-cell>
          <table:table-cell office:value-type="float" office:value="19006.91" table:style-name="ce5">
            <text:p>19.006,91</text:p>
          </table:table-cell>
          <table:table-cell office:value-type="float" office:value="133048.37" table:style-name="ce6">
            <text:p>133.048,3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5299104000187</text:p>
          </table:table-cell>
          <table:table-cell office:value-type="string" table:style-name="ce4">
            <text:p>MUNICIPIO DE BATATAIS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35.35" table:style-name="ce5">
            <text:p>35,35</text:p>
          </table:table-cell>
          <table:table-cell office:value-type="float" office:value="57.02" table:style-name="ce5">
            <text:p>57,02</text:p>
          </table:table-cell>
          <table:table-cell office:value-type="float" office:value="36.94" table:style-name="ce5">
            <text:p>36,94</text:p>
          </table:table-cell>
          <table:table-cell office:value-type="float" office:value="36.94" table:style-name="ce5">
            <text:p>36,94</text:p>
          </table:table-cell>
          <table:table-cell office:value-type="float" office:value="0" table:style-name="ce5">
            <text:p>0,00</text:p>
          </table:table-cell>
          <table:table-cell office:value-type="float" office:value="92.12" table:style-name="ce5">
            <text:p>92,12</text:p>
          </table:table-cell>
          <table:table-cell office:value-type="float" office:value="55.18" table:style-name="ce5">
            <text:p>55,18</text:p>
          </table:table-cell>
          <table:table-cell office:value-type="float" office:value="313.55" table:style-name="ce6">
            <text:p>313,5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6151718000180</text:p>
          </table:table-cell>
          <table:table-cell office:value-type="string" table:style-name="ce4">
            <text:p>MUNICIPIO DE BIRIGUI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154.46" table:style-name="ce5">
            <text:p>154,46</text:p>
          </table:table-cell>
          <table:table-cell office:value-type="float" office:value="55.28" table:style-name="ce5">
            <text:p>55,28</text:p>
          </table:table-cell>
          <table:table-cell office:value-type="float" office:value="67.58" table:style-name="ce5">
            <text:p>67,58</text:p>
          </table:table-cell>
          <table:table-cell office:value-type="float" office:value="96.82" table:style-name="ce5">
            <text:p>96,82</text:p>
          </table:table-cell>
          <table:table-cell office:value-type="float" office:value="80.260000000000005" table:style-name="ce5">
            <text:p>80,26</text:p>
          </table:table-cell>
          <table:table-cell office:value-type="float" office:value="80.260000000000005" table:style-name="ce5">
            <text:p>80,26</text:p>
          </table:table-cell>
          <table:table-cell office:value-type="float" office:value="71.98" table:style-name="ce5">
            <text:p>71,98</text:p>
          </table:table-cell>
          <table:table-cell office:value-type="float" office:value="606.64" table:style-name="ce6">
            <text:p>606,6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6476131000140</text:p>
          </table:table-cell>
          <table:table-cell office:value-type="string" table:style-name="ce4">
            <text:p>MUNICIPIO DE PRESIDENTE VENCESLAU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0" table:style-name="ce5">
            <text:p>0,00</text:p>
          </table:table-cell>
          <table:table-cell office:value-type="float" office:value="159.49" table:style-name="ce5">
            <text:p>159,49</text:p>
          </table:table-cell>
          <table:table-cell office:value-type="float" office:value="81.41" table:style-name="ce5">
            <text:p>81,41</text:p>
          </table:table-cell>
          <table:table-cell office:value-type="float" office:value="81.41" table:style-name="ce5">
            <text:p>81,41</text:p>
          </table:table-cell>
          <table:table-cell office:value-type="float" office:value="81.41" table:style-name="ce5">
            <text:p>81,41</text:p>
          </table:table-cell>
          <table:table-cell office:value-type="float" office:value="81.41" table:style-name="ce5">
            <text:p>81,41</text:p>
          </table:table-cell>
          <table:table-cell office:value-type="float" office:value="81.41" table:style-name="ce5">
            <text:p>81,41</text:p>
          </table:table-cell>
          <table:table-cell office:value-type="float" office:value="566.54" table:style-name="ce6">
            <text:p>566,5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9851543000165</text:p>
          </table:table-cell>
          <table:table-cell office:value-type="string" table:style-name="ce4">
            <text:p>MUNICIPIO DE SAO JOAQUIM DA BARRA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0" table:style-name="ce5">
            <text:p>0,00</text:p>
          </table:table-cell>
          <table:table-cell office:value-type="float" office:value="97" table:style-name="ce5">
            <text:p>97,00</text:p>
          </table:table-cell>
          <table:table-cell office:value-type="float" office:value="37" table:style-name="ce5">
            <text:p>37,00</text:p>
          </table:table-cell>
          <table:table-cell office:value-type="float" office:value="0" table:style-name="ce5">
            <text:p>0,00</text:p>
          </table:table-cell>
          <table:table-cell office:value-type="float" office:value="63.11" table:style-name="ce5">
            <text:p>63,11</text:p>
          </table:table-cell>
          <table:table-cell office:value-type="float" office:value="0" table:style-name="ce5">
            <text:p>0,00</text:p>
          </table:table-cell>
          <table:table-cell office:value-type="float" office:value="81.11" table:style-name="ce5">
            <text:p>81,11</text:p>
          </table:table-cell>
          <table:table-cell office:value-type="float" office:value="278.22000000000003" table:style-name="ce6">
            <text:p>278,2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5157104000142</text:p>
          </table:table-cell>
          <table:table-cell office:value-type="string" table:style-name="ce4">
            <text:p>MUNICIPIO DE TANABI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76.489999999999995" table:style-name="ce5">
            <text:p>76,49</text:p>
          </table:table-cell>
          <table:table-cell office:value-type="float" office:value="151.59" table:style-name="ce5">
            <text:p>151,59</text:p>
          </table:table-cell>
          <table:table-cell office:value-type="float" office:value="79.28" table:style-name="ce5">
            <text:p>79,28</text:p>
          </table:table-cell>
          <table:table-cell office:value-type="float" office:value="199.51" table:style-name="ce5">
            <text:p>199,51</text:p>
          </table:table-cell>
          <table:table-cell office:value-type="float" office:value="0" table:style-name="ce5">
            <text:p>0,00</text:p>
          </table:table-cell>
          <table:table-cell office:value-type="float" office:value="79.28" table:style-name="ce5">
            <text:p>79,28</text:p>
          </table:table-cell>
          <table:table-cell office:value-type="float" office:value="79.28" table:style-name="ce5">
            <text:p>79,28</text:p>
          </table:table-cell>
          <table:table-cell office:value-type="float" office:value="665.43" table:style-name="ce6">
            <text:p>665,4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5157104000142</text:p>
          </table:table-cell>
          <table:table-cell office:value-type="string" table:style-name="ce4">
            <text:p>MUNICIPIO DE TANABI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1.39" table:style-name="ce5">
            <text:p>1,3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.39" table:style-name="ce6">
            <text:p>1,3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2095355000190</text:p>
          </table:table-cell>
          <table:table-cell office:value-type="string" table:style-name="ce4">
            <text:p>NADIA APARECIDA DALL AGNOL - CONSULTORIA</text:p>
          </table:table-cell>
          <table:table-cell office:value-type="string" table:style-name="ce4">
            <text:p>33903901</text:p>
          </table:table-cell>
          <table:table-cell office:value-type="string" table:style-name="ce4">
            <text:p>ASSINATURAS DE PERIODICOS E ANUIDADE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97" table:style-name="ce5">
            <text:p>997,00</text:p>
          </table:table-cell>
          <table:table-cell office:value-type="float" office:value="0" table:style-name="ce5">
            <text:p>0,00</text:p>
          </table:table-cell>
          <table:table-cell office:value-type="float" office:value="997" table:style-name="ce6">
            <text:p>997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1633446000194</text:p>
          </table:table-cell>
          <table:table-cell office:value-type="string" table:style-name="ce4">
            <text:p>NAIRIM ADMINISTRADORA DE BEN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4075.22" table:style-name="ce5">
            <text:p>4.075,22</text:p>
          </table:table-cell>
          <table:table-cell office:value-type="float" office:value="19524.45" table:style-name="ce5">
            <text:p>19.524,45</text:p>
          </table:table-cell>
          <table:table-cell office:value-type="float" office:value="21562.06" table:style-name="ce5">
            <text:p>21.562,06</text:p>
          </table:table-cell>
          <table:table-cell office:value-type="float" office:value="23599.67" table:style-name="ce5">
            <text:p>23.599,67</text:p>
          </table:table-cell>
          <table:table-cell office:value-type="float" office:value="21562.06" table:style-name="ce5">
            <text:p>21.562,06</text:p>
          </table:table-cell>
          <table:table-cell office:value-type="float" office:value="21562.06" table:style-name="ce5">
            <text:p>21.562,06</text:p>
          </table:table-cell>
          <table:table-cell office:value-type="float" office:value="21562.06" table:style-name="ce5">
            <text:p>21.562,06</text:p>
          </table:table-cell>
          <table:table-cell office:value-type="float" office:value="133447.57999999999" table:style-name="ce6">
            <text:p>133.447,5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1633446000194</text:p>
          </table:table-cell>
          <table:table-cell office:value-type="string" table:style-name="ce4">
            <text:p>NAIRIM ADMINISTRADORA DE BENS LTDA</text:p>
          </table:table-cell>
          <table:table-cell office:value-type="string" table:style-name="ce4">
            <text:p>33903915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424.1099999999997" table:style-name="ce5">
            <text:p>4.424,11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424.1099999999997" table:style-name="ce6">
            <text:p>4.424,1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069732000163</text:p>
          </table:table-cell>
          <table:table-cell office:value-type="string" table:style-name="ce4">
            <text:p>NECTAR BRIX INDUSTRIA <text:s/>E COMERCIO DE SUCO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5222.08" table:style-name="ce5">
            <text:p>5.222,08</text:p>
          </table:table-cell>
          <table:table-cell office:value-type="float" office:value="25019.06" table:style-name="ce5">
            <text:p>25.019,06</text:p>
          </table:table-cell>
          <table:table-cell office:value-type="float" office:value="27630.1" table:style-name="ce5">
            <text:p>27.630,10</text:p>
          </table:table-cell>
          <table:table-cell office:value-type="float" office:value="30241.14" table:style-name="ce5">
            <text:p>30.241,14</text:p>
          </table:table-cell>
          <table:table-cell office:value-type="float" office:value="27630.1" table:style-name="ce5">
            <text:p>27.630,10</text:p>
          </table:table-cell>
          <table:table-cell office:value-type="float" office:value="27630.1" table:style-name="ce5">
            <text:p>27.630,10</text:p>
          </table:table-cell>
          <table:table-cell office:value-type="float" office:value="27630.1" table:style-name="ce5">
            <text:p>27.630,10</text:p>
          </table:table-cell>
          <table:table-cell office:value-type="float" office:value="171002.68" table:style-name="ce6">
            <text:p>171.002,6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452240000155</text:p>
          </table:table-cell>
          <table:table-cell office:value-type="string" table:style-name="ce4">
            <text:p>NETWARE TELECOMUNICACOES E INFORMATICA LTDA</text:p>
          </table:table-cell>
          <table:table-cell office:value-type="string" table:style-name="ce4">
            <text:p>33903917</text:p>
          </table:table-cell>
          <table:table-cell office:value-type="string" table:style-name="ce4">
            <text:p>MANUT. E CONSERV. DE MAQUINAS E EQUIPAMENTOS</text:p>
          </table:table-cell>
          <table:table-cell office:value-type="float" office:value="23708.880000000001" table:style-name="ce5">
            <text:p>23.708,88</text:p>
          </table:table-cell>
          <table:table-cell office:value-type="float" office:value="18452.79" table:style-name="ce5">
            <text:p>18.452,79</text:p>
          </table:table-cell>
          <table:table-cell office:value-type="float" office:value="15059.26" table:style-name="ce5">
            <text:p>15.059,26</text:p>
          </table:table-cell>
          <table:table-cell office:value-type="float" office:value="3903.35" table:style-name="ce5">
            <text:p>3.903,35</text:p>
          </table:table-cell>
          <table:table-cell office:value-type="float" office:value="2640.43" table:style-name="ce5">
            <text:p>2.640,43</text:p>
          </table:table-cell>
          <table:table-cell office:value-type="float" office:value="0" table:style-name="ce5">
            <text:p>0,00</text:p>
          </table:table-cell>
          <table:table-cell office:value-type="float" office:value="4470" table:style-name="ce5">
            <text:p>4.470,00</text:p>
          </table:table-cell>
          <table:table-cell office:value-type="float" office:value="68234.710000000006" table:style-name="ce6">
            <text:p>68.234,7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452240000155</text:p>
          </table:table-cell>
          <table:table-cell office:value-type="string" table:style-name="ce4">
            <text:p>NETWARE TELECOMUNICACOES E INFORMATICA LTD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549" table:style-name="ce5">
            <text:p>549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49" table:style-name="ce6">
            <text:p>549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2095551000165</text:p>
          </table:table-cell>
          <table:table-cell office:value-type="string" table:style-name="ce4">
            <text:p>NEVADA SERVICOS TERCEIRIZADOS LTDA</text:p>
          </table:table-cell>
          <table:table-cell office:value-type="string" table:style-name="ce4">
            <text:p>33903702</text:p>
          </table:table-cell>
          <table:table-cell office:value-type="string" table:style-name="ce4">
            <text:p>LIMPEZA E CONSERVACAO</text:p>
          </table:table-cell>
          <table:table-cell office:value-type="float" office:value="51083.47" table:style-name="ce5">
            <text:p>51.083,47</text:p>
          </table:table-cell>
          <table:table-cell office:value-type="float" office:value="503744.24" table:style-name="ce5">
            <text:p>503.744,24</text:p>
          </table:table-cell>
          <table:table-cell office:value-type="float" office:value="302903.83" table:style-name="ce5">
            <text:p>302.903,83</text:p>
          </table:table-cell>
          <table:table-cell office:value-type="float" office:value="303808.27" table:style-name="ce5">
            <text:p>303.808,27</text:p>
          </table:table-cell>
          <table:table-cell office:value-type="float" office:value="358316.84" table:style-name="ce5">
            <text:p>358.316,84</text:p>
          </table:table-cell>
          <table:table-cell office:value-type="float" office:value="305856.40999999997" table:style-name="ce5">
            <text:p>305.856,41</text:p>
          </table:table-cell>
          <table:table-cell office:value-type="float" office:value="600630.46" table:style-name="ce5">
            <text:p>600.630,46</text:p>
          </table:table-cell>
          <table:table-cell office:value-type="float" office:value="2426343.52" table:style-name="ce6">
            <text:p>2.426.343,5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9757934000108</text:p>
          </table:table-cell>
          <table:table-cell office:value-type="string" table:style-name="ce4">
            <text:p>NEXT SOLUCOES INTEGRADAS LTDA</text:p>
          </table:table-cell>
          <table:table-cell office:value-type="string" table:style-name="ce4">
            <text:p>33903023</text:p>
          </table:table-cell>
          <table:table-cell office:value-type="string" table:style-name="ce4">
            <text:p>UNIFORMES, TECIDOS E AVIAMENTO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655.82" table:style-name="ce5">
            <text:p>14.655,82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655.82" table:style-name="ce6">
            <text:p>14.655,8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6209837875</text:p>
          </table:table-cell>
          <table:table-cell office:value-type="string" table:style-name="ce4">
            <text:p>NOEMIA MATSUURA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035.88" table:style-name="ce5">
            <text:p>2.035,88</text:p>
          </table:table-cell>
          <table:table-cell office:value-type="float" office:value="5223.03" table:style-name="ce5">
            <text:p>5.223,03</text:p>
          </table:table-cell>
          <table:table-cell office:value-type="float" office:value="5474.24" table:style-name="ce5">
            <text:p>5.474,24</text:p>
          </table:table-cell>
          <table:table-cell office:value-type="float" office:value="5771.13" table:style-name="ce5">
            <text:p>5.771,13</text:p>
          </table:table-cell>
          <table:table-cell office:value-type="float" office:value="5557.28" table:style-name="ce5">
            <text:p>5.557,28</text:p>
          </table:table-cell>
          <table:table-cell office:value-type="float" office:value="5557.28" table:style-name="ce5">
            <text:p>5.557,28</text:p>
          </table:table-cell>
          <table:table-cell office:value-type="float" office:value="5557.28" table:style-name="ce5">
            <text:p>5.557,28</text:p>
          </table:table-cell>
          <table:table-cell office:value-type="float" office:value="35176.120000000003" table:style-name="ce6">
            <text:p>35.176,1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6209837875</text:p>
          </table:table-cell>
          <table:table-cell office:value-type="string" table:style-name="ce4">
            <text:p>NOEMIA MATSUURA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31.24" table:style-name="ce5">
            <text:p>1.431,2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31.24" table:style-name="ce6">
            <text:p>1.431,2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6582784000111</text:p>
          </table:table-cell>
          <table:table-cell office:value-type="string" table:style-name="ce4">
            <text:p>NTI BRASIL SOLUCOES DIGITAIS LTDA</text:p>
          </table:table-cell>
          <table:table-cell office:value-type="string" table:style-name="ce4">
            <text:p>33904019</text:p>
          </table:table-cell>
          <table:table-cell office:value-type="string" table:style-name="ce4">
            <text:p>COMPUTACAO EM NUVEM - SOFTWARE COMO SERVICO (SAAS)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6546.57" table:style-name="ce5">
            <text:p>86.546,57</text:p>
          </table:table-cell>
          <table:table-cell office:value-type="float" office:value="9032.19" table:style-name="ce5">
            <text:p>9.032,1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5578.76" table:style-name="ce6">
            <text:p>95.578,7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137728000134</text:p>
          </table:table-cell>
          <table:table-cell office:value-type="string" table:style-name="ce4">
            <text:p>NTSEC SOLUCOES EM TELEINFORMATICA LTDA</text:p>
          </table:table-cell>
          <table:table-cell office:value-type="string" table:style-name="ce4">
            <text:p>33904011</text:p>
          </table:table-cell>
          <table:table-cell office:value-type="string" table:style-name="ce4">
            <text:p>SUPORTE DE INFRAESTRUTURA DE TIC</text:p>
          </table:table-cell>
          <table:table-cell office:value-type="float" office:value="370040.68" table:style-name="ce5">
            <text:p>370.040,68</text:p>
          </table:table-cell>
          <table:table-cell office:value-type="float" office:value="8488.3799999999992" table:style-name="ce5">
            <text:p>8.488,38</text:p>
          </table:table-cell>
          <table:table-cell office:value-type="float" office:value="12857.92" table:style-name="ce5">
            <text:p>12.857,92</text:p>
          </table:table-cell>
          <table:table-cell office:value-type="float" office:value="27057.72" table:style-name="ce5">
            <text:p>27.057,72</text:p>
          </table:table-cell>
          <table:table-cell office:value-type="float" office:value="16883.560000000001" table:style-name="ce5">
            <text:p>16.883,56</text:p>
          </table:table-cell>
          <table:table-cell office:value-type="float" office:value="14199.8" table:style-name="ce5">
            <text:p>14.199,80</text:p>
          </table:table-cell>
          <table:table-cell office:value-type="float" office:value="14199.8" table:style-name="ce5">
            <text:p>14.199,80</text:p>
          </table:table-cell>
          <table:table-cell office:value-type="float" office:value="463727.86" table:style-name="ce6">
            <text:p>463.727,8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137728000134</text:p>
          </table:table-cell>
          <table:table-cell office:value-type="string" table:style-name="ce4">
            <text:p>NTSEC SOLUCOES EM TELEINFORMATICA LTDA</text:p>
          </table:table-cell>
          <table:table-cell office:value-type="string" table:style-name="ce4">
            <text:p>33909240</text:p>
          </table:table-cell>
          <table:table-cell office:value-type="string" table:style-name="ce4">
            <text:p>SERVICOS DE TECNOLOGIA DA INFORMACAO E COMUNICACAO - PJ</text:p>
          </table:table-cell>
          <table:table-cell office:value-type="float" office:value="0" table:style-name="ce5">
            <text:p>0,00</text:p>
          </table:table-cell>
          <table:table-cell office:value-type="float" office:value="4406.33" table:style-name="ce5">
            <text:p>4.406,33</text:p>
          </table:table-cell>
          <table:table-cell office:value-type="float" office:value="1345.72" table:style-name="ce5">
            <text:p>1.345,72</text:p>
          </table:table-cell>
          <table:table-cell office:value-type="float" office:value="1238.8699999999999" table:style-name="ce5">
            <text:p>1.238,87</text:p>
          </table:table-cell>
          <table:table-cell office:value-type="float" office:value="129.29" table:style-name="ce5">
            <text:p>129,2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120.21" table:style-name="ce6">
            <text:p>7.120,2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506560000136</text:p>
          </table:table-cell>
          <table:table-cell office:value-type="string" table:style-name="ce4">
            <text:p>NUCLEO DE INFORMACAO E COORDENACAO DO PONTO BR - NIC .</text:p>
          </table:table-cell>
          <table:table-cell office:value-type="string" table:style-name="ce4">
            <text:p>33904020</text:p>
          </table:table-cell>
          <table:table-cell office:value-type="string" table:style-name="ce4">
            <text:p>TREINAMENTO/CAPACITACAO EM TIC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750" table:style-name="ce5">
            <text:p>3.750,00</text:p>
          </table:table-cell>
          <table:table-cell office:value-type="float" office:value="3750" table:style-name="ce5">
            <text:p>3.750,00</text:p>
          </table:table-cell>
          <table:table-cell office:value-type="float" office:value="7500" table:style-name="ce6">
            <text:p>7.5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344764000158</text:p>
          </table:table-cell>
          <table:table-cell office:value-type="string" table:style-name="ce4">
            <text:p>OCTOPLUS EMPREENDIMENTOS IMOBILIARIO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3986.83" table:style-name="ce5">
            <text:p>3.986,83</text:p>
          </table:table-cell>
          <table:table-cell office:value-type="float" office:value="18773.2" table:style-name="ce5">
            <text:p>18.773,20</text:p>
          </table:table-cell>
          <table:table-cell office:value-type="float" office:value="20732.41" table:style-name="ce5">
            <text:p>20.732,41</text:p>
          </table:table-cell>
          <table:table-cell office:value-type="float" office:value="22691.62" table:style-name="ce5">
            <text:p>22.691,62</text:p>
          </table:table-cell>
          <table:table-cell office:value-type="float" office:value="20732.41" table:style-name="ce5">
            <text:p>20.732,41</text:p>
          </table:table-cell>
          <table:table-cell office:value-type="float" office:value="20732.41" table:style-name="ce5">
            <text:p>20.732,41</text:p>
          </table:table-cell>
          <table:table-cell office:value-type="float" office:value="20732.41" table:style-name="ce5">
            <text:p>20.732,41</text:p>
          </table:table-cell>
          <table:table-cell office:value-type="float" office:value="128381.29" table:style-name="ce6">
            <text:p>128.381,2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8188573000100</text:p>
          </table:table-cell>
          <table:table-cell office:value-type="string" table:style-name="ce4">
            <text:p>ODONTOPAZ PRODUTOS ODONTOLOGICOS LTDA</text:p>
          </table:table-cell>
          <table:table-cell office:value-type="string" table:style-name="ce4">
            <text:p>33903010</text:p>
          </table:table-cell>
          <table:table-cell office:value-type="string" table:style-name="ce4">
            <text:p>MATERIAL ODONTOLOGIC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4388.84" table:style-name="ce5">
            <text:p>44.388,84</text:p>
          </table:table-cell>
          <table:table-cell office:value-type="float" office:value="35781.85" table:style-name="ce5">
            <text:p>35.781,85</text:p>
          </table:table-cell>
          <table:table-cell office:value-type="float" office:value="80170.69" table:style-name="ce6">
            <text:p>80.170,6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258263000170</text:p>
          </table:table-cell>
          <table:table-cell office:value-type="string" table:style-name="ce4">
            <text:p>OFFICE MAX INDUSTRIA E COMERCIO DE MOVEIS LTDA</text:p>
          </table:table-cell>
          <table:table-cell office:value-type="string" table:style-name="ce4">
            <text:p>44905242</text:p>
          </table:table-cell>
          <table:table-cell office:value-type="string" table:style-name="ce4">
            <text:p>MOBILIARIO EM GERAL</text:p>
          </table:table-cell>
          <table:table-cell office:value-type="float" office:value="2895.75" table:style-name="ce5">
            <text:p>2.895,7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895.75" table:style-name="ce6">
            <text:p>2.895,7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6109811807</text:p>
          </table:table-cell>
          <table:table-cell office:value-type="string" table:style-name="ce4">
            <text:p>OLIVIA DE QUINTANA FIGUEIREDO PASQUALETO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20" table:style-name="ce5">
            <text:p>22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20" table:style-name="ce6">
            <text:p>22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094300000151</text:p>
          </table:table-cell>
          <table:table-cell office:value-type="string" table:style-name="ce4">
            <text:p>OPEN SOLUCOES TRIBUTARIAS LTDA</text:p>
          </table:table-cell>
          <table:table-cell office:value-type="string" table:style-name="ce4">
            <text:p>33903501</text:p>
          </table:table-cell>
          <table:table-cell office:value-type="string" table:style-name="ce4">
            <text:p>ASSESSORIA E CONSULTORIA TECNICA OU JURIDICA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000" table:style-name="ce5">
            <text:p>9.000,00</text:p>
          </table:table-cell>
          <table:table-cell office:value-type="float" office:value="9000" table:style-name="ce6">
            <text:p>9.0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094300000151</text:p>
          </table:table-cell>
          <table:table-cell office:value-type="string" table:style-name="ce4">
            <text:p>OPEN SOLUCOES TRIBUTARIAS LTDA</text:p>
          </table:table-cell>
          <table:table-cell office:value-type="string" table:style-name="ce4">
            <text:p>33903901</text:p>
          </table:table-cell>
          <table:table-cell office:value-type="string" table:style-name="ce4">
            <text:p>ASSINATURAS DE PERIODICOS E ANUIDADE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388" table:style-name="ce5">
            <text:p>14.388,00</text:p>
          </table:table-cell>
          <table:table-cell office:value-type="float" office:value="14388" table:style-name="ce6">
            <text:p>14.388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094300000151</text:p>
          </table:table-cell>
          <table:table-cell office:value-type="string" table:style-name="ce4">
            <text:p>OPEN SOLUCOES TRIBUTARIAS LTDA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690" table:style-name="ce5">
            <text:p>2.690,00</text:p>
          </table:table-cell>
          <table:table-cell office:value-type="float" office:value="2690" table:style-name="ce5">
            <text:p>2.690,00</text:p>
          </table:table-cell>
          <table:table-cell office:value-type="float" office:value="5380" table:style-name="ce6">
            <text:p>5.38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282765000112</text:p>
          </table:table-cell>
          <table:table-cell office:value-type="string" table:style-name="ce4">
            <text:p>OPICE BLUM ACADEMY TREINAMENTO E CONSULTORIA LTDA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2000" table:style-name="ce5">
            <text:p>52.000,00</text:p>
          </table:table-cell>
          <table:table-cell office:value-type="float" office:value="0" table:style-name="ce5">
            <text:p>0,00</text:p>
          </table:table-cell>
          <table:table-cell office:value-type="float" office:value="52000" table:style-name="ce6">
            <text:p>52.0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159211000105</text:p>
          </table:table-cell>
          <table:table-cell office:value-type="string" table:style-name="ce4">
            <text:p>OPICE BLUM E BRUNO ADVOGADOS ASSOCIADOS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1366" table:style-name="ce5">
            <text:p>41.366,00</text:p>
          </table:table-cell>
          <table:table-cell office:value-type="float" office:value="10634" table:style-name="ce5">
            <text:p>10.634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2000" table:style-name="ce6">
            <text:p>52.0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9456277000176</text:p>
          </table:table-cell>
          <table:table-cell office:value-type="string" table:style-name="ce4">
            <text:p>ORACLE DO BRASIL SISTEMAS LTDA</text:p>
          </table:table-cell>
          <table:table-cell office:value-type="string" table:style-name="ce4">
            <text:p>33904007</text:p>
          </table:table-cell>
          <table:table-cell office:value-type="string" table:style-name="ce4">
            <text:p>MANUTENCAO CORRETIVA/ADAPTATIVA E SUSTENTACAO SOFTWARES</text:p>
          </table:table-cell>
          <table:table-cell office:value-type="float" office:value="20623.59" table:style-name="ce5">
            <text:p>20.623,59</text:p>
          </table:table-cell>
          <table:table-cell office:value-type="float" office:value="96244.99" table:style-name="ce5">
            <text:p>96.244,99</text:p>
          </table:table-cell>
          <table:table-cell office:value-type="float" office:value="29872.68" table:style-name="ce5">
            <text:p>29.872,68</text:p>
          </table:table-cell>
          <table:table-cell office:value-type="float" office:value="41893.589999999997" table:style-name="ce5">
            <text:p>41.893,59</text:p>
          </table:table-cell>
          <table:table-cell office:value-type="float" office:value="57472.56" table:style-name="ce5">
            <text:p>57.472,56</text:p>
          </table:table-cell>
          <table:table-cell office:value-type="float" office:value="122657.78" table:style-name="ce5">
            <text:p>122.657,78</text:p>
          </table:table-cell>
          <table:table-cell office:value-type="float" office:value="23113.5" table:style-name="ce5">
            <text:p>23.113,50</text:p>
          </table:table-cell>
          <table:table-cell office:value-type="float" office:value="391878.69" table:style-name="ce6">
            <text:p>391.878,6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9456277000176</text:p>
          </table:table-cell>
          <table:table-cell office:value-type="string" table:style-name="ce4">
            <text:p>ORACLE DO BRASIL SISTEMAS LTDA</text:p>
          </table:table-cell>
          <table:table-cell office:value-type="string" table:style-name="ce4">
            <text:p>33909240</text:p>
          </table:table-cell>
          <table:table-cell office:value-type="string" table:style-name="ce4">
            <text:p>SERVICOS DE TECNOLOGIA DA INFORMACAO E COMUNICACAO - PJ</text:p>
          </table:table-cell>
          <table:table-cell office:value-type="float" office:value="46.23" table:style-name="ce5">
            <text:p>46,2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6.23" table:style-name="ce6">
            <text:p>46,2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71564546000113</text:p>
          </table:table-cell>
          <table:table-cell office:value-type="string" table:style-name="ce4">
            <text:p>ORGANIZACAO EMPRESARIAL ITARARE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1343.42" table:style-name="ce5">
            <text:p>1.343,42</text:p>
          </table:table-cell>
          <table:table-cell office:value-type="float" office:value="6436.28" table:style-name="ce5">
            <text:p>6.436,28</text:p>
          </table:table-cell>
          <table:table-cell office:value-type="float" office:value="7107.99" table:style-name="ce5">
            <text:p>7.107,99</text:p>
          </table:table-cell>
          <table:table-cell office:value-type="float" office:value="8030.61" table:style-name="ce5">
            <text:p>8.030,61</text:p>
          </table:table-cell>
          <table:table-cell office:value-type="float" office:value="7358.9" table:style-name="ce5">
            <text:p>7.358,90</text:p>
          </table:table-cell>
          <table:table-cell office:value-type="float" office:value="7358.9" table:style-name="ce5">
            <text:p>7.358,90</text:p>
          </table:table-cell>
          <table:table-cell office:value-type="float" office:value="7358.9" table:style-name="ce5">
            <text:p>7.358,90</text:p>
          </table:table-cell>
          <table:table-cell office:value-type="float" office:value="44995" table:style-name="ce6">
            <text:p>44.995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71564546000113</text:p>
          </table:table-cell>
          <table:table-cell office:value-type="string" table:style-name="ce4">
            <text:p>ORGANIZACAO EMPRESARIAL ITARARE LTDA</text:p>
          </table:table-cell>
          <table:table-cell office:value-type="string" table:style-name="ce4">
            <text:p>33903915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63.61" table:style-name="ce5">
            <text:p>1.463,61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63.61" table:style-name="ce6">
            <text:p>1.463,6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8340933000154</text:p>
          </table:table-cell>
          <table:table-cell office:value-type="string" table:style-name="ce4">
            <text:p>ORIGEM COMERCIO E SOLUCOES INTEGRADAS LTDA</text:p>
          </table:table-cell>
          <table:table-cell office:value-type="string" table:style-name="ce4">
            <text:p>33903026</text:p>
          </table:table-cell>
          <table:table-cell office:value-type="string" table:style-name="ce4">
            <text:p>MATERIAL ELETRICO E ELETRONICO</text:p>
          </table:table-cell>
          <table:table-cell office:value-type="float" office:value="0" table:style-name="ce5">
            <text:p>0,00</text:p>
          </table:table-cell>
          <table:table-cell office:value-type="float" office:value="2945" table:style-name="ce5">
            <text:p>2.945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945" table:style-name="ce6">
            <text:p>2.945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5149441000134</text:p>
          </table:table-cell>
          <table:table-cell office:value-type="string" table:style-name="ce4">
            <text:p>OTTO SERVICOS ELETRICOS LTDA</text:p>
          </table:table-cell>
          <table:table-cell office:value-type="string" table:style-name="ce4">
            <text:p>33903026</text:p>
          </table:table-cell>
          <table:table-cell office:value-type="string" table:style-name="ce4">
            <text:p>MATERIAL ELETRICO E ELETRONICO</text:p>
          </table:table-cell>
          <table:table-cell office:value-type="float" office:value="0" table:style-name="ce5">
            <text:p>0,00</text:p>
          </table:table-cell>
          <table:table-cell office:value-type="float" office:value="8000" table:style-name="ce5">
            <text:p>8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000" table:style-name="ce6">
            <text:p>8.0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5149441000134</text:p>
          </table:table-cell>
          <table:table-cell office:value-type="string" table:style-name="ce4">
            <text:p>OTTO SERVICOS ELETRICOS LTDA</text:p>
          </table:table-cell>
          <table:table-cell office:value-type="string" table:style-name="ce4">
            <text:p>33903917</text:p>
          </table:table-cell>
          <table:table-cell office:value-type="string" table:style-name="ce4">
            <text:p>MANUT. E CONSERV. DE MAQUINAS E EQUIPAMENTOS</text:p>
          </table:table-cell>
          <table:table-cell office:value-type="float" office:value="1933.33" table:style-name="ce5">
            <text:p>1.933,33</text:p>
          </table:table-cell>
          <table:table-cell office:value-type="float" office:value="2000" table:style-name="ce5">
            <text:p>2.000,00</text:p>
          </table:table-cell>
          <table:table-cell office:value-type="float" office:value="2000" table:style-name="ce5">
            <text:p>2.000,00</text:p>
          </table:table-cell>
          <table:table-cell office:value-type="float" office:value="2000" table:style-name="ce5">
            <text:p>2.000,00</text:p>
          </table:table-cell>
          <table:table-cell office:value-type="float" office:value="2000" table:style-name="ce5">
            <text:p>2.000,00</text:p>
          </table:table-cell>
          <table:table-cell office:value-type="float" office:value="2000" table:style-name="ce5">
            <text:p>2.000,00</text:p>
          </table:table-cell>
          <table:table-cell office:value-type="float" office:value="0" table:style-name="ce5">
            <text:p>0,00</text:p>
          </table:table-cell>
          <table:table-cell office:value-type="float" office:value="11933.33" table:style-name="ce6">
            <text:p>11.933,3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5149441000134</text:p>
          </table:table-cell>
          <table:table-cell office:value-type="string" table:style-name="ce4">
            <text:p>OTTO SERVICOS ELETRICOS LTD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66.67" table:style-name="ce5">
            <text:p>66,67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6.67" table:style-name="ce6">
            <text:p>66,6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5474939000180</text:p>
          </table:table-cell>
          <table:table-cell office:value-type="string" table:style-name="ce4">
            <text:p>OURINHOS SANEAMENTO S.A.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431.95" table:style-name="ce5">
            <text:p>431,95</text:p>
          </table:table-cell>
          <table:table-cell office:value-type="float" office:value="256.89" table:style-name="ce5">
            <text:p>256,89</text:p>
          </table:table-cell>
          <table:table-cell office:value-type="float" office:value="237.08" table:style-name="ce5">
            <text:p>237,08</text:p>
          </table:table-cell>
          <table:table-cell office:value-type="float" office:value="238.34" table:style-name="ce5">
            <text:p>238,34</text:p>
          </table:table-cell>
          <table:table-cell office:value-type="float" office:value="261" table:style-name="ce5">
            <text:p>261,00</text:p>
          </table:table-cell>
          <table:table-cell office:value-type="float" office:value="0" table:style-name="ce5">
            <text:p>0,00</text:p>
          </table:table-cell>
          <table:table-cell office:value-type="float" office:value="514.5" table:style-name="ce5">
            <text:p>514,50</text:p>
          </table:table-cell>
          <table:table-cell office:value-type="float" office:value="1939.76" table:style-name="ce6">
            <text:p>1.939,7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474934000190</text:p>
          </table:table-cell>
          <table:table-cell office:value-type="string" table:style-name="ce4">
            <text:p>PAMAR COMERCIAL SERVICOS E LOCACAO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3153.82" table:style-name="ce5">
            <text:p>3.153,82</text:p>
          </table:table-cell>
          <table:table-cell office:value-type="float" office:value="15688.72" table:style-name="ce5">
            <text:p>15.688,72</text:p>
          </table:table-cell>
          <table:table-cell office:value-type="float" office:value="17326.03" table:style-name="ce5">
            <text:p>17.326,03</text:p>
          </table:table-cell>
          <table:table-cell office:value-type="float" office:value="18963.34" table:style-name="ce5">
            <text:p>18.963,34</text:p>
          </table:table-cell>
          <table:table-cell office:value-type="float" office:value="17326.03" table:style-name="ce5">
            <text:p>17.326,0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2457.94" table:style-name="ce6">
            <text:p>72.457,9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474934000190</text:p>
          </table:table-cell>
          <table:table-cell office:value-type="string" table:style-name="ce4">
            <text:p>PAMAR COMERCIAL SERVICOS E LOCACAO LTDA</text:p>
          </table:table-cell>
          <table:table-cell office:value-type="string" table:style-name="ce4">
            <text:p>33909301</text:p>
          </table:table-cell>
          <table:table-cell office:value-type="string" table:style-name="ce4">
            <text:p>INDENIZACOE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411.34" table:style-name="ce5">
            <text:p>100.411,34</text:p>
          </table:table-cell>
          <table:table-cell office:value-type="float" office:value="0" table:style-name="ce5">
            <text:p>0,00</text:p>
          </table:table-cell>
          <table:table-cell office:value-type="float" office:value="74413.87" table:style-name="ce5">
            <text:p>74.413,87</text:p>
          </table:table-cell>
          <table:table-cell office:value-type="float" office:value="0" table:style-name="ce5">
            <text:p>0,00</text:p>
          </table:table-cell>
          <table:table-cell office:value-type="float" office:value="174825.21" table:style-name="ce6">
            <text:p>174.825,2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9643480000106</text:p>
          </table:table-cell>
          <table:table-cell office:value-type="string" table:style-name="ce4">
            <text:p>PAPERMAX COMERCIAL LTDA</text:p>
          </table:table-cell>
          <table:table-cell office:value-type="string" table:style-name="ce4">
            <text:p>33903022</text:p>
          </table:table-cell>
          <table:table-cell office:value-type="string" table:style-name="ce4">
            <text:p>MATERIAL DE LIMPEZA E PROD. DE HIGIENIZACAO</text:p>
          </table:table-cell>
          <table:table-cell office:value-type="float" office:value="127697.53" table:style-name="ce5">
            <text:p>127.697,53</text:p>
          </table:table-cell>
          <table:table-cell office:value-type="float" office:value="7934.47" table:style-name="ce5">
            <text:p>7.934,47</text:p>
          </table:table-cell>
          <table:table-cell office:value-type="float" office:value="14822.04" table:style-name="ce5">
            <text:p>14.822,04</text:p>
          </table:table-cell>
          <table:table-cell office:value-type="float" office:value="920.96" table:style-name="ce5">
            <text:p>920,9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51375" table:style-name="ce6">
            <text:p>151.375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7134707849</text:p>
          </table:table-cell>
          <table:table-cell office:value-type="string" table:style-name="ce4">
            <text:p>PASQUALE CATERIN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455.36" table:style-name="ce5">
            <text:p>1.455,36</text:p>
          </table:table-cell>
          <table:table-cell office:value-type="float" office:value="4298.34" table:style-name="ce5">
            <text:p>4.298,34</text:p>
          </table:table-cell>
          <table:table-cell office:value-type="float" office:value="4298.34" table:style-name="ce5">
            <text:p>4.298,34</text:p>
          </table:table-cell>
          <table:table-cell office:value-type="float" office:value="4298.34" table:style-name="ce5">
            <text:p>4.298,34</text:p>
          </table:table-cell>
          <table:table-cell office:value-type="float" office:value="4448.79" table:style-name="ce5">
            <text:p>4.448,79</text:p>
          </table:table-cell>
          <table:table-cell office:value-type="float" office:value="4448.79" table:style-name="ce5">
            <text:p>4.448,79</text:p>
          </table:table-cell>
          <table:table-cell office:value-type="float" office:value="4448.79" table:style-name="ce5">
            <text:p>4.448,79</text:p>
          </table:table-cell>
          <table:table-cell office:value-type="float" office:value="27696.75" table:style-name="ce6">
            <text:p>27.696,7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1420675818</text:p>
          </table:table-cell>
          <table:table-cell office:value-type="string" table:style-name="ce4">
            <text:p>PAULA FERNANDA DE SOUZA VASCONCELOS NAVARRO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87.4" table:style-name="ce5">
            <text:p>587,40</text:p>
          </table:table-cell>
          <table:table-cell office:value-type="float" office:value="72.599999999999994" table:style-name="ce5">
            <text:p>72,6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60" table:style-name="ce6">
            <text:p>66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97979171853</text:p>
          </table:table-cell>
          <table:table-cell office:value-type="string" table:style-name="ce4">
            <text:p>PERCILIA MARIAN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484.6" table:style-name="ce5">
            <text:p>2.484,60</text:p>
          </table:table-cell>
          <table:table-cell office:value-type="float" office:value="5670.88" table:style-name="ce5">
            <text:p>5.670,88</text:p>
          </table:table-cell>
          <table:table-cell office:value-type="float" office:value="6110.54" table:style-name="ce5">
            <text:p>6.110,54</text:p>
          </table:table-cell>
          <table:table-cell office:value-type="float" office:value="6550.2" table:style-name="ce5">
            <text:p>6.550,20</text:p>
          </table:table-cell>
          <table:table-cell office:value-type="float" office:value="6110.54" table:style-name="ce5">
            <text:p>6.110,54</text:p>
          </table:table-cell>
          <table:table-cell office:value-type="float" office:value="6110.54" table:style-name="ce5">
            <text:p>6.110,54</text:p>
          </table:table-cell>
          <table:table-cell office:value-type="float" office:value="6110.54" table:style-name="ce5">
            <text:p>6.110,54</text:p>
          </table:table-cell>
          <table:table-cell office:value-type="float" office:value="39147.839999999997" table:style-name="ce6">
            <text:p>39.147,8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0694710644</text:p>
          </table:table-cell>
          <table:table-cell office:value-type="string" table:style-name="ce4">
            <text:p>PERSEU MARIAN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484.6" table:style-name="ce5">
            <text:p>2.484,60</text:p>
          </table:table-cell>
          <table:table-cell office:value-type="float" office:value="5670.88" table:style-name="ce5">
            <text:p>5.670,88</text:p>
          </table:table-cell>
          <table:table-cell office:value-type="float" office:value="6110.54" table:style-name="ce5">
            <text:p>6.110,54</text:p>
          </table:table-cell>
          <table:table-cell office:value-type="float" office:value="6550.2" table:style-name="ce5">
            <text:p>6.550,20</text:p>
          </table:table-cell>
          <table:table-cell office:value-type="float" office:value="6110.54" table:style-name="ce5">
            <text:p>6.110,54</text:p>
          </table:table-cell>
          <table:table-cell office:value-type="float" office:value="6110.54" table:style-name="ce5">
            <text:p>6.110,54</text:p>
          </table:table-cell>
          <table:table-cell office:value-type="float" office:value="6110.54" table:style-name="ce5">
            <text:p>6.110,54</text:p>
          </table:table-cell>
          <table:table-cell office:value-type="float" office:value="39147.839999999997" table:style-name="ce6">
            <text:p>39.147,8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4117555880</text:p>
          </table:table-cell>
          <table:table-cell office:value-type="string" table:style-name="ce4">
            <text:p>PERSIO BIANCHINI MARIAN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484.59" table:style-name="ce5">
            <text:p>2.484,59</text:p>
          </table:table-cell>
          <table:table-cell office:value-type="float" office:value="5670.88" table:style-name="ce5">
            <text:p>5.670,88</text:p>
          </table:table-cell>
          <table:table-cell office:value-type="float" office:value="6110.53" table:style-name="ce5">
            <text:p>6.110,53</text:p>
          </table:table-cell>
          <table:table-cell office:value-type="float" office:value="6550.18" table:style-name="ce5">
            <text:p>6.550,18</text:p>
          </table:table-cell>
          <table:table-cell office:value-type="float" office:value="6110.53" table:style-name="ce5">
            <text:p>6.110,53</text:p>
          </table:table-cell>
          <table:table-cell office:value-type="float" office:value="6110.53" table:style-name="ce5">
            <text:p>6.110,53</text:p>
          </table:table-cell>
          <table:table-cell office:value-type="float" office:value="6110.53" table:style-name="ce5">
            <text:p>6.110,53</text:p>
          </table:table-cell>
          <table:table-cell office:value-type="float" office:value="39147.769999999997" table:style-name="ce6">
            <text:p>39.147,7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7334195000123</text:p>
          </table:table-cell>
          <table:table-cell office:value-type="string" table:style-name="ce4">
            <text:p>POS-DADOS COMERCIO E SERVICOS DE ASSISTENCIA TECNICA L</text:p>
          </table:table-cell>
          <table:table-cell office:value-type="string" table:style-name="ce4">
            <text:p>33904001</text:p>
          </table:table-cell>
          <table:table-cell office:value-type="string" table:style-name="ce4">
            <text:p>LOCACAO DE EQUIPAMENTOS DE TIC - ATIVOS DE REDE</text:p>
          </table:table-cell>
          <table:table-cell office:value-type="float" office:value="38018.879999999997" table:style-name="ce5">
            <text:p>38.018,88</text:p>
          </table:table-cell>
          <table:table-cell office:value-type="float" office:value="31500" table:style-name="ce5">
            <text:p>31.500,00</text:p>
          </table:table-cell>
          <table:table-cell office:value-type="float" office:value="31500" table:style-name="ce5">
            <text:p>31.500,00</text:p>
          </table:table-cell>
          <table:table-cell office:value-type="float" office:value="31500" table:style-name="ce5">
            <text:p>31.500,00</text:p>
          </table:table-cell>
          <table:table-cell office:value-type="float" office:value="31500" table:style-name="ce5">
            <text:p>31.500,00</text:p>
          </table:table-cell>
          <table:table-cell office:value-type="float" office:value="31500" table:style-name="ce5">
            <text:p>31.500,00</text:p>
          </table:table-cell>
          <table:table-cell office:value-type="float" office:value="31500" table:style-name="ce5">
            <text:p>31.500,00</text:p>
          </table:table-cell>
          <table:table-cell office:value-type="float" office:value="227018.88" table:style-name="ce6">
            <text:p>227.018,8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6138251000138</text:p>
          </table:table-cell>
          <table:table-cell office:value-type="string" table:style-name="ce4">
            <text:p>PRATA CONSTRUTORA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2946.399999999994" table:style-name="ce5">
            <text:p>82.946,40</text:p>
          </table:table-cell>
          <table:table-cell office:value-type="float" office:value="82946.399999999994" table:style-name="ce6">
            <text:p>82.946,4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6138251000138</text:p>
          </table:table-cell>
          <table:table-cell office:value-type="string" table:style-name="ce4">
            <text:p>PRATA CONSTRUTORA LTDA</text:p>
          </table:table-cell>
          <table:table-cell office:value-type="string" table:style-name="ce4">
            <text:p>33909302</text:p>
          </table:table-cell>
          <table:table-cell office:value-type="string" table:style-name="ce4">
            <text:p>RESTITUICOE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69.22" table:style-name="ce5">
            <text:p>569,22</text:p>
          </table:table-cell>
          <table:table-cell office:value-type="float" office:value="0" table:style-name="ce5">
            <text:p>0,00</text:p>
          </table:table-cell>
          <table:table-cell office:value-type="float" office:value="569.22" table:style-name="ce6">
            <text:p>569,2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85515542000150</text:p>
          </table:table-cell>
          <table:table-cell office:value-type="string" table:style-name="ce4">
            <text:p>PRIMAX INDUSTRIA E COMERCIO DE MOVEIS LTDA</text:p>
          </table:table-cell>
          <table:table-cell office:value-type="string" table:style-name="ce4">
            <text:p>44905242</text:p>
          </table:table-cell>
          <table:table-cell office:value-type="string" table:style-name="ce4">
            <text:p>MOBILIARIO EM GERAL</text:p>
          </table:table-cell>
          <table:table-cell office:value-type="float" office:value="0" table:style-name="ce5">
            <text:p>0,00</text:p>
          </table:table-cell>
          <table:table-cell office:value-type="float" office:value="18975" table:style-name="ce5">
            <text:p>18.975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8975" table:style-name="ce6">
            <text:p>18.975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098197000118</text:p>
          </table:table-cell>
          <table:table-cell office:value-type="string" table:style-name="ce4">
            <text:p>PRIME COMERCIO E SERVICOS DE EXTINTORES LTDA</text:p>
          </table:table-cell>
          <table:table-cell office:value-type="string" table:style-name="ce4">
            <text:p>33903004</text:p>
          </table:table-cell>
          <table:table-cell office:value-type="string" table:style-name="ce4">
            <text:p>GAS E OUTROS MATERIAIS ENGARRAFADOS</text:p>
          </table:table-cell>
          <table:table-cell office:value-type="float" office:value="0" table:style-name="ce5">
            <text:p>0,00</text:p>
          </table:table-cell>
          <table:table-cell office:value-type="float" office:value="11153.13" table:style-name="ce5">
            <text:p>11.153,13</text:p>
          </table:table-cell>
          <table:table-cell office:value-type="float" office:value="0" table:style-name="ce5">
            <text:p>0,00</text:p>
          </table:table-cell>
          <table:table-cell office:value-type="float" office:value="3876.26" table:style-name="ce5">
            <text:p>3.876,26</text:p>
          </table:table-cell>
          <table:table-cell office:value-type="float" office:value="0" table:style-name="ce5">
            <text:p>0,00</text:p>
          </table:table-cell>
          <table:table-cell office:value-type="float" office:value="5970.11" table:style-name="ce5">
            <text:p>5.970,11</text:p>
          </table:table-cell>
          <table:table-cell office:value-type="float" office:value="0" table:style-name="ce5">
            <text:p>0,00</text:p>
          </table:table-cell>
          <table:table-cell office:value-type="float" office:value="20999.5" table:style-name="ce6">
            <text:p>20.999,5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098197000118</text:p>
          </table:table-cell>
          <table:table-cell office:value-type="string" table:style-name="ce4">
            <text:p>PRIME COMERCIO E SERVICOS DE EXTINTORES LTDA</text:p>
          </table:table-cell>
          <table:table-cell office:value-type="string" table:style-name="ce4">
            <text:p>33903917</text:p>
          </table:table-cell>
          <table:table-cell office:value-type="string" table:style-name="ce4">
            <text:p>MANUT. E CONSERV. DE MAQUINAS E EQUIPAMENTOS</text:p>
          </table:table-cell>
          <table:table-cell office:value-type="float" office:value="0" table:style-name="ce5">
            <text:p>0,00</text:p>
          </table:table-cell>
          <table:table-cell office:value-type="float" office:value="1574.32" table:style-name="ce5">
            <text:p>1.574,32</text:p>
          </table:table-cell>
          <table:table-cell office:value-type="float" office:value="0" table:style-name="ce5">
            <text:p>0,00</text:p>
          </table:table-cell>
          <table:table-cell office:value-type="float" office:value="131.76" table:style-name="ce5">
            <text:p>131,76</text:p>
          </table:table-cell>
          <table:table-cell office:value-type="float" office:value="0" table:style-name="ce5">
            <text:p>0,00</text:p>
          </table:table-cell>
          <table:table-cell office:value-type="float" office:value="634.6" table:style-name="ce5">
            <text:p>634,60</text:p>
          </table:table-cell>
          <table:table-cell office:value-type="float" office:value="0" table:style-name="ce5">
            <text:p>0,00</text:p>
          </table:table-cell>
          <table:table-cell office:value-type="float" office:value="2340.6799999999998" table:style-name="ce6">
            <text:p>2.340,6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340639000130</text:p>
          </table:table-cell>
          <table:table-cell office:value-type="string" table:style-name="ce4">
            <text:p>PRIME CONSULTORIA E ASSESSORIA EMPRESARIAL LTDA</text:p>
          </table:table-cell>
          <table:table-cell office:value-type="string" table:style-name="ce4">
            <text:p>33903001</text:p>
          </table:table-cell>
          <table:table-cell office:value-type="string" table:style-name="ce4">
            <text:p>COMBUSTIVEIS E LUBRIFICANTES AUTOMOTIVOS</text:p>
          </table:table-cell>
          <table:table-cell office:value-type="float" office:value="57812.47" table:style-name="ce5">
            <text:p>57.812,47</text:p>
          </table:table-cell>
          <table:table-cell office:value-type="float" office:value="740.76" table:style-name="ce5">
            <text:p>740,76</text:p>
          </table:table-cell>
          <table:table-cell office:value-type="float" office:value="121092.52" table:style-name="ce5">
            <text:p>121.092,52</text:p>
          </table:table-cell>
          <table:table-cell office:value-type="float" office:value="93893.55" table:style-name="ce5">
            <text:p>93.893,55</text:p>
          </table:table-cell>
          <table:table-cell office:value-type="float" office:value="81959.75" table:style-name="ce5">
            <text:p>81.959,75</text:p>
          </table:table-cell>
          <table:table-cell office:value-type="float" office:value="94856.59" table:style-name="ce5">
            <text:p>94.856,59</text:p>
          </table:table-cell>
          <table:table-cell office:value-type="float" office:value="83097.84" table:style-name="ce5">
            <text:p>83.097,84</text:p>
          </table:table-cell>
          <table:table-cell office:value-type="float" office:value="533453.48" table:style-name="ce6">
            <text:p>533.453,4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3823634000196</text:p>
          </table:table-cell>
          <table:table-cell office:value-type="string" table:style-name="ce4">
            <text:p>PRO-SERVICE SERVICOS PROFISSIONAIS E ESPECIALIZADOS LT</text:p>
          </table:table-cell>
          <table:table-cell office:value-type="string" table:style-name="ce4">
            <text:p>33903025</text:p>
          </table:table-cell>
          <table:table-cell office:value-type="string" table:style-name="ce4">
            <text:p>MATERIAL P/ MANUTENCAO DE BENS MOVEIS</text:p>
          </table:table-cell>
          <table:table-cell office:value-type="float" office:value="9214.99" table:style-name="ce5">
            <text:p>9.214,99</text:p>
          </table:table-cell>
          <table:table-cell office:value-type="float" office:value="3182.81" table:style-name="ce5">
            <text:p>3.182,81</text:p>
          </table:table-cell>
          <table:table-cell office:value-type="float" office:value="23102.53" table:style-name="ce5">
            <text:p>23.102,53</text:p>
          </table:table-cell>
          <table:table-cell office:value-type="float" office:value="5644.57" table:style-name="ce5">
            <text:p>5.644,57</text:p>
          </table:table-cell>
          <table:table-cell office:value-type="float" office:value="0" table:style-name="ce5">
            <text:p>0,00</text:p>
          </table:table-cell>
          <table:table-cell office:value-type="float" office:value="14017.62" table:style-name="ce5">
            <text:p>14.017,62</text:p>
          </table:table-cell>
          <table:table-cell office:value-type="float" office:value="9913.34" table:style-name="ce5">
            <text:p>9.913,34</text:p>
          </table:table-cell>
          <table:table-cell office:value-type="float" office:value="65075.86" table:style-name="ce6">
            <text:p>65.075,8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3823634000196</text:p>
          </table:table-cell>
          <table:table-cell office:value-type="string" table:style-name="ce4">
            <text:p>PRO-SERVICE SERVICOS PROFISSIONAIS E ESPECIALIZADOS LT</text:p>
          </table:table-cell>
          <table:table-cell office:value-type="string" table:style-name="ce4">
            <text:p>33903917</text:p>
          </table:table-cell>
          <table:table-cell office:value-type="string" table:style-name="ce4">
            <text:p>MANUT. E CONSERV. DE MAQUINAS E EQUIPAMENTOS</text:p>
          </table:table-cell>
          <table:table-cell office:value-type="float" office:value="42005.45" table:style-name="ce5">
            <text:p>42.005,45</text:p>
          </table:table-cell>
          <table:table-cell office:value-type="float" office:value="48576.43" table:style-name="ce5">
            <text:p>48.576,43</text:p>
          </table:table-cell>
          <table:table-cell office:value-type="float" office:value="16295.35" table:style-name="ce5">
            <text:p>16.295,35</text:p>
          </table:table-cell>
          <table:table-cell office:value-type="float" office:value="14724.83" table:style-name="ce5">
            <text:p>14.724,83</text:p>
          </table:table-cell>
          <table:table-cell office:value-type="float" office:value="0" table:style-name="ce5">
            <text:p>0,00</text:p>
          </table:table-cell>
          <table:table-cell office:value-type="float" office:value="81816.61" table:style-name="ce5">
            <text:p>81.816,61</text:p>
          </table:table-cell>
          <table:table-cell office:value-type="float" office:value="117391.71" table:style-name="ce5">
            <text:p>117.391,71</text:p>
          </table:table-cell>
          <table:table-cell office:value-type="float" office:value="320810.38" table:style-name="ce6">
            <text:p>320.810,3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3823634000196</text:p>
          </table:table-cell>
          <table:table-cell office:value-type="string" table:style-name="ce4">
            <text:p>PRO-SERVICE SERVICOS PROFISSIONAIS E ESPECIALIZADOS LT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30894.799999999999" table:style-name="ce5">
            <text:p>30.894,80</text:p>
          </table:table-cell>
          <table:table-cell office:value-type="float" office:value="675.35" table:style-name="ce5">
            <text:p>675,3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1570.15" table:style-name="ce6">
            <text:p>31.570,1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9117878000109</text:p>
          </table:table-cell>
          <table:table-cell office:value-type="string" table:style-name="ce4">
            <text:p>R2 LICITACOES E CONTRATOS LTDA</text:p>
          </table:table-cell>
          <table:table-cell office:value-type="string" table:style-name="ce4">
            <text:p>44905212</text:p>
          </table:table-cell>
          <table:table-cell office:value-type="string" table:style-name="ce4">
            <text:p>APARELHOS E UTENSILIOS DOMESTICOS</text:p>
          </table:table-cell>
          <table:table-cell office:value-type="float" office:value="0" table:style-name="ce5">
            <text:p>0,00</text:p>
          </table:table-cell>
          <table:table-cell office:value-type="float" office:value="14750" table:style-name="ce5">
            <text:p>14.750,00</text:p>
          </table:table-cell>
          <table:table-cell office:value-type="float" office:value="0" table:style-name="ce5">
            <text:p>0,00</text:p>
          </table:table-cell>
          <table:table-cell office:value-type="float" office:value="1090" table:style-name="ce5">
            <text:p>1.09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5840" table:style-name="ce6">
            <text:p>15.84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4926616000156</text:p>
          </table:table-cell>
          <table:table-cell office:value-type="string" table:style-name="ce4">
            <text:p>R61 COMERCIAL DE ELETROELETRONICOS LTDA</text:p>
          </table:table-cell>
          <table:table-cell office:value-type="string" table:style-name="ce4">
            <text:p>33903036</text:p>
          </table:table-cell>
          <table:table-cell office:value-type="string" table:style-name="ce4">
            <text:p>MATERIAL HOSPITALAR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800" table:style-name="ce5">
            <text:p>1.8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800" table:style-name="ce6">
            <text:p>1.8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4926616000156</text:p>
          </table:table-cell>
          <table:table-cell office:value-type="string" table:style-name="ce4">
            <text:p>R61 COMERCIAL DE ELETROELETRONICOS LTDA</text:p>
          </table:table-cell>
          <table:table-cell office:value-type="string" table:style-name="ce4">
            <text:p>33903044</text:p>
          </table:table-cell>
          <table:table-cell office:value-type="string" table:style-name="ce4">
            <text:p>MATERIAL DE SINALIZACAO VISUAL E OUTRO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0565" table:style-name="ce5">
            <text:p>30.565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0565" table:style-name="ce6">
            <text:p>30.565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312101000151</text:p>
          </table:table-cell>
          <table:table-cell office:value-type="string" table:style-name="ce4">
            <text:p>RA TELECOM LTDA</text:p>
          </table:table-cell>
          <table:table-cell office:value-type="string" table:style-name="ce4">
            <text:p>33903917</text:p>
          </table:table-cell>
          <table:table-cell office:value-type="string" table:style-name="ce4">
            <text:p>MANUT. E CONSERV. DE MAQUINAS E EQUIPAMENTOS</text:p>
          </table:table-cell>
          <table:table-cell office:value-type="float" office:value="25065.07" table:style-name="ce5">
            <text:p>25.065,07</text:p>
          </table:table-cell>
          <table:table-cell office:value-type="float" office:value="25065.07" table:style-name="ce5">
            <text:p>25.065,07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0130.14" table:style-name="ce6">
            <text:p>50.130,1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615450000140</text:p>
          </table:table-cell>
          <table:table-cell office:value-type="string" table:style-name="ce4">
            <text:p>RALEDUC TECNOLOGIA E EDUCACAO LTDA</text:p>
          </table:table-cell>
          <table:table-cell office:value-type="string" table:style-name="ce4">
            <text:p>33904020</text:p>
          </table:table-cell>
          <table:table-cell office:value-type="string" table:style-name="ce4">
            <text:p>TREINAMENTO/CAPACITACAO EM TIC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1727.28" table:style-name="ce5">
            <text:p>81.727,2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1727.28" table:style-name="ce6">
            <text:p>81.727,2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1290459000108</text:p>
          </table:table-cell>
          <table:table-cell office:value-type="string" table:style-name="ce4">
            <text:p>RBB LICITACOES E SERVICOS LTDA</text:p>
          </table:table-cell>
          <table:table-cell office:value-type="string" table:style-name="ce4">
            <text:p>33903026</text:p>
          </table:table-cell>
          <table:table-cell office:value-type="string" table:style-name="ce4">
            <text:p>MATERIAL ELETRICO E ELETRONICO</text:p>
          </table:table-cell>
          <table:table-cell office:value-type="float" office:value="5945" table:style-name="ce5">
            <text:p>5.945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945" table:style-name="ce6">
            <text:p>5.945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176836000100</text:p>
          </table:table-cell>
          <table:table-cell office:value-type="string" table:style-name="ce4">
            <text:p>RC TEIVE COMERCIO E DISTRIBUICAO LTDA</text:p>
          </table:table-cell>
          <table:table-cell office:value-type="string" table:style-name="ce4">
            <text:p>33903026</text:p>
          </table:table-cell>
          <table:table-cell office:value-type="string" table:style-name="ce4">
            <text:p>MATERIAL ELETRICO E ELETRONICO</text:p>
          </table:table-cell>
          <table:table-cell office:value-type="float" office:value="0" table:style-name="ce5">
            <text:p>0,00</text:p>
          </table:table-cell>
          <table:table-cell office:value-type="float" office:value="61196.6" table:style-name="ce5">
            <text:p>61.196,6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1196.6" table:style-name="ce6">
            <text:p>61.196,6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9207850000161</text:p>
          </table:table-cell>
          <table:table-cell office:value-type="string" table:style-name="ce4">
            <text:p>RCA PRODUTOS E SERVICOS LTDA.</text:p>
          </table:table-cell>
          <table:table-cell office:value-type="string" table:style-name="ce4">
            <text:p>33903701</text:p>
          </table:table-cell>
          <table:table-cell office:value-type="string" table:style-name="ce4">
            <text:p>APOIO ADMINISTRATIVO, TECNICO E OPERACIONAL</text:p>
          </table:table-cell>
          <table:table-cell office:value-type="float" office:value="28957.34" table:style-name="ce5">
            <text:p>28.957,34</text:p>
          </table:table-cell>
          <table:table-cell office:value-type="float" office:value="118553.41" table:style-name="ce5">
            <text:p>118.553,41</text:p>
          </table:table-cell>
          <table:table-cell office:value-type="float" office:value="168755.97" table:style-name="ce5">
            <text:p>168.755,97</text:p>
          </table:table-cell>
          <table:table-cell office:value-type="float" office:value="147949.15" table:style-name="ce5">
            <text:p>147.949,15</text:p>
          </table:table-cell>
          <table:table-cell office:value-type="float" office:value="172031.46" table:style-name="ce5">
            <text:p>172.031,46</text:p>
          </table:table-cell>
          <table:table-cell office:value-type="float" office:value="179221.61" table:style-name="ce5">
            <text:p>179.221,61</text:p>
          </table:table-cell>
          <table:table-cell office:value-type="float" office:value="152498.03" table:style-name="ce5">
            <text:p>152.498,03</text:p>
          </table:table-cell>
          <table:table-cell office:value-type="float" office:value="967966.97" table:style-name="ce6">
            <text:p>967.966,9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9207850000161</text:p>
          </table:table-cell>
          <table:table-cell office:value-type="string" table:style-name="ce4">
            <text:p>RCA PRODUTOS E SERVICOS LTDA.</text:p>
          </table:table-cell>
          <table:table-cell office:value-type="string" table:style-name="ce4">
            <text:p>33903702</text:p>
          </table:table-cell>
          <table:table-cell office:value-type="string" table:style-name="ce4">
            <text:p>LIMPEZA E CONSERVACA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33.72" table:style-name="ce5">
            <text:p>833,72</text:p>
          </table:table-cell>
          <table:table-cell office:value-type="float" office:value="1795.42" table:style-name="ce5">
            <text:p>1.795,42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629.14" table:style-name="ce6">
            <text:p>2.629,1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6977937000176</text:p>
          </table:table-cell>
          <table:table-cell office:value-type="string" table:style-name="ce4">
            <text:p>RCA SERVICOS DE LIMPEZA PREDIAL LTDA</text:p>
          </table:table-cell>
          <table:table-cell office:value-type="string" table:style-name="ce4">
            <text:p>33903701</text:p>
          </table:table-cell>
          <table:table-cell office:value-type="string" table:style-name="ce4">
            <text:p>APOIO ADMINISTRATIVO, TECNICO E OPERACIONAL</text:p>
          </table:table-cell>
          <table:table-cell office:value-type="float" office:value="3271.18" table:style-name="ce5">
            <text:p>3.271,18</text:p>
          </table:table-cell>
          <table:table-cell office:value-type="float" office:value="18542.23" table:style-name="ce5">
            <text:p>18.542,23</text:p>
          </table:table-cell>
          <table:table-cell office:value-type="float" office:value="11418.87" table:style-name="ce5">
            <text:p>11.418,87</text:p>
          </table:table-cell>
          <table:table-cell office:value-type="float" office:value="10690.93" table:style-name="ce5">
            <text:p>10.690,93</text:p>
          </table:table-cell>
          <table:table-cell office:value-type="float" office:value="13002.02" table:style-name="ce5">
            <text:p>13.002,02</text:p>
          </table:table-cell>
          <table:table-cell office:value-type="float" office:value="10175.41" table:style-name="ce5">
            <text:p>10.175,41</text:p>
          </table:table-cell>
          <table:table-cell office:value-type="float" office:value="8020.71" table:style-name="ce5">
            <text:p>8.020,71</text:p>
          </table:table-cell>
          <table:table-cell office:value-type="float" office:value="75121.350000000006" table:style-name="ce6">
            <text:p>75.121,3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1884519000174</text:p>
          </table:table-cell>
          <table:table-cell office:value-type="string" table:style-name="ce4">
            <text:p>RENAN CARTAXO MARQUES DUARTE &amp; CIA LTDA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608" table:style-name="ce5">
            <text:p>12.608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892" table:style-name="ce5">
            <text:p>7.892,00</text:p>
          </table:table-cell>
          <table:table-cell office:value-type="float" office:value="0" table:style-name="ce5">
            <text:p>0,00</text:p>
          </table:table-cell>
          <table:table-cell office:value-type="float" office:value="20500" table:style-name="ce6">
            <text:p>20.5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173382823</text:p>
          </table:table-cell>
          <table:table-cell office:value-type="string" table:style-name="ce4">
            <text:p>RENATA CIPOLLI D ARB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82.16" table:style-name="ce5">
            <text:p>82,16</text:p>
          </table:table-cell>
          <table:table-cell office:value-type="float" office:value="1587.73" table:style-name="ce5">
            <text:p>1.587,73</text:p>
          </table:table-cell>
          <table:table-cell office:value-type="float" office:value="1587.73" table:style-name="ce5">
            <text:p>1.587,73</text:p>
          </table:table-cell>
          <table:table-cell office:value-type="float" office:value="1699.17" table:style-name="ce5">
            <text:p>1.699,17</text:p>
          </table:table-cell>
          <table:table-cell office:value-type="float" office:value="1647.43" table:style-name="ce5">
            <text:p>1.647,43</text:p>
          </table:table-cell>
          <table:table-cell office:value-type="float" office:value="1647.43" table:style-name="ce5">
            <text:p>1.647,43</text:p>
          </table:table-cell>
          <table:table-cell office:value-type="float" office:value="1647.43" table:style-name="ce5">
            <text:p>1.647,43</text:p>
          </table:table-cell>
          <table:table-cell office:value-type="float" office:value="9899.08" table:style-name="ce6">
            <text:p>9.899,0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153791000139</text:p>
          </table:table-cell>
          <table:table-cell office:value-type="string" table:style-name="ce4">
            <text:p>RENTALBRAS LOCACAO DE BENS MOVEIS PARA CONSTRUCAO CIVIL</text:p>
          </table:table-cell>
          <table:table-cell office:value-type="string" table:style-name="ce4">
            <text:p>33903914</text:p>
          </table:table-cell>
          <table:table-cell office:value-type="string" table:style-name="ce4">
            <text:p>LOCACAO BENS MOV. OUT.NATUREZAS E INTANGIVEIS</text:p>
          </table:table-cell>
          <table:table-cell office:value-type="float" office:value="0" table:style-name="ce5">
            <text:p>0,00</text:p>
          </table:table-cell>
          <table:table-cell office:value-type="float" office:value="1479.11" table:style-name="ce5">
            <text:p>1.479,11</text:p>
          </table:table-cell>
          <table:table-cell office:value-type="float" office:value="1479.11" table:style-name="ce5">
            <text:p>1.479,11</text:p>
          </table:table-cell>
          <table:table-cell office:value-type="float" office:value="2958.22" table:style-name="ce5">
            <text:p>2.958,22</text:p>
          </table:table-cell>
          <table:table-cell office:value-type="float" office:value="0" table:style-name="ce5">
            <text:p>0,00</text:p>
          </table:table-cell>
          <table:table-cell office:value-type="float" office:value="1479.11" table:style-name="ce5">
            <text:p>1.479,11</text:p>
          </table:table-cell>
          <table:table-cell office:value-type="float" office:value="1479.11" table:style-name="ce5">
            <text:p>1.479,11</text:p>
          </table:table-cell>
          <table:table-cell office:value-type="float" office:value="8874.66" table:style-name="ce6">
            <text:p>8.874,6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9012539000103</text:p>
          </table:table-cell>
          <table:table-cell office:value-type="string" table:style-name="ce4">
            <text:p>RESERVA SOLUCOES EM EQUIPAMENTOS TATICOS LTDA</text:p>
          </table:table-cell>
          <table:table-cell office:value-type="string" table:style-name="ce4">
            <text:p>33903028</text:p>
          </table:table-cell>
          <table:table-cell office:value-type="string" table:style-name="ce4">
            <text:p>MATERIAL DE PROTECAO E SEGURANCA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6134.799999999999" table:style-name="ce5">
            <text:p>26.134,8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6134.799999999999" table:style-name="ce6">
            <text:p>26.134,8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7087515000198</text:p>
          </table:table-cell>
          <table:table-cell office:value-type="string" table:style-name="ce4">
            <text:p>RICAMBIENTAL - AGUA E ESGOTO DE MARILIA S/A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90.74" table:style-name="ce5">
            <text:p>90,74</text:p>
          </table:table-cell>
          <table:table-cell office:value-type="float" office:value="90.74" table:style-name="ce5">
            <text:p>90,74</text:p>
          </table:table-cell>
          <table:table-cell office:value-type="float" office:value="90.74" table:style-name="ce5">
            <text:p>90,74</text:p>
          </table:table-cell>
          <table:table-cell office:value-type="float" office:value="96.28" table:style-name="ce5">
            <text:p>96,28</text:p>
          </table:table-cell>
          <table:table-cell office:value-type="float" office:value="105.97" table:style-name="ce5">
            <text:p>105,97</text:p>
          </table:table-cell>
          <table:table-cell office:value-type="float" office:value="96.85" table:style-name="ce5">
            <text:p>96,85</text:p>
          </table:table-cell>
          <table:table-cell office:value-type="float" office:value="0" table:style-name="ce5">
            <text:p>0,00</text:p>
          </table:table-cell>
          <table:table-cell office:value-type="float" office:value="571.32000000000005" table:style-name="ce6">
            <text:p>571,3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348046881</text:p>
          </table:table-cell>
          <table:table-cell office:value-type="string" table:style-name="ce4">
            <text:p>RICARDO PEREIRA DE FREITAS GUIMARAES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90" table:style-name="ce5">
            <text:p>99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90" table:style-name="ce6">
            <text:p>99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7423612000104</text:p>
          </table:table-cell>
          <table:table-cell office:value-type="string" table:style-name="ce4">
            <text:p>RLIMP SERVICOS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902.69" table:style-name="ce5">
            <text:p>5.902,69</text:p>
          </table:table-cell>
          <table:table-cell office:value-type="float" office:value="2371.2199999999998" table:style-name="ce5">
            <text:p>2.371,22</text:p>
          </table:table-cell>
          <table:table-cell office:value-type="float" office:value="116.24" table:style-name="ce5">
            <text:p>116,2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390.15" table:style-name="ce6">
            <text:p>8.390,1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2847901000117</text:p>
          </table:table-cell>
          <table:table-cell office:value-type="string" table:style-name="ce4">
            <text:p>RM SOLUCOES INTEGRADAS LTDA</text:p>
          </table:table-cell>
          <table:table-cell office:value-type="string" table:style-name="ce4">
            <text:p>33903024</text:p>
          </table:table-cell>
          <table:table-cell office:value-type="string" table:style-name="ce4">
            <text:p>MATERIAL P/ MANUT.DE BENS IMOVEIS/INSTALACOE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770" table:style-name="ce5">
            <text:p>7.770,00</text:p>
          </table:table-cell>
          <table:table-cell office:value-type="float" office:value="0" table:style-name="ce5">
            <text:p>0,00</text:p>
          </table:table-cell>
          <table:table-cell office:value-type="float" office:value="7770" table:style-name="ce6">
            <text:p>7.77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5062680808</text:p>
          </table:table-cell>
          <table:table-cell office:value-type="string" table:style-name="ce4">
            <text:p>ROBERTO RUBENS MULLER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4885.8999999999996" table:style-name="ce5">
            <text:p>4.885,90</text:p>
          </table:table-cell>
          <table:table-cell office:value-type="float" office:value="8714.09" table:style-name="ce5">
            <text:p>8.714,09</text:p>
          </table:table-cell>
          <table:table-cell office:value-type="float" office:value="10535.69" table:style-name="ce5">
            <text:p>10.535,69</text:p>
          </table:table-cell>
          <table:table-cell office:value-type="float" office:value="12729.2" table:style-name="ce5">
            <text:p>12.729,20</text:p>
          </table:table-cell>
          <table:table-cell office:value-type="float" office:value="10907.6" table:style-name="ce5">
            <text:p>10.907,60</text:p>
          </table:table-cell>
          <table:table-cell office:value-type="float" office:value="10907.6" table:style-name="ce5">
            <text:p>10.907,60</text:p>
          </table:table-cell>
          <table:table-cell office:value-type="float" office:value="10907.6" table:style-name="ce5">
            <text:p>10.907,60</text:p>
          </table:table-cell>
          <table:table-cell office:value-type="float" office:value="69587.679999999993" table:style-name="ce6">
            <text:p>69.587,6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5062680808</text:p>
          </table:table-cell>
          <table:table-cell office:value-type="string" table:style-name="ce4">
            <text:p>ROBERTO RUBENS MULLER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457.55" table:style-name="ce5">
            <text:p>3.457,5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457.55" table:style-name="ce6">
            <text:p>3.457,5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8328191830</text:p>
          </table:table-cell>
          <table:table-cell office:value-type="string" table:style-name="ce4">
            <text:p>ROGERIO MENDONCA DE ANDRADE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4588.9399999999996" table:style-name="ce5">
            <text:p>4.588,94</text:p>
          </table:table-cell>
          <table:table-cell office:value-type="float" office:value="8322.64" table:style-name="ce5">
            <text:p>8.322,64</text:p>
          </table:table-cell>
          <table:table-cell office:value-type="float" office:value="9995.77" table:style-name="ce5">
            <text:p>9.995,77</text:p>
          </table:table-cell>
          <table:table-cell office:value-type="float" office:value="11668.9" table:style-name="ce5">
            <text:p>11.668,90</text:p>
          </table:table-cell>
          <table:table-cell office:value-type="float" office:value="9995.77" table:style-name="ce5">
            <text:p>9.995,77</text:p>
          </table:table-cell>
          <table:table-cell office:value-type="float" office:value="10016.16" table:style-name="ce5">
            <text:p>10.016,16</text:p>
          </table:table-cell>
          <table:table-cell office:value-type="float" office:value="10012.76" table:style-name="ce5">
            <text:p>10.012,76</text:p>
          </table:table-cell>
          <table:table-cell office:value-type="float" office:value="64600.94" table:style-name="ce6">
            <text:p>64.600,9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8328191830</text:p>
          </table:table-cell>
          <table:table-cell office:value-type="string" table:style-name="ce4">
            <text:p>ROGERIO MENDONCA DE ANDRADE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12080.78" table:style-name="ce5">
            <text:p>12.080,7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080.78" table:style-name="ce6">
            <text:p>12.080,7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2528317000107</text:p>
          </table:table-cell>
          <table:table-cell office:value-type="string" table:style-name="ce4">
            <text:p>ROMANO &amp; ROMANO EMPREENDIMENTOS E PARTICIPACOES LTDA</text:p>
          </table:table-cell>
          <table:table-cell office:value-type="string" table:style-name="ce4">
            <text:p>33903902</text:p>
          </table:table-cell>
          <table:table-cell office:value-type="string" table:style-name="ce4">
            <text:p>CONDOMINIOS</text:p>
          </table:table-cell>
          <table:table-cell office:value-type="float" office:value="0" table:style-name="ce5">
            <text:p>0,00</text:p>
          </table:table-cell>
          <table:table-cell office:value-type="float" office:value="865.56" table:style-name="ce5">
            <text:p>865,56</text:p>
          </table:table-cell>
          <table:table-cell office:value-type="float" office:value="1458.79" table:style-name="ce5">
            <text:p>1.458,79</text:p>
          </table:table-cell>
          <table:table-cell office:value-type="float" office:value="1716.17" table:style-name="ce5">
            <text:p>1.716,17</text:p>
          </table:table-cell>
          <table:table-cell office:value-type="float" office:value="0" table:style-name="ce5">
            <text:p>0,00</text:p>
          </table:table-cell>
          <table:table-cell office:value-type="float" office:value="3154.15" table:style-name="ce5">
            <text:p>3.154,15</text:p>
          </table:table-cell>
          <table:table-cell office:value-type="float" office:value="848.09" table:style-name="ce5">
            <text:p>848,09</text:p>
          </table:table-cell>
          <table:table-cell office:value-type="float" office:value="8042.76" table:style-name="ce6">
            <text:p>8.042,7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2528317000107</text:p>
          </table:table-cell>
          <table:table-cell office:value-type="string" table:style-name="ce4">
            <text:p>ROMANO &amp; ROMANO EMPREENDIMENTOS E PARTICIPACOE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7913.8" table:style-name="ce5">
            <text:p>7.913,80</text:p>
          </table:table-cell>
          <table:table-cell office:value-type="float" office:value="39367.25" table:style-name="ce5">
            <text:p>39.367,25</text:p>
          </table:table-cell>
          <table:table-cell office:value-type="float" office:value="43475.7" table:style-name="ce5">
            <text:p>43.475,70</text:p>
          </table:table-cell>
          <table:table-cell office:value-type="float" office:value="47584.15" table:style-name="ce5">
            <text:p>47.584,15</text:p>
          </table:table-cell>
          <table:table-cell office:value-type="float" office:value="43475.7" table:style-name="ce5">
            <text:p>43.475,70</text:p>
          </table:table-cell>
          <table:table-cell office:value-type="float" office:value="43475.7" table:style-name="ce5">
            <text:p>43.475,70</text:p>
          </table:table-cell>
          <table:table-cell office:value-type="float" office:value="43475.7" table:style-name="ce5">
            <text:p>43.475,70</text:p>
          </table:table-cell>
          <table:table-cell office:value-type="float" office:value="268768" table:style-name="ce6">
            <text:p>268.768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173949894</text:p>
          </table:table-cell>
          <table:table-cell office:value-type="string" table:style-name="ce4">
            <text:p>ROSSANA PEIXOTO ALVES FERREIRA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7337.12" table:style-name="ce5">
            <text:p>7.337,12</text:p>
          </table:table-cell>
          <table:table-cell office:value-type="float" office:value="11945.24" table:style-name="ce5">
            <text:p>11.945,24</text:p>
          </table:table-cell>
          <table:table-cell office:value-type="float" office:value="14992.45" table:style-name="ce5">
            <text:p>14.992,45</text:p>
          </table:table-cell>
          <table:table-cell office:value-type="float" office:value="18039.66" table:style-name="ce5">
            <text:p>18.039,66</text:p>
          </table:table-cell>
          <table:table-cell office:value-type="float" office:value="14992.45" table:style-name="ce5">
            <text:p>14.992,45</text:p>
          </table:table-cell>
          <table:table-cell office:value-type="float" office:value="15023.04" table:style-name="ce5">
            <text:p>15.023,04</text:p>
          </table:table-cell>
          <table:table-cell office:value-type="float" office:value="15017.94" table:style-name="ce5">
            <text:p>15.017,94</text:p>
          </table:table-cell>
          <table:table-cell office:value-type="float" office:value="97347.9" table:style-name="ce6">
            <text:p>97.347,9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6350648000174</text:p>
          </table:table-cell>
          <table:table-cell office:value-type="string" table:style-name="ce4">
            <text:p>RS CONSULTORIA E SERVICOS DE GESTAO EMPRESARIAL LTDA</text:p>
          </table:table-cell>
          <table:table-cell office:value-type="string" table:style-name="ce4">
            <text:p>33903978</text:p>
          </table:table-cell>
          <table:table-cell office:value-type="string" table:style-name="ce4">
            <text:p>LIMPEZA E CONSERVACAO</text:p>
          </table:table-cell>
          <table:table-cell office:value-type="float" office:value="36043.129999999997" table:style-name="ce5">
            <text:p>36.043,1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6043.129999999997" table:style-name="ce6">
            <text:p>36.043,1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6350648000174</text:p>
          </table:table-cell>
          <table:table-cell office:value-type="string" table:style-name="ce4">
            <text:p>RS CONSULTORIA E SERVICOS DE GESTAO EMPRESARIAL LTD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5855.5" table:style-name="ce5">
            <text:p>5.855,50</text:p>
          </table:table-cell>
          <table:table-cell office:value-type="float" office:value="646.1" table:style-name="ce5">
            <text:p>646,1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501.6" table:style-name="ce6">
            <text:p>6.501,6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5141975000160</text:p>
          </table:table-cell>
          <table:table-cell office:value-type="string" table:style-name="ce4">
            <text:p>RUTH OLIVIER MOREIRA MANUS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6500" table:style-name="ce5">
            <text:p>16.5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6500" table:style-name="ce6">
            <text:p>16.5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5743580000145</text:p>
          </table:table-cell>
          <table:table-cell office:value-type="string" table:style-name="ce4">
            <text:p>SAAE - SANEAMENTO AMBIENTAL DE ATIBAIA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0" table:style-name="ce5">
            <text:p>0,00</text:p>
          </table:table-cell>
          <table:table-cell office:value-type="float" office:value="281.77999999999997" table:style-name="ce5">
            <text:p>281,78</text:p>
          </table:table-cell>
          <table:table-cell office:value-type="float" office:value="563.55999999999995" table:style-name="ce5">
            <text:p>563,56</text:p>
          </table:table-cell>
          <table:table-cell office:value-type="float" office:value="281.77999999999997" table:style-name="ce5">
            <text:p>281,78</text:p>
          </table:table-cell>
          <table:table-cell office:value-type="float" office:value="281.77999999999997" table:style-name="ce5">
            <text:p>281,78</text:p>
          </table:table-cell>
          <table:table-cell office:value-type="float" office:value="281.77999999999997" table:style-name="ce5">
            <text:p>281,78</text:p>
          </table:table-cell>
          <table:table-cell office:value-type="float" office:value="281.77999999999997" table:style-name="ce5">
            <text:p>281,78</text:p>
          </table:table-cell>
          <table:table-cell office:value-type="float" office:value="1972.46" table:style-name="ce6">
            <text:p>1.972,4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8962625000160</text:p>
          </table:table-cell>
          <table:table-cell office:value-type="string" table:style-name="ce4">
            <text:p>SAAE SERVICO AUTONOMO DE AGUA E ESGOTO DE JACAREI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169.81" table:style-name="ce5">
            <text:p>169,81</text:p>
          </table:table-cell>
          <table:table-cell office:value-type="float" office:value="354.41" table:style-name="ce5">
            <text:p>354,41</text:p>
          </table:table-cell>
          <table:table-cell office:value-type="float" office:value="354.41" table:style-name="ce5">
            <text:p>354,41</text:p>
          </table:table-cell>
          <table:table-cell office:value-type="float" office:value="435.71" table:style-name="ce5">
            <text:p>435,71</text:p>
          </table:table-cell>
          <table:table-cell office:value-type="float" office:value="327.31" table:style-name="ce5">
            <text:p>327,31</text:p>
          </table:table-cell>
          <table:table-cell office:value-type="float" office:value="267.61" table:style-name="ce5">
            <text:p>267,61</text:p>
          </table:table-cell>
          <table:table-cell office:value-type="float" office:value="327.31" table:style-name="ce5">
            <text:p>327,31</text:p>
          </table:table-cell>
          <table:table-cell office:value-type="float" office:value="2236.5700000000002" table:style-name="ce6">
            <text:p>2.236,5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2059323000154</text:p>
          </table:table-cell>
          <table:table-cell office:value-type="string" table:style-name="ce4">
            <text:p>SABESP OLIMPIA S/A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306.23" table:style-name="ce5">
            <text:p>306,2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63.80000000000001" table:style-name="ce5">
            <text:p>163,80</text:p>
          </table:table-cell>
          <table:table-cell office:value-type="float" office:value="183.96" table:style-name="ce5">
            <text:p>183,96</text:p>
          </table:table-cell>
          <table:table-cell office:value-type="float" office:value="0" table:style-name="ce5">
            <text:p>0,00</text:p>
          </table:table-cell>
          <table:table-cell office:value-type="float" office:value="653.99" table:style-name="ce6">
            <text:p>653,9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2059323000154</text:p>
          </table:table-cell>
          <table:table-cell office:value-type="string" table:style-name="ce4">
            <text:p>SABESP OLIMPIA S/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253.2" table:style-name="ce5">
            <text:p>253,20</text:p>
          </table:table-cell>
          <table:table-cell office:value-type="float" office:value="56.61" table:style-name="ce5">
            <text:p>56,61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09.81" table:style-name="ce6">
            <text:p>309,8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6972668875</text:p>
          </table:table-cell>
          <table:table-cell office:value-type="string" table:style-name="ce4">
            <text:p>SABRINA ANDRADE DOS SANTOS LIMA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56.89" table:style-name="ce5">
            <text:p>656,8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56.89" table:style-name="ce6">
            <text:p>656,8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6675997000180</text:p>
          </table:table-cell>
          <table:table-cell office:value-type="string" table:style-name="ce4">
            <text:p>SAECIL-SUPERINT.DE AGUA E ESGOTO DA CIDADE DE LEME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161.24" table:style-name="ce5">
            <text:p>161,24</text:p>
          </table:table-cell>
          <table:table-cell office:value-type="float" office:value="0" table:style-name="ce5">
            <text:p>0,00</text:p>
          </table:table-cell>
          <table:table-cell office:value-type="float" office:value="172.06" table:style-name="ce5">
            <text:p>172,06</text:p>
          </table:table-cell>
          <table:table-cell office:value-type="float" office:value="86.03" table:style-name="ce5">
            <text:p>86,03</text:p>
          </table:table-cell>
          <table:table-cell office:value-type="float" office:value="0" table:style-name="ce5">
            <text:p>0,00</text:p>
          </table:table-cell>
          <table:table-cell office:value-type="float" office:value="86.03" table:style-name="ce5">
            <text:p>86,03</text:p>
          </table:table-cell>
          <table:table-cell office:value-type="float" office:value="86.03" table:style-name="ce5">
            <text:p>86,03</text:p>
          </table:table-cell>
          <table:table-cell office:value-type="float" office:value="591.39" table:style-name="ce6">
            <text:p>591,3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96188743000106</text:p>
          </table:table-cell>
          <table:table-cell office:value-type="string" table:style-name="ce4">
            <text:p>SAINT WAY CONSULTORIA E SERVICOS LTDA</text:p>
          </table:table-cell>
          <table:table-cell office:value-type="string" table:style-name="ce4">
            <text:p>33903701</text:p>
          </table:table-cell>
          <table:table-cell office:value-type="string" table:style-name="ce4">
            <text:p>APOIO ADMINISTRATIVO, TECNICO E OPERACIONAL</text:p>
          </table:table-cell>
          <table:table-cell office:value-type="float" office:value="5403.96" table:style-name="ce5">
            <text:p>5.403,96</text:p>
          </table:table-cell>
          <table:table-cell office:value-type="float" office:value="5716.87" table:style-name="ce5">
            <text:p>5.716,87</text:p>
          </table:table-cell>
          <table:table-cell office:value-type="float" office:value="7351.93" table:style-name="ce5">
            <text:p>7.351,93</text:p>
          </table:table-cell>
          <table:table-cell office:value-type="float" office:value="7712.34" table:style-name="ce5">
            <text:p>7.712,34</text:p>
          </table:table-cell>
          <table:table-cell office:value-type="float" office:value="11099.89" table:style-name="ce5">
            <text:p>11.099,89</text:p>
          </table:table-cell>
          <table:table-cell office:value-type="float" office:value="8191.04" table:style-name="ce5">
            <text:p>8.191,04</text:p>
          </table:table-cell>
          <table:table-cell office:value-type="float" office:value="0" table:style-name="ce5">
            <text:p>0,00</text:p>
          </table:table-cell>
          <table:table-cell office:value-type="float" office:value="45476.03" table:style-name="ce6">
            <text:p>45.476,0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96188743000106</text:p>
          </table:table-cell>
          <table:table-cell office:value-type="string" table:style-name="ce4">
            <text:p>SAINT WAY CONSULTORIA E SERVICOS LTDA</text:p>
          </table:table-cell>
          <table:table-cell office:value-type="string" table:style-name="ce4">
            <text:p>33903705</text:p>
          </table:table-cell>
          <table:table-cell office:value-type="string" table:style-name="ce4">
            <text:p>SERVICOS DE COPA E COZINHA</text:p>
          </table:table-cell>
          <table:table-cell office:value-type="float" office:value="6015.37" table:style-name="ce5">
            <text:p>6.015,37</text:p>
          </table:table-cell>
          <table:table-cell office:value-type="float" office:value="39850.39" table:style-name="ce5">
            <text:p>39.850,39</text:p>
          </table:table-cell>
          <table:table-cell office:value-type="float" office:value="27637.200000000001" table:style-name="ce5">
            <text:p>27.637,20</text:p>
          </table:table-cell>
          <table:table-cell office:value-type="float" office:value="26220.86" table:style-name="ce5">
            <text:p>26.220,86</text:p>
          </table:table-cell>
          <table:table-cell office:value-type="float" office:value="37375.46" table:style-name="ce5">
            <text:p>37.375,46</text:p>
          </table:table-cell>
          <table:table-cell office:value-type="float" office:value="27112.54" table:style-name="ce5">
            <text:p>27.112,54</text:p>
          </table:table-cell>
          <table:table-cell office:value-type="float" office:value="0" table:style-name="ce5">
            <text:p>0,00</text:p>
          </table:table-cell>
          <table:table-cell office:value-type="float" office:value="164211.82" table:style-name="ce6">
            <text:p>164.211,8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6832157000113</text:p>
          </table:table-cell>
          <table:table-cell office:value-type="string" table:style-name="ce4">
            <text:p>SAMAR - SOLUCOES AMBIENTAIS DE ARACATUBA S.A.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106.6" table:style-name="ce5">
            <text:p>106,60</text:p>
          </table:table-cell>
          <table:table-cell office:value-type="float" office:value="106.4" table:style-name="ce5">
            <text:p>106,40</text:p>
          </table:table-cell>
          <table:table-cell office:value-type="float" office:value="110.5" table:style-name="ce5">
            <text:p>110,50</text:p>
          </table:table-cell>
          <table:table-cell office:value-type="float" office:value="110.93" table:style-name="ce5">
            <text:p>110,93</text:p>
          </table:table-cell>
          <table:table-cell office:value-type="float" office:value="121.41" table:style-name="ce5">
            <text:p>121,41</text:p>
          </table:table-cell>
          <table:table-cell office:value-type="float" office:value="111.17" table:style-name="ce5">
            <text:p>111,17</text:p>
          </table:table-cell>
          <table:table-cell office:value-type="float" office:value="111.18" table:style-name="ce5">
            <text:p>111,18</text:p>
          </table:table-cell>
          <table:table-cell office:value-type="float" office:value="778.19" table:style-name="ce6">
            <text:p>778,1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5405083000137</text:p>
          </table:table-cell>
          <table:table-cell office:value-type="string" table:style-name="ce4">
            <text:p>SANEAMENTO DE ORLANDIA SPE S.A.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226.07" table:style-name="ce5">
            <text:p>226,07</text:p>
          </table:table-cell>
          <table:table-cell office:value-type="float" office:value="22.42" table:style-name="ce5">
            <text:p>22,42</text:p>
          </table:table-cell>
          <table:table-cell office:value-type="float" office:value="106.83" table:style-name="ce5">
            <text:p>106,83</text:p>
          </table:table-cell>
          <table:table-cell office:value-type="float" office:value="115.55" table:style-name="ce5">
            <text:p>115,55</text:p>
          </table:table-cell>
          <table:table-cell office:value-type="float" office:value="129.85" table:style-name="ce5">
            <text:p>129,85</text:p>
          </table:table-cell>
          <table:table-cell office:value-type="float" office:value="118.64" table:style-name="ce5">
            <text:p>118,64</text:p>
          </table:table-cell>
          <table:table-cell office:value-type="float" office:value="253.56" table:style-name="ce5">
            <text:p>253,56</text:p>
          </table:table-cell>
          <table:table-cell office:value-type="float" office:value="972.92" table:style-name="ce6">
            <text:p>972,9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2712419000170</text:p>
          </table:table-cell>
          <table:table-cell office:value-type="string" table:style-name="ce4">
            <text:p>SANTOS &amp; ROMANO PARTICIPACOES LTDA</text:p>
          </table:table-cell>
          <table:table-cell office:value-type="string" table:style-name="ce4">
            <text:p>33903902</text:p>
          </table:table-cell>
          <table:table-cell office:value-type="string" table:style-name="ce4">
            <text:p>CONDOMINIOS</text:p>
          </table:table-cell>
          <table:table-cell office:value-type="float" office:value="0" table:style-name="ce5">
            <text:p>0,00</text:p>
          </table:table-cell>
          <table:table-cell office:value-type="float" office:value="865.56" table:style-name="ce5">
            <text:p>865,56</text:p>
          </table:table-cell>
          <table:table-cell office:value-type="float" office:value="1458.8" table:style-name="ce5">
            <text:p>1.458,80</text:p>
          </table:table-cell>
          <table:table-cell office:value-type="float" office:value="1716.17" table:style-name="ce5">
            <text:p>1.716,17</text:p>
          </table:table-cell>
          <table:table-cell office:value-type="float" office:value="0" table:style-name="ce5">
            <text:p>0,00</text:p>
          </table:table-cell>
          <table:table-cell office:value-type="float" office:value="3154.15" table:style-name="ce5">
            <text:p>3.154,15</text:p>
          </table:table-cell>
          <table:table-cell office:value-type="float" office:value="848.09" table:style-name="ce5">
            <text:p>848,09</text:p>
          </table:table-cell>
          <table:table-cell office:value-type="float" office:value="8042.77" table:style-name="ce6">
            <text:p>8.042,7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2712419000170</text:p>
          </table:table-cell>
          <table:table-cell office:value-type="string" table:style-name="ce4">
            <text:p>SANTOS &amp; ROMANO PARTICIPACOE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7913.8" table:style-name="ce5">
            <text:p>7.913,80</text:p>
          </table:table-cell>
          <table:table-cell office:value-type="float" office:value="39367.25" table:style-name="ce5">
            <text:p>39.367,25</text:p>
          </table:table-cell>
          <table:table-cell office:value-type="float" office:value="43475.7" table:style-name="ce5">
            <text:p>43.475,70</text:p>
          </table:table-cell>
          <table:table-cell office:value-type="float" office:value="47584.15" table:style-name="ce5">
            <text:p>47.584,15</text:p>
          </table:table-cell>
          <table:table-cell office:value-type="float" office:value="43475.7" table:style-name="ce5">
            <text:p>43.475,70</text:p>
          </table:table-cell>
          <table:table-cell office:value-type="float" office:value="43475.7" table:style-name="ce5">
            <text:p>43.475,70</text:p>
          </table:table-cell>
          <table:table-cell office:value-type="float" office:value="43475.7" table:style-name="ce5">
            <text:p>43.475,70</text:p>
          </table:table-cell>
          <table:table-cell office:value-type="float" office:value="268768" table:style-name="ce6">
            <text:p>268.768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1056054000195</text:p>
          </table:table-cell>
          <table:table-cell office:value-type="string" table:style-name="ce4">
            <text:p>SARAM SERVICOS ESPECIALIZADOS LTDA</text:p>
          </table:table-cell>
          <table:table-cell office:value-type="string" table:style-name="ce4">
            <text:p>33903701</text:p>
          </table:table-cell>
          <table:table-cell office:value-type="string" table:style-name="ce4">
            <text:p>APOIO ADMINISTRATIVO, TECNICO E OPERACIONAL</text:p>
          </table:table-cell>
          <table:table-cell office:value-type="float" office:value="44459.83" table:style-name="ce5">
            <text:p>44.459,83</text:p>
          </table:table-cell>
          <table:table-cell office:value-type="float" office:value="4758.79" table:style-name="ce5">
            <text:p>4.758,79</text:p>
          </table:table-cell>
          <table:table-cell office:value-type="float" office:value="37961.74" table:style-name="ce5">
            <text:p>37.961,74</text:p>
          </table:table-cell>
          <table:table-cell office:value-type="float" office:value="63032.36" table:style-name="ce5">
            <text:p>63.032,36</text:p>
          </table:table-cell>
          <table:table-cell office:value-type="float" office:value="11137.84" table:style-name="ce5">
            <text:p>11.137,84</text:p>
          </table:table-cell>
          <table:table-cell office:value-type="float" office:value="39333.5" table:style-name="ce5">
            <text:p>39.333,50</text:p>
          </table:table-cell>
          <table:table-cell office:value-type="float" office:value="78177.95" table:style-name="ce5">
            <text:p>78.177,95</text:p>
          </table:table-cell>
          <table:table-cell office:value-type="float" office:value="278862.01" table:style-name="ce6">
            <text:p>278.862,0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5198109000113</text:p>
          </table:table-cell>
          <table:table-cell office:value-type="string" table:style-name="ce4">
            <text:p>SECRETARIA DE AGUA E ESGOTO DE RIBEIRAO PRETO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6900.66" table:style-name="ce5">
            <text:p>6.900,66</text:p>
          </table:table-cell>
          <table:table-cell office:value-type="float" office:value="3911.64" table:style-name="ce5">
            <text:p>3.911,64</text:p>
          </table:table-cell>
          <table:table-cell office:value-type="float" office:value="4314.3" table:style-name="ce5">
            <text:p>4.314,30</text:p>
          </table:table-cell>
          <table:table-cell office:value-type="float" office:value="7762.78" table:style-name="ce5">
            <text:p>7.762,78</text:p>
          </table:table-cell>
          <table:table-cell office:value-type="float" office:value="4991.68" table:style-name="ce5">
            <text:p>4.991,68</text:p>
          </table:table-cell>
          <table:table-cell office:value-type="float" office:value="4930.1000000000004" table:style-name="ce5">
            <text:p>4.930,10</text:p>
          </table:table-cell>
          <table:table-cell office:value-type="float" office:value="5688.79" table:style-name="ce5">
            <text:p>5.688,79</text:p>
          </table:table-cell>
          <table:table-cell office:value-type="float" office:value="38499.949999999997" table:style-name="ce6">
            <text:p>38.499,9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088208000165</text:p>
          </table:table-cell>
          <table:table-cell office:value-type="string" table:style-name="ce4">
            <text:p>SEM PARAR INSTITUICAO DE PAGAMENTO LTDA</text:p>
          </table:table-cell>
          <table:table-cell office:value-type="string" table:style-name="ce4">
            <text:p>33903308</text:p>
          </table:table-cell>
          <table:table-cell office:value-type="string" table:style-name="ce4">
            <text:p>PEDAGIOS</text:p>
          </table:table-cell>
          <table:table-cell office:value-type="float" office:value="12025.49" table:style-name="ce5">
            <text:p>12.025,49</text:p>
          </table:table-cell>
          <table:table-cell office:value-type="float" office:value="16303.58" table:style-name="ce5">
            <text:p>16.303,58</text:p>
          </table:table-cell>
          <table:table-cell office:value-type="float" office:value="14528.8" table:style-name="ce5">
            <text:p>14.528,80</text:p>
          </table:table-cell>
          <table:table-cell office:value-type="float" office:value="19684.97" table:style-name="ce5">
            <text:p>19.684,97</text:p>
          </table:table-cell>
          <table:table-cell office:value-type="float" office:value="25931" table:style-name="ce5">
            <text:p>25.931,00</text:p>
          </table:table-cell>
          <table:table-cell office:value-type="float" office:value="24698.54" table:style-name="ce5">
            <text:p>24.698,54</text:p>
          </table:table-cell>
          <table:table-cell office:value-type="float" office:value="28794.27" table:style-name="ce5">
            <text:p>28.794,27</text:p>
          </table:table-cell>
          <table:table-cell office:value-type="float" office:value="141966.65" table:style-name="ce6">
            <text:p>141.966,6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6255196000166</text:p>
          </table:table-cell>
          <table:table-cell office:value-type="string" table:style-name="ce4">
            <text:p>SERV AUTONOMO MUNICIPAL DE AGUA E ESGOTO DE MOGI GUACU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0" table:style-name="ce5">
            <text:p>0,00</text:p>
          </table:table-cell>
          <table:table-cell office:value-type="float" office:value="637.05999999999995" table:style-name="ce5">
            <text:p>637,06</text:p>
          </table:table-cell>
          <table:table-cell office:value-type="float" office:value="0" table:style-name="ce5">
            <text:p>0,00</text:p>
          </table:table-cell>
          <table:table-cell office:value-type="float" office:value="2544.6999999999998" table:style-name="ce5">
            <text:p>2.544,70</text:p>
          </table:table-cell>
          <table:table-cell office:value-type="float" office:value="0" table:style-name="ce5">
            <text:p>0,00</text:p>
          </table:table-cell>
          <table:table-cell office:value-type="float" office:value="5144.38" table:style-name="ce5">
            <text:p>5.144,38</text:p>
          </table:table-cell>
          <table:table-cell office:value-type="float" office:value="1144.42" table:style-name="ce5">
            <text:p>1.144,42</text:p>
          </table:table-cell>
          <table:table-cell office:value-type="float" office:value="9470.56" table:style-name="ce6">
            <text:p>9.470,5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5359973000150</text:p>
          </table:table-cell>
          <table:table-cell office:value-type="string" table:style-name="ce4">
            <text:p>SERVICO AUTONOMO DE AGUA E ESGOTO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0" table:style-name="ce5">
            <text:p>0,00</text:p>
          </table:table-cell>
          <table:table-cell office:value-type="float" office:value="886.98" table:style-name="ce5">
            <text:p>886,98</text:p>
          </table:table-cell>
          <table:table-cell office:value-type="float" office:value="486.93" table:style-name="ce5">
            <text:p>486,93</text:p>
          </table:table-cell>
          <table:table-cell office:value-type="float" office:value="486.93" table:style-name="ce5">
            <text:p>486,93</text:p>
          </table:table-cell>
          <table:table-cell office:value-type="float" office:value="457.97" table:style-name="ce5">
            <text:p>457,97</text:p>
          </table:table-cell>
          <table:table-cell office:value-type="float" office:value="602.77" table:style-name="ce5">
            <text:p>602,77</text:p>
          </table:table-cell>
          <table:table-cell office:value-type="float" office:value="980.57" table:style-name="ce5">
            <text:p>980,57</text:p>
          </table:table-cell>
          <table:table-cell office:value-type="float" office:value="3902.15" table:style-name="ce6">
            <text:p>3.902,1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5374865000156</text:p>
          </table:table-cell>
          <table:table-cell office:value-type="string" table:style-name="ce4">
            <text:p>SERVICO AUTONOMO DE AGUA E ESGOTO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0" table:style-name="ce5">
            <text:p>0,00</text:p>
          </table:table-cell>
          <table:table-cell office:value-type="float" office:value="244.1" table:style-name="ce5">
            <text:p>244,10</text:p>
          </table:table-cell>
          <table:table-cell office:value-type="float" office:value="160" table:style-name="ce5">
            <text:p>160,00</text:p>
          </table:table-cell>
          <table:table-cell office:value-type="float" office:value="82" table:style-name="ce5">
            <text:p>82,00</text:p>
          </table:table-cell>
          <table:table-cell office:value-type="float" office:value="0" table:style-name="ce5">
            <text:p>0,00</text:p>
          </table:table-cell>
          <table:table-cell office:value-type="float" office:value="76" table:style-name="ce5">
            <text:p>76,00</text:p>
          </table:table-cell>
          <table:table-cell office:value-type="float" office:value="76" table:style-name="ce5">
            <text:p>76,00</text:p>
          </table:table-cell>
          <table:table-cell office:value-type="float" office:value="638.1" table:style-name="ce6">
            <text:p>638,1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8971139000109</text:p>
          </table:table-cell>
          <table:table-cell office:value-type="string" table:style-name="ce4">
            <text:p>SERVICO AUTONOMO DE AGUA E ESGOTO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93.44" table:style-name="ce5">
            <text:p>93,44</text:p>
          </table:table-cell>
          <table:table-cell office:value-type="float" office:value="186.88" table:style-name="ce5">
            <text:p>186,88</text:p>
          </table:table-cell>
          <table:table-cell office:value-type="float" office:value="0" table:style-name="ce5">
            <text:p>0,00</text:p>
          </table:table-cell>
          <table:table-cell office:value-type="float" office:value="93.44" table:style-name="ce5">
            <text:p>93,44</text:p>
          </table:table-cell>
          <table:table-cell office:value-type="float" office:value="161.03" table:style-name="ce5">
            <text:p>161,03</text:p>
          </table:table-cell>
          <table:table-cell office:value-type="float" office:value="93.44" table:style-name="ce5">
            <text:p>93,44</text:p>
          </table:table-cell>
          <table:table-cell office:value-type="float" office:value="382.48" table:style-name="ce5">
            <text:p>382,48</text:p>
          </table:table-cell>
          <table:table-cell office:value-type="float" office:value="1010.71" table:style-name="ce6">
            <text:p>1.010,7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71480560000139</text:p>
          </table:table-cell>
          <table:table-cell office:value-type="string" table:style-name="ce4">
            <text:p>SERVICO AUTONOMO DE AGUA E ESGOTO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627.91" table:style-name="ce5">
            <text:p>627,91</text:p>
          </table:table-cell>
          <table:table-cell office:value-type="float" office:value="482.2" table:style-name="ce5">
            <text:p>482,20</text:p>
          </table:table-cell>
          <table:table-cell office:value-type="float" office:value="1835.95" table:style-name="ce5">
            <text:p>1.835,95</text:p>
          </table:table-cell>
          <table:table-cell office:value-type="float" office:value="891.27" table:style-name="ce5">
            <text:p>891,27</text:p>
          </table:table-cell>
          <table:table-cell office:value-type="float" office:value="677.29" table:style-name="ce5">
            <text:p>677,29</text:p>
          </table:table-cell>
          <table:table-cell office:value-type="float" office:value="0" table:style-name="ce5">
            <text:p>0,00</text:p>
          </table:table-cell>
          <table:table-cell office:value-type="float" office:value="1417.32" table:style-name="ce5">
            <text:p>1.417,32</text:p>
          </table:table-cell>
          <table:table-cell office:value-type="float" office:value="5931.94" table:style-name="ce6">
            <text:p>5.931,9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5289329000152</text:p>
          </table:table-cell>
          <table:table-cell office:value-type="string" table:style-name="ce4">
            <text:p>SERVICO AUTONOMO DE AGUA E ESGOTO DE BARRETOS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0" table:style-name="ce5">
            <text:p>0,00</text:p>
          </table:table-cell>
          <table:table-cell office:value-type="float" office:value="43.35" table:style-name="ce5">
            <text:p>43,35</text:p>
          </table:table-cell>
          <table:table-cell office:value-type="float" office:value="221.37" table:style-name="ce5">
            <text:p>221,37</text:p>
          </table:table-cell>
          <table:table-cell office:value-type="float" office:value="1612.91" table:style-name="ce5">
            <text:p>1.612,91</text:p>
          </table:table-cell>
          <table:table-cell office:value-type="float" office:value="0" table:style-name="ce5">
            <text:p>0,00</text:p>
          </table:table-cell>
          <table:table-cell office:value-type="float" office:value="128.54" table:style-name="ce5">
            <text:p>128,54</text:p>
          </table:table-cell>
          <table:table-cell office:value-type="float" office:value="208.41" table:style-name="ce5">
            <text:p>208,41</text:p>
          </table:table-cell>
          <table:table-cell office:value-type="float" office:value="2214.58" table:style-name="ce6">
            <text:p>2.214,5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0062751000100</text:p>
          </table:table-cell>
          <table:table-cell office:value-type="string" table:style-name="ce4">
            <text:p>SERVICO AUTONOMO DE AGUA E ESGOTO DE CAPIVARI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0" table:style-name="ce5">
            <text:p>0,00</text:p>
          </table:table-cell>
          <table:table-cell office:value-type="float" office:value="555.64" table:style-name="ce5">
            <text:p>555,64</text:p>
          </table:table-cell>
          <table:table-cell office:value-type="float" office:value="277.82" table:style-name="ce5">
            <text:p>277,82</text:p>
          </table:table-cell>
          <table:table-cell office:value-type="float" office:value="277.82" table:style-name="ce5">
            <text:p>277,82</text:p>
          </table:table-cell>
          <table:table-cell office:value-type="float" office:value="277.82" table:style-name="ce5">
            <text:p>277,82</text:p>
          </table:table-cell>
          <table:table-cell office:value-type="float" office:value="0" table:style-name="ce5">
            <text:p>0,00</text:p>
          </table:table-cell>
          <table:table-cell office:value-type="float" office:value="574.55999999999995" table:style-name="ce5">
            <text:p>574,56</text:p>
          </table:table-cell>
          <table:table-cell office:value-type="float" office:value="1963.66" table:style-name="ce6">
            <text:p>1.963,6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4490662000162</text:p>
          </table:table-cell>
          <table:table-cell office:value-type="string" table:style-name="ce4">
            <text:p>SERVICO AUTONOMO DE AGUA E ESGOTO DE ITAPOLIS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203.12" table:style-name="ce5">
            <text:p>203,12</text:p>
          </table:table-cell>
          <table:table-cell office:value-type="float" office:value="131.4" table:style-name="ce5">
            <text:p>131,40</text:p>
          </table:table-cell>
          <table:table-cell office:value-type="float" office:value="196.14" table:style-name="ce5">
            <text:p>196,14</text:p>
          </table:table-cell>
          <table:table-cell office:value-type="float" office:value="190.95" table:style-name="ce5">
            <text:p>190,95</text:p>
          </table:table-cell>
          <table:table-cell office:value-type="float" office:value="190.95" table:style-name="ce5">
            <text:p>190,95</text:p>
          </table:table-cell>
          <table:table-cell office:value-type="float" office:value="190.95" table:style-name="ce5">
            <text:p>190,95</text:p>
          </table:table-cell>
          <table:table-cell office:value-type="float" office:value="162.33000000000001" table:style-name="ce5">
            <text:p>162,33</text:p>
          </table:table-cell>
          <table:table-cell office:value-type="float" office:value="1265.8399999999999" table:style-name="ce6">
            <text:p>1.265,8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1065186000183</text:p>
          </table:table-cell>
          <table:table-cell office:value-type="string" table:style-name="ce4">
            <text:p>SERVICO AUTONOMO DE AGUA E ESGOTO DE SALTO - SAAE SALT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0" table:style-name="ce5">
            <text:p>0,00</text:p>
          </table:table-cell>
          <table:table-cell office:value-type="float" office:value="191.56" table:style-name="ce5">
            <text:p>191,56</text:p>
          </table:table-cell>
          <table:table-cell office:value-type="float" office:value="95.78" table:style-name="ce5">
            <text:p>95,78</text:p>
          </table:table-cell>
          <table:table-cell office:value-type="float" office:value="95.78" table:style-name="ce5">
            <text:p>95,78</text:p>
          </table:table-cell>
          <table:table-cell office:value-type="float" office:value="124.74" table:style-name="ce5">
            <text:p>124,74</text:p>
          </table:table-cell>
          <table:table-cell office:value-type="float" office:value="95.78" table:style-name="ce5">
            <text:p>95,78</text:p>
          </table:table-cell>
          <table:table-cell office:value-type="float" office:value="95.78" table:style-name="ce5">
            <text:p>95,78</text:p>
          </table:table-cell>
          <table:table-cell office:value-type="float" office:value="699.42" table:style-name="ce6">
            <text:p>699,4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3467992000174</text:p>
          </table:table-cell>
          <table:table-cell office:value-type="string" table:style-name="ce4">
            <text:p>SERVICO AUTONOMO DE AGUA E ESGOTOS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107.78" table:style-name="ce5">
            <text:p>107,78</text:p>
          </table:table-cell>
          <table:table-cell office:value-type="float" office:value="107.78" table:style-name="ce5">
            <text:p>107,78</text:p>
          </table:table-cell>
          <table:table-cell office:value-type="float" office:value="107.78" table:style-name="ce5">
            <text:p>107,78</text:p>
          </table:table-cell>
          <table:table-cell office:value-type="float" office:value="107.78" table:style-name="ce5">
            <text:p>107,78</text:p>
          </table:table-cell>
          <table:table-cell office:value-type="float" office:value="107.78" table:style-name="ce5">
            <text:p>107,78</text:p>
          </table:table-cell>
          <table:table-cell office:value-type="float" office:value="107.78" table:style-name="ce5">
            <text:p>107,78</text:p>
          </table:table-cell>
          <table:table-cell office:value-type="float" office:value="111.98" table:style-name="ce5">
            <text:p>111,98</text:p>
          </table:table-cell>
          <table:table-cell office:value-type="float" office:value="758.66" table:style-name="ce6">
            <text:p>758,6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5228400000197</text:p>
          </table:table-cell>
          <table:table-cell office:value-type="string" table:style-name="ce4">
            <text:p>SERVICO AUTONOMO DE AGUA E ESGOTOS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79.22" table:style-name="ce5">
            <text:p>79,22</text:p>
          </table:table-cell>
          <table:table-cell office:value-type="float" office:value="174" table:style-name="ce5">
            <text:p>174,00</text:p>
          </table:table-cell>
          <table:table-cell office:value-type="float" office:value="0" table:style-name="ce5">
            <text:p>0,00</text:p>
          </table:table-cell>
          <table:table-cell office:value-type="float" office:value="121.16" table:style-name="ce5">
            <text:p>121,16</text:p>
          </table:table-cell>
          <table:table-cell office:value-type="float" office:value="0" table:style-name="ce5">
            <text:p>0,00</text:p>
          </table:table-cell>
          <table:table-cell office:value-type="float" office:value="55.92" table:style-name="ce5">
            <text:p>55,92</text:p>
          </table:table-cell>
          <table:table-cell office:value-type="float" office:value="121.16" table:style-name="ce5">
            <text:p>121,16</text:p>
          </table:table-cell>
          <table:table-cell office:value-type="float" office:value="551.46" table:style-name="ce6">
            <text:p>551,4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6251021000180</text:p>
          </table:table-cell>
          <table:table-cell office:value-type="string" table:style-name="ce4">
            <text:p>SERVICO AUTONOMO DE AGUA E ESGOTOS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113.96" table:style-name="ce5">
            <text:p>113,96</text:p>
          </table:table-cell>
          <table:table-cell office:value-type="float" office:value="107.64" table:style-name="ce5">
            <text:p>107,64</text:p>
          </table:table-cell>
          <table:table-cell office:value-type="float" office:value="110.8" table:style-name="ce5">
            <text:p>110,80</text:p>
          </table:table-cell>
          <table:table-cell office:value-type="float" office:value="130.94" table:style-name="ce5">
            <text:p>130,94</text:p>
          </table:table-cell>
          <table:table-cell office:value-type="float" office:value="412.76" table:style-name="ce5">
            <text:p>412,76</text:p>
          </table:table-cell>
          <table:table-cell office:value-type="float" office:value="146.34" table:style-name="ce5">
            <text:p>146,34</text:p>
          </table:table-cell>
          <table:table-cell office:value-type="float" office:value="179.82" table:style-name="ce5">
            <text:p>179,82</text:p>
          </table:table-cell>
          <table:table-cell office:value-type="float" office:value="1202.26" table:style-name="ce6">
            <text:p>1.202,2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6709309000156</text:p>
          </table:table-cell>
          <table:table-cell office:value-type="string" table:style-name="ce4">
            <text:p>SERVICO AUTONOMO DE AGUA E ESGOTOS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85.89" table:style-name="ce5">
            <text:p>85,89</text:p>
          </table:table-cell>
          <table:table-cell office:value-type="float" office:value="75.959999999999994" table:style-name="ce5">
            <text:p>75,96</text:p>
          </table:table-cell>
          <table:table-cell office:value-type="float" office:value="75.959999999999994" table:style-name="ce5">
            <text:p>75,96</text:p>
          </table:table-cell>
          <table:table-cell office:value-type="float" office:value="75.959999999999994" table:style-name="ce5">
            <text:p>75,96</text:p>
          </table:table-cell>
          <table:table-cell office:value-type="float" office:value="0" table:style-name="ce5">
            <text:p>0,00</text:p>
          </table:table-cell>
          <table:table-cell office:value-type="float" office:value="151.91999999999999" table:style-name="ce5">
            <text:p>151,92</text:p>
          </table:table-cell>
          <table:table-cell office:value-type="float" office:value="75.959999999999994" table:style-name="ce5">
            <text:p>75,96</text:p>
          </table:table-cell>
          <table:table-cell office:value-type="float" office:value="541.65" table:style-name="ce6">
            <text:p>541,6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4405967000129</text:p>
          </table:table-cell>
          <table:table-cell office:value-type="string" table:style-name="ce4">
            <text:p>SERVICO AUTONOMO DE AGUA E ESGOTOS DE BEBEDOURO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92.91" table:style-name="ce5">
            <text:p>92,91</text:p>
          </table:table-cell>
          <table:table-cell office:value-type="float" office:value="193.78" table:style-name="ce5">
            <text:p>193,78</text:p>
          </table:table-cell>
          <table:table-cell office:value-type="float" office:value="0" table:style-name="ce5">
            <text:p>0,00</text:p>
          </table:table-cell>
          <table:table-cell office:value-type="float" office:value="96.58" table:style-name="ce5">
            <text:p>96,58</text:p>
          </table:table-cell>
          <table:table-cell office:value-type="float" office:value="96.58" table:style-name="ce5">
            <text:p>96,58</text:p>
          </table:table-cell>
          <table:table-cell office:value-type="float" office:value="96.58" table:style-name="ce5">
            <text:p>96,58</text:p>
          </table:table-cell>
          <table:table-cell office:value-type="float" office:value="96.58" table:style-name="ce5">
            <text:p>96,58</text:p>
          </table:table-cell>
          <table:table-cell office:value-type="float" office:value="673.01" table:style-name="ce6">
            <text:p>673,0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6378766000105</text:p>
          </table:table-cell>
          <table:table-cell office:value-type="string" table:style-name="ce4">
            <text:p>SERVICO AUTONOMO DE AGUA E ESGOTOS DE ITAPIRA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58.9" table:style-name="ce5">
            <text:p>58,90</text:p>
          </table:table-cell>
          <table:table-cell office:value-type="float" office:value="117.8" table:style-name="ce5">
            <text:p>117,80</text:p>
          </table:table-cell>
          <table:table-cell office:value-type="float" office:value="0" table:style-name="ce5">
            <text:p>0,00</text:p>
          </table:table-cell>
          <table:table-cell office:value-type="float" office:value="117.8" table:style-name="ce5">
            <text:p>117,80</text:p>
          </table:table-cell>
          <table:table-cell office:value-type="float" office:value="0" table:style-name="ce5">
            <text:p>0,00</text:p>
          </table:table-cell>
          <table:table-cell office:value-type="float" office:value="121.72" table:style-name="ce5">
            <text:p>121,72</text:p>
          </table:table-cell>
          <table:table-cell office:value-type="float" office:value="61.52" table:style-name="ce5">
            <text:p>61,52</text:p>
          </table:table-cell>
          <table:table-cell office:value-type="float" office:value="477.74" table:style-name="ce6">
            <text:p>477,7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6712907000184</text:p>
          </table:table-cell>
          <table:table-cell office:value-type="string" table:style-name="ce4">
            <text:p>SERVICO AUTONOMO DE AGUA E ESGOTOS DE JABOTICABAL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113.85" table:style-name="ce5">
            <text:p>113,85</text:p>
          </table:table-cell>
          <table:table-cell office:value-type="float" office:value="244.74" table:style-name="ce5">
            <text:p>244,74</text:p>
          </table:table-cell>
          <table:table-cell office:value-type="float" office:value="99.15" table:style-name="ce5">
            <text:p>99,15</text:p>
          </table:table-cell>
          <table:table-cell office:value-type="float" office:value="99.15" table:style-name="ce5">
            <text:p>99,15</text:p>
          </table:table-cell>
          <table:table-cell office:value-type="float" office:value="99.15" table:style-name="ce5">
            <text:p>99,15</text:p>
          </table:table-cell>
          <table:table-cell office:value-type="float" office:value="99.15" table:style-name="ce5">
            <text:p>99,15</text:p>
          </table:table-cell>
          <table:table-cell office:value-type="float" office:value="164.45" table:style-name="ce5">
            <text:p>164,45</text:p>
          </table:table-cell>
          <table:table-cell office:value-type="float" office:value="919.64" table:style-name="ce6">
            <text:p>919,6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1426849000162</text:p>
          </table:table-cell>
          <table:table-cell office:value-type="string" table:style-name="ce4">
            <text:p>SERVICO AUTONOMO DE AGUA E ESGOTOS DE LENCOIS PAULISTA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144.5" table:style-name="ce5">
            <text:p>144,50</text:p>
          </table:table-cell>
          <table:table-cell office:value-type="float" office:value="144.5" table:style-name="ce5">
            <text:p>144,50</text:p>
          </table:table-cell>
          <table:table-cell office:value-type="float" office:value="144.5" table:style-name="ce5">
            <text:p>144,50</text:p>
          </table:table-cell>
          <table:table-cell office:value-type="float" office:value="144.5" table:style-name="ce5">
            <text:p>144,50</text:p>
          </table:table-cell>
          <table:table-cell office:value-type="float" office:value="153.78" table:style-name="ce5">
            <text:p>153,78</text:p>
          </table:table-cell>
          <table:table-cell office:value-type="float" office:value="153.78" table:style-name="ce5">
            <text:p>153,78</text:p>
          </table:table-cell>
          <table:table-cell office:value-type="float" office:value="181.63" table:style-name="ce5">
            <text:p>181,63</text:p>
          </table:table-cell>
          <table:table-cell office:value-type="float" office:value="1067.19" table:style-name="ce6">
            <text:p>1.067,1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6711362000191</text:p>
          </table:table-cell>
          <table:table-cell office:value-type="string" table:style-name="ce4">
            <text:p>SERVICO AUTONOMO DE AGUA E ESGOTOS DE MOGI MIRIM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0" table:style-name="ce5">
            <text:p>0,00</text:p>
          </table:table-cell>
          <table:table-cell office:value-type="float" office:value="242.3" table:style-name="ce5">
            <text:p>242,30</text:p>
          </table:table-cell>
          <table:table-cell office:value-type="float" office:value="187.85" table:style-name="ce5">
            <text:p>187,85</text:p>
          </table:table-cell>
          <table:table-cell office:value-type="float" office:value="0" table:style-name="ce5">
            <text:p>0,00</text:p>
          </table:table-cell>
          <table:table-cell office:value-type="float" office:value="2261.52" table:style-name="ce5">
            <text:p>2.261,52</text:p>
          </table:table-cell>
          <table:table-cell office:value-type="float" office:value="121.15" table:style-name="ce5">
            <text:p>121,15</text:p>
          </table:table-cell>
          <table:table-cell office:value-type="float" office:value="0" table:style-name="ce5">
            <text:p>0,00</text:p>
          </table:table-cell>
          <table:table-cell office:value-type="float" office:value="2812.82" table:style-name="ce6">
            <text:p>2.812,8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3672880000155</text:p>
          </table:table-cell>
          <table:table-cell office:value-type="string" table:style-name="ce4">
            <text:p>SERVICO AUTONOMO DE AGUA E ESGOTOS E RESIDUOS SOLIDOS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273.76" table:style-name="ce5">
            <text:p>273,76</text:p>
          </table:table-cell>
          <table:table-cell office:value-type="float" office:value="592.21" table:style-name="ce5">
            <text:p>592,21</text:p>
          </table:table-cell>
          <table:table-cell office:value-type="float" office:value="0" table:style-name="ce5">
            <text:p>0,00</text:p>
          </table:table-cell>
          <table:table-cell office:value-type="float" office:value="273.76" table:style-name="ce5">
            <text:p>273,76</text:p>
          </table:table-cell>
          <table:table-cell office:value-type="float" office:value="273.76" table:style-name="ce5">
            <text:p>273,76</text:p>
          </table:table-cell>
          <table:table-cell office:value-type="float" office:value="275.93" table:style-name="ce5">
            <text:p>275,93</text:p>
          </table:table-cell>
          <table:table-cell office:value-type="float" office:value="275.93" table:style-name="ce5">
            <text:p>275,93</text:p>
          </table:table-cell>
          <table:table-cell office:value-type="float" office:value="1965.35" table:style-name="ce6">
            <text:p>1.965,3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750478000188</text:p>
          </table:table-cell>
          <table:table-cell office:value-type="string" table:style-name="ce4">
            <text:p>SERVICO AUTONOMO DE AGUA, ESGOTO E MEIO AMBIENTE DE SE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189.87" table:style-name="ce5">
            <text:p>189,87</text:p>
          </table:table-cell>
          <table:table-cell office:value-type="float" office:value="347.16" table:style-name="ce5">
            <text:p>347,16</text:p>
          </table:table-cell>
          <table:table-cell office:value-type="float" office:value="0" table:style-name="ce5">
            <text:p>0,00</text:p>
          </table:table-cell>
          <table:table-cell office:value-type="float" office:value="336.96" table:style-name="ce5">
            <text:p>336,96</text:p>
          </table:table-cell>
          <table:table-cell office:value-type="float" office:value="375.02" table:style-name="ce5">
            <text:p>375,02</text:p>
          </table:table-cell>
          <table:table-cell office:value-type="float" office:value="929.47" table:style-name="ce5">
            <text:p>929,47</text:p>
          </table:table-cell>
          <table:table-cell office:value-type="float" office:value="0" table:style-name="ce5">
            <text:p>0,00</text:p>
          </table:table-cell>
          <table:table-cell office:value-type="float" office:value="2178.48" table:style-name="ce6">
            <text:p>2.178,4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8211262000121</text:p>
          </table:table-cell>
          <table:table-cell office:value-type="string" table:style-name="ce4">
            <text:p>SERVICO AUTONOMO DE AGUAS E ESGOTOS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58.25" table:style-name="ce5">
            <text:p>58,25</text:p>
          </table:table-cell>
          <table:table-cell office:value-type="float" office:value="61.69" table:style-name="ce5">
            <text:p>61,69</text:p>
          </table:table-cell>
          <table:table-cell office:value-type="float" office:value="61.69" table:style-name="ce5">
            <text:p>61,69</text:p>
          </table:table-cell>
          <table:table-cell office:value-type="float" office:value="61.69" table:style-name="ce5">
            <text:p>61,69</text:p>
          </table:table-cell>
          <table:table-cell office:value-type="float" office:value="0" table:style-name="ce5">
            <text:p>0,00</text:p>
          </table:table-cell>
          <table:table-cell office:value-type="float" office:value="123.38" table:style-name="ce5">
            <text:p>123,38</text:p>
          </table:table-cell>
          <table:table-cell office:value-type="float" office:value="61.69" table:style-name="ce5">
            <text:p>61,69</text:p>
          </table:table-cell>
          <table:table-cell office:value-type="float" office:value="428.39" table:style-name="ce6">
            <text:p>428,3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5509650000103</text:p>
          </table:table-cell>
          <table:table-cell office:value-type="string" table:style-name="ce4">
            <text:p>SERVICO AUTONOMO MUNICIPAL DE AGUA E ESGOTO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0" table:style-name="ce5">
            <text:p>0,00</text:p>
          </table:table-cell>
          <table:table-cell office:value-type="float" office:value="258" table:style-name="ce5">
            <text:p>258,00</text:p>
          </table:table-cell>
          <table:table-cell office:value-type="float" office:value="86" table:style-name="ce5">
            <text:p>86,00</text:p>
          </table:table-cell>
          <table:table-cell office:value-type="float" office:value="86" table:style-name="ce5">
            <text:p>86,00</text:p>
          </table:table-cell>
          <table:table-cell office:value-type="float" office:value="86" table:style-name="ce5">
            <text:p>86,00</text:p>
          </table:table-cell>
          <table:table-cell office:value-type="float" office:value="86" table:style-name="ce5">
            <text:p>86,00</text:p>
          </table:table-cell>
          <table:table-cell office:value-type="float" office:value="86" table:style-name="ce5">
            <text:p>86,00</text:p>
          </table:table-cell>
          <table:table-cell office:value-type="float" office:value="688" table:style-name="ce6">
            <text:p>688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5509650000103</text:p>
          </table:table-cell>
          <table:table-cell office:value-type="string" table:style-name="ce4">
            <text:p>SERVICO AUTONOMO MUNICIPAL DE AGUA E ESGOTO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66.7" table:style-name="ce5">
            <text:p>66,7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6.7" table:style-name="ce6">
            <text:p>66,7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6965083000154</text:p>
          </table:table-cell>
          <table:table-cell office:value-type="string" table:style-name="ce4">
            <text:p>SERVICO DE AGUA E ESGOTO DE PIRASSUNUNGA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75.88" table:style-name="ce5">
            <text:p>75,88</text:p>
          </table:table-cell>
          <table:table-cell office:value-type="float" office:value="75.900000000000006" table:style-name="ce5">
            <text:p>75,90</text:p>
          </table:table-cell>
          <table:table-cell office:value-type="float" office:value="75.89" table:style-name="ce5">
            <text:p>75,89</text:p>
          </table:table-cell>
          <table:table-cell office:value-type="float" office:value="75.900000000000006" table:style-name="ce5">
            <text:p>75,90</text:p>
          </table:table-cell>
          <table:table-cell office:value-type="float" office:value="75.86" table:style-name="ce5">
            <text:p>75,86</text:p>
          </table:table-cell>
          <table:table-cell office:value-type="float" office:value="78.959999999999994" table:style-name="ce5">
            <text:p>78,96</text:p>
          </table:table-cell>
          <table:table-cell office:value-type="float" office:value="79.08" table:style-name="ce5">
            <text:p>79,08</text:p>
          </table:table-cell>
          <table:table-cell office:value-type="float" office:value="537.47" table:style-name="ce6">
            <text:p>537,4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3683111000107</text:p>
          </table:table-cell>
          <table:table-cell office:value-type="string" table:style-name="ce4">
            <text:p>SERVICO FEDERAL DE PROCESSAMENTO DE DADOS (SERPRO)</text:p>
          </table:table-cell>
          <table:table-cell office:value-type="string" table:style-name="ce4">
            <text:p>33904023</text:p>
          </table:table-cell>
          <table:table-cell office:value-type="string" table:style-name="ce4">
            <text:p>EMISSAO DE CERTIFICADOS DIGITA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60.63999999999999" table:style-name="ce5">
            <text:p>160,64</text:p>
          </table:table-cell>
          <table:table-cell office:value-type="float" office:value="16.760000000000002" table:style-name="ce5">
            <text:p>16,7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77.4" table:style-name="ce6">
            <text:p>177,4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691691000178</text:p>
          </table:table-cell>
          <table:table-cell office:value-type="string" table:style-name="ce4">
            <text:p>SERVICO MUNICIPAL AUTONOMO DE AGUA E ESGOTO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3955.94" table:style-name="ce5">
            <text:p>3.955,94</text:p>
          </table:table-cell>
          <table:table-cell office:value-type="float" office:value="2753.9" table:style-name="ce5">
            <text:p>2.753,90</text:p>
          </table:table-cell>
          <table:table-cell office:value-type="float" office:value="17187.38" table:style-name="ce5">
            <text:p>17.187,38</text:p>
          </table:table-cell>
          <table:table-cell office:value-type="float" office:value="9955.06" table:style-name="ce5">
            <text:p>9.955,0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016.32" table:style-name="ce5">
            <text:p>8.016,32</text:p>
          </table:table-cell>
          <table:table-cell office:value-type="float" office:value="41868.6" table:style-name="ce6">
            <text:p>41.868,6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0853555000154</text:p>
          </table:table-cell>
          <table:table-cell office:value-type="string" table:style-name="ce4">
            <text:p>SERVICO MUNICIPAL DE AGUA E ESGOTO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1240.4000000000001" table:style-name="ce5">
            <text:p>1.240,40</text:p>
          </table:table-cell>
          <table:table-cell office:value-type="float" office:value="1799.36" table:style-name="ce5">
            <text:p>1.799,36</text:p>
          </table:table-cell>
          <table:table-cell office:value-type="float" office:value="0" table:style-name="ce5">
            <text:p>0,00</text:p>
          </table:table-cell>
          <table:table-cell office:value-type="float" office:value="8847.68" table:style-name="ce5">
            <text:p>8.847,68</text:p>
          </table:table-cell>
          <table:table-cell office:value-type="float" office:value="3868.44" table:style-name="ce5">
            <text:p>3.868,44</text:p>
          </table:table-cell>
          <table:table-cell office:value-type="float" office:value="3449.28" table:style-name="ce5">
            <text:p>3.449,28</text:p>
          </table:table-cell>
          <table:table-cell office:value-type="float" office:value="0" table:style-name="ce5">
            <text:p>0,00</text:p>
          </table:table-cell>
          <table:table-cell office:value-type="float" office:value="19205.16" table:style-name="ce6">
            <text:p>19.205,1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3709814005742</text:p>
          </table:table-cell>
          <table:table-cell office:value-type="string" table:style-name="ce4">
            <text:p>SERVICO NACIONAL DE APRENDIZAGEM COMERCIAL SENAC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82.79" table:style-name="ce5">
            <text:p>82,79</text:p>
          </table:table-cell>
          <table:table-cell office:value-type="float" office:value="227.67" table:style-name="ce5">
            <text:p>227,67</text:p>
          </table:table-cell>
          <table:table-cell office:value-type="float" office:value="165.58" table:style-name="ce5">
            <text:p>165,58</text:p>
          </table:table-cell>
          <table:table-cell office:value-type="float" office:value="165.58" table:style-name="ce5">
            <text:p>165,58</text:p>
          </table:table-cell>
          <table:table-cell office:value-type="float" office:value="165.58" table:style-name="ce5">
            <text:p>165,58</text:p>
          </table:table-cell>
          <table:table-cell office:value-type="float" office:value="0" table:style-name="ce5">
            <text:p>0,00</text:p>
          </table:table-cell>
          <table:table-cell office:value-type="float" office:value="807.2" table:style-name="ce6">
            <text:p>807,2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6077076000170</text:p>
          </table:table-cell>
          <table:table-cell office:value-type="string" table:style-name="ce4">
            <text:p>SGVO ENGENHARIA CONST E EMPREENDIMENTOS IMOB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4702.9799999999996" table:style-name="ce5">
            <text:p>4.702,98</text:p>
          </table:table-cell>
          <table:table-cell office:value-type="float" office:value="22532.03" table:style-name="ce5">
            <text:p>22.532,03</text:p>
          </table:table-cell>
          <table:table-cell office:value-type="float" office:value="25917.29" table:style-name="ce5">
            <text:p>25.917,29</text:p>
          </table:table-cell>
          <table:table-cell office:value-type="float" office:value="28447.73" table:style-name="ce5">
            <text:p>28.447,73</text:p>
          </table:table-cell>
          <table:table-cell office:value-type="float" office:value="25988.35" table:style-name="ce5">
            <text:p>25.988,35</text:p>
          </table:table-cell>
          <table:table-cell office:value-type="float" office:value="25988.35" table:style-name="ce5">
            <text:p>25.988,35</text:p>
          </table:table-cell>
          <table:table-cell office:value-type="float" office:value="25988.35" table:style-name="ce5">
            <text:p>25.988,35</text:p>
          </table:table-cell>
          <table:table-cell office:value-type="float" office:value="159565.07999999999" table:style-name="ce6">
            <text:p>159.565,0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441348000175</text:p>
          </table:table-cell>
          <table:table-cell office:value-type="string" table:style-name="ce4">
            <text:p>SHELTER - COMERCIO DE EQUIPAMENTOS CONTRA INCENDIO LTD</text:p>
          </table:table-cell>
          <table:table-cell office:value-type="string" table:style-name="ce4">
            <text:p>33903917</text:p>
          </table:table-cell>
          <table:table-cell office:value-type="string" table:style-name="ce4">
            <text:p>MANUT. E CONSERV. DE MAQUINAS E EQUIPAMENTOS</text:p>
          </table:table-cell>
          <table:table-cell office:value-type="float" office:value="4268.55" table:style-name="ce5">
            <text:p>4.268,55</text:p>
          </table:table-cell>
          <table:table-cell office:value-type="float" office:value="3900" table:style-name="ce5">
            <text:p>3.900,00</text:p>
          </table:table-cell>
          <table:table-cell office:value-type="float" office:value="3900" table:style-name="ce5">
            <text:p>3.900,00</text:p>
          </table:table-cell>
          <table:table-cell office:value-type="float" office:value="3900" table:style-name="ce5">
            <text:p>3.900,00</text:p>
          </table:table-cell>
          <table:table-cell office:value-type="float" office:value="4268.55" table:style-name="ce5">
            <text:p>4.268,55</text:p>
          </table:table-cell>
          <table:table-cell office:value-type="float" office:value="4087.04" table:style-name="ce5">
            <text:p>4.087,04</text:p>
          </table:table-cell>
          <table:table-cell office:value-type="float" office:value="4070.04" table:style-name="ce5">
            <text:p>4.070,04</text:p>
          </table:table-cell>
          <table:table-cell office:value-type="float" office:value="28394.18" table:style-name="ce6">
            <text:p>28.394,1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5952397824</text:p>
          </table:table-cell>
          <table:table-cell office:value-type="string" table:style-name="ce4">
            <text:p>SILENE APARECIDA FERNANDES DE SOUZA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5119.51" table:style-name="ce5">
            <text:p>5.119,51</text:p>
          </table:table-cell>
          <table:table-cell office:value-type="float" office:value="9022.02" table:style-name="ce5">
            <text:p>9.022,02</text:p>
          </table:table-cell>
          <table:table-cell office:value-type="float" office:value="10960.43" table:style-name="ce5">
            <text:p>10.960,43</text:p>
          </table:table-cell>
          <table:table-cell office:value-type="float" office:value="12898.84" table:style-name="ce5">
            <text:p>12.898,84</text:p>
          </table:table-cell>
          <table:table-cell office:value-type="float" office:value="10960.43" table:style-name="ce5">
            <text:p>10.960,43</text:p>
          </table:table-cell>
          <table:table-cell office:value-type="float" office:value="10960.43" table:style-name="ce5">
            <text:p>10.960,43</text:p>
          </table:table-cell>
          <table:table-cell office:value-type="float" office:value="10960.43" table:style-name="ce5">
            <text:p>10.960,43</text:p>
          </table:table-cell>
          <table:table-cell office:value-type="float" office:value="70882.09" table:style-name="ce6">
            <text:p>70.882,0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166110821</text:p>
          </table:table-cell>
          <table:table-cell office:value-type="string" table:style-name="ce4">
            <text:p>SILVIA LIDIA CIPOLLI D ARBO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1708.93" table:style-name="ce5">
            <text:p>1.708,93</text:p>
          </table:table-cell>
          <table:table-cell office:value-type="float" office:value="4759.38" table:style-name="ce5">
            <text:p>4.759,38</text:p>
          </table:table-cell>
          <table:table-cell office:value-type="float" office:value="4759.38" table:style-name="ce5">
            <text:p>4.759,38</text:p>
          </table:table-cell>
          <table:table-cell office:value-type="float" office:value="5093.42" table:style-name="ce5">
            <text:p>5.093,42</text:p>
          </table:table-cell>
          <table:table-cell office:value-type="float" office:value="4938.33" table:style-name="ce5">
            <text:p>4.938,33</text:p>
          </table:table-cell>
          <table:table-cell office:value-type="float" office:value="4938.33" table:style-name="ce5">
            <text:p>4.938,33</text:p>
          </table:table-cell>
          <table:table-cell office:value-type="float" office:value="4938.33" table:style-name="ce5">
            <text:p>4.938,33</text:p>
          </table:table-cell>
          <table:table-cell office:value-type="float" office:value="31136.1" table:style-name="ce6">
            <text:p>31.136,1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7166110821</text:p>
          </table:table-cell>
          <table:table-cell office:value-type="string" table:style-name="ce4">
            <text:p>SILVIA LIDIA CIPOLLI D ARBO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183.99" table:style-name="ce5">
            <text:p>5.183,9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183.99" table:style-name="ce6">
            <text:p>5.183,9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6173842000108</text:p>
          </table:table-cell>
          <table:table-cell office:value-type="string" table:style-name="ce4">
            <text:p>SIMART COMERCIO DE BANDEIRAS LTDA</text:p>
          </table:table-cell>
          <table:table-cell office:value-type="string" table:style-name="ce4">
            <text:p>33903050</text:p>
          </table:table-cell>
          <table:table-cell office:value-type="string" table:style-name="ce4">
            <text:p>BANDEIRAS, FLAMULAS E INSIGNIAS</text:p>
          </table:table-cell>
          <table:table-cell office:value-type="float" office:value="0" table:style-name="ce5">
            <text:p>0,00</text:p>
          </table:table-cell>
          <table:table-cell office:value-type="float" office:value="6291" table:style-name="ce5">
            <text:p>6.291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291" table:style-name="ce6">
            <text:p>6.291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8390028000194</text:p>
          </table:table-cell>
          <table:table-cell office:value-type="string" table:style-name="ce4">
            <text:p>SINERGIA PAULISTANA CONSTRUCOES E MONTAGENS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0" table:style-name="ce5">
            <text:p>0,00</text:p>
          </table:table-cell>
          <table:table-cell office:value-type="float" office:value="7335.26" table:style-name="ce5">
            <text:p>7.335,26</text:p>
          </table:table-cell>
          <table:table-cell office:value-type="float" office:value="7677.08" table:style-name="ce5">
            <text:p>7.677,08</text:p>
          </table:table-cell>
          <table:table-cell office:value-type="float" office:value="0" table:style-name="ce5">
            <text:p>0,00</text:p>
          </table:table-cell>
          <table:table-cell office:value-type="float" office:value="7677.08" table:style-name="ce5">
            <text:p>7.677,08</text:p>
          </table:table-cell>
          <table:table-cell office:value-type="float" office:value="0" table:style-name="ce5">
            <text:p>0,00</text:p>
          </table:table-cell>
          <table:table-cell office:value-type="float" office:value="7677.08" table:style-name="ce5">
            <text:p>7.677,08</text:p>
          </table:table-cell>
          <table:table-cell office:value-type="float" office:value="30366.5" table:style-name="ce6">
            <text:p>30.366,5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8390028000194</text:p>
          </table:table-cell>
          <table:table-cell office:value-type="string" table:style-name="ce4">
            <text:p>SINERGIA PAULISTANA CONSTRUCOES E MONTAGENS LTD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233.58" table:style-name="ce5">
            <text:p>233,5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33.58" table:style-name="ce6">
            <text:p>233,5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3249470000150</text:p>
          </table:table-cell>
          <table:table-cell office:value-type="string" table:style-name="ce4">
            <text:p>SISTECNICA INFORMATICA E SERVICOS LTDA</text:p>
          </table:table-cell>
          <table:table-cell office:value-type="string" table:style-name="ce4">
            <text:p>44905212</text:p>
          </table:table-cell>
          <table:table-cell office:value-type="string" table:style-name="ce4">
            <text:p>APARELHOS E UTENSILIOS DOMESTICOS</text:p>
          </table:table-cell>
          <table:table-cell office:value-type="float" office:value="241.36" table:style-name="ce5">
            <text:p>241,3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41.36" table:style-name="ce6">
            <text:p>241,3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3249470000150</text:p>
          </table:table-cell>
          <table:table-cell office:value-type="string" table:style-name="ce4">
            <text:p>SISTECNICA INFORMATICA E SERVICOS LTDA</text:p>
          </table:table-cell>
          <table:table-cell office:value-type="string" table:style-name="ce4">
            <text:p>44905233</text:p>
          </table:table-cell>
          <table:table-cell office:value-type="string" table:style-name="ce4">
            <text:p>EQUIPAMENTOS PARA AUDIO, VIDEO E FOTO</text:p>
          </table:table-cell>
          <table:table-cell office:value-type="float" office:value="7087.16" table:style-name="ce5">
            <text:p>7.087,1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087.16" table:style-name="ce6">
            <text:p>7.087,1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6063106000181</text:p>
          </table:table-cell>
          <table:table-cell office:value-type="string" table:style-name="ce4">
            <text:p>SMART AMERICAN TOUR LTDA</text:p>
          </table:table-cell>
          <table:table-cell office:value-type="string" table:style-name="ce4">
            <text:p>33903301</text:p>
          </table:table-cell>
          <table:table-cell office:value-type="string" table:style-name="ce4">
            <text:p>PASSAGENS PARA O PA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836.33" table:style-name="ce5">
            <text:p>8.836,33</text:p>
          </table:table-cell>
          <table:table-cell office:value-type="float" office:value="108309.53" table:style-name="ce5">
            <text:p>108.309,53</text:p>
          </table:table-cell>
          <table:table-cell office:value-type="float" office:value="52127.08" table:style-name="ce5">
            <text:p>52.127,08</text:p>
          </table:table-cell>
          <table:table-cell office:value-type="float" office:value="169272.94" table:style-name="ce6">
            <text:p>169.272,9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6119855000137</text:p>
          </table:table-cell>
          <table:table-cell office:value-type="string" table:style-name="ce4">
            <text:p>SOCIEDADE DE ABASTECIMENTO DE AGUA E SANEAMENTO SA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79059.350000000006" table:style-name="ce5">
            <text:p>79.059,35</text:p>
          </table:table-cell>
          <table:table-cell office:value-type="float" office:value="46373.06" table:style-name="ce5">
            <text:p>46.373,06</text:p>
          </table:table-cell>
          <table:table-cell office:value-type="float" office:value="132850.09" table:style-name="ce5">
            <text:p>132.850,09</text:p>
          </table:table-cell>
          <table:table-cell office:value-type="float" office:value="111609.68" table:style-name="ce5">
            <text:p>111.609,68</text:p>
          </table:table-cell>
          <table:table-cell office:value-type="float" office:value="106447.4" table:style-name="ce5">
            <text:p>106.447,40</text:p>
          </table:table-cell>
          <table:table-cell office:value-type="float" office:value="100899.05" table:style-name="ce5">
            <text:p>100.899,05</text:p>
          </table:table-cell>
          <table:table-cell office:value-type="float" office:value="91210.51" table:style-name="ce5">
            <text:p>91.210,51</text:p>
          </table:table-cell>
          <table:table-cell office:value-type="float" office:value="668449.14" table:style-name="ce6">
            <text:p>668.449,1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6132270000132</text:p>
          </table:table-cell>
          <table:table-cell office:value-type="string" table:style-name="ce4">
            <text:p>SOLLICITA NEGOCIOS PUBLICOS LTDA</text:p>
          </table:table-cell>
          <table:table-cell office:value-type="string" table:style-name="ce4">
            <text:p>33903901</text:p>
          </table:table-cell>
          <table:table-cell office:value-type="string" table:style-name="ce4">
            <text:p>ASSINATURAS DE PERIODICOS E ANUIDADE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600" table:style-name="ce5">
            <text:p>14.600,00</text:p>
          </table:table-cell>
          <table:table-cell office:value-type="float" office:value="14600" table:style-name="ce6">
            <text:p>14.6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9461647000195</text:p>
          </table:table-cell>
          <table:table-cell office:value-type="string" table:style-name="ce4">
            <text:p>SOLUTI - SOLUCOES EM NEGOCIOS INTELIGENTES S/A</text:p>
          </table:table-cell>
          <table:table-cell office:value-type="string" table:style-name="ce4">
            <text:p>33904023</text:p>
          </table:table-cell>
          <table:table-cell office:value-type="string" table:style-name="ce4">
            <text:p>EMISSAO DE CERTIFICADOS DIGITAIS</text:p>
          </table:table-cell>
          <table:table-cell office:value-type="float" office:value="8828.8700000000008" table:style-name="ce5">
            <text:p>8.828,87</text:p>
          </table:table-cell>
          <table:table-cell office:value-type="float" office:value="761.11" table:style-name="ce5">
            <text:p>761,11</text:p>
          </table:table-cell>
          <table:table-cell office:value-type="float" office:value="12031.11" table:style-name="ce5">
            <text:p>12.031,11</text:p>
          </table:table-cell>
          <table:table-cell office:value-type="float" office:value="1255.5899999999999" table:style-name="ce5">
            <text:p>1.255,59</text:p>
          </table:table-cell>
          <table:table-cell office:value-type="float" office:value="8208" table:style-name="ce5">
            <text:p>8.208,00</text:p>
          </table:table-cell>
          <table:table-cell office:value-type="float" office:value="0" table:style-name="ce5">
            <text:p>0,00</text:p>
          </table:table-cell>
          <table:table-cell office:value-type="float" office:value="6412.5" table:style-name="ce5">
            <text:p>6.412,50</text:p>
          </table:table-cell>
          <table:table-cell office:value-type="float" office:value="37497.18" table:style-name="ce6">
            <text:p>37.497,1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98166255804</text:p>
          </table:table-cell>
          <table:table-cell office:value-type="string" table:style-name="ce4">
            <text:p>SONIA DO CARMO ARTON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696.14" table:style-name="ce5">
            <text:p>2.696,14</text:p>
          </table:table-cell>
          <table:table-cell office:value-type="float" office:value="5933.53" table:style-name="ce5">
            <text:p>5.933,53</text:p>
          </table:table-cell>
          <table:table-cell office:value-type="float" office:value="6554.31" table:style-name="ce5">
            <text:p>6.554,31</text:p>
          </table:table-cell>
          <table:table-cell office:value-type="float" office:value="7617.49" table:style-name="ce5">
            <text:p>7.617,49</text:p>
          </table:table-cell>
          <table:table-cell office:value-type="float" office:value="6800.09" table:style-name="ce5">
            <text:p>6.800,09</text:p>
          </table:table-cell>
          <table:table-cell office:value-type="float" office:value="6800.09" table:style-name="ce5">
            <text:p>6.800,09</text:p>
          </table:table-cell>
          <table:table-cell office:value-type="float" office:value="6800.09" table:style-name="ce5">
            <text:p>6.800,09</text:p>
          </table:table-cell>
          <table:table-cell office:value-type="float" office:value="43201.74" table:style-name="ce6">
            <text:p>43.201,7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1659136000149</text:p>
          </table:table-cell>
          <table:table-cell office:value-type="string" table:style-name="ce4">
            <text:p>SOUL DISTRIBUIDORA DE PRODUTOS E EQUIPAMENTOS INDUSTRI</text:p>
          </table:table-cell>
          <table:table-cell office:value-type="string" table:style-name="ce4">
            <text:p>44905212</text:p>
          </table:table-cell>
          <table:table-cell office:value-type="string" table:style-name="ce4">
            <text:p>APARELHOS E UTENSILIOS DOMESTICOS</text:p>
          </table:table-cell>
          <table:table-cell office:value-type="float" office:value="0" table:style-name="ce5">
            <text:p>0,00</text:p>
          </table:table-cell>
          <table:table-cell office:value-type="float" office:value="79307.47" table:style-name="ce5">
            <text:p>79.307,47</text:p>
          </table:table-cell>
          <table:table-cell office:value-type="float" office:value="4927.76" table:style-name="ce5">
            <text:p>4.927,7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687.86" table:style-name="ce5">
            <text:p>8.687,86</text:p>
          </table:table-cell>
          <table:table-cell office:value-type="float" office:value="92923.09" table:style-name="ce6">
            <text:p>92.923,0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1698968000150</text:p>
          </table:table-cell>
          <table:table-cell office:value-type="string" table:style-name="ce4">
            <text:p>SOUND ONE - COMERCIO E LOCACAO DE EQUIPAMENTOS DE SOM L</text:p>
          </table:table-cell>
          <table:table-cell office:value-type="string" table:style-name="ce4">
            <text:p>33903917</text:p>
          </table:table-cell>
          <table:table-cell office:value-type="string" table:style-name="ce4">
            <text:p>MANUT. E CONSERV. DE MAQUINAS E EQUIPAMENTO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20" table:style-name="ce5">
            <text:p>92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20" table:style-name="ce6">
            <text:p>92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8594846000109</text:p>
          </table:table-cell>
          <table:table-cell office:value-type="string" table:style-name="ce4">
            <text:p>STAL ENGENHARIA ELETRICA LTDA</text:p>
          </table:table-cell>
          <table:table-cell office:value-type="string" table:style-name="ce4">
            <text:p>33903026</text:p>
          </table:table-cell>
          <table:table-cell office:value-type="string" table:style-name="ce4">
            <text:p>MATERIAL ELETRICO E ELETRONIC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6425" table:style-name="ce5">
            <text:p>86.425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6425" table:style-name="ce6">
            <text:p>86.425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7784207000150</text:p>
          </table:table-cell>
          <table:table-cell office:value-type="string" table:style-name="ce4">
            <text:p>STARTUP ENGENHARIA EM SISTEMAS TERMICOS E TRANSPORTES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7355.48" table:style-name="ce5">
            <text:p>7.355,48</text:p>
          </table:table-cell>
          <table:table-cell office:value-type="float" office:value="8772.9500000000007" table:style-name="ce5">
            <text:p>8.772,95</text:p>
          </table:table-cell>
          <table:table-cell office:value-type="float" office:value="5403.47" table:style-name="ce5">
            <text:p>5.403,47</text:p>
          </table:table-cell>
          <table:table-cell office:value-type="float" office:value="10904.41" table:style-name="ce5">
            <text:p>10.904,41</text:p>
          </table:table-cell>
          <table:table-cell office:value-type="float" office:value="9040.44" table:style-name="ce5">
            <text:p>9.040,44</text:p>
          </table:table-cell>
          <table:table-cell office:value-type="float" office:value="11290.18" table:style-name="ce5">
            <text:p>11.290,18</text:p>
          </table:table-cell>
          <table:table-cell office:value-type="float" office:value="6827.62" table:style-name="ce5">
            <text:p>6.827,62</text:p>
          </table:table-cell>
          <table:table-cell office:value-type="float" office:value="59594.55" table:style-name="ce6">
            <text:p>59.594,5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7784207000150</text:p>
          </table:table-cell>
          <table:table-cell office:value-type="string" table:style-name="ce4">
            <text:p>STARTUP ENGENHARIA EM SISTEMAS TERMICOS E TRANSPORTES</text:p>
          </table:table-cell>
          <table:table-cell office:value-type="string" table:style-name="ce4">
            <text:p>33909292</text:p>
          </table:table-cell>
          <table:table-cell office:value-type="string" table:style-name="ce4">
            <text:p>MATERIAL DE CONSUM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979.6" table:style-name="ce5">
            <text:p>9.979,60</text:p>
          </table:table-cell>
          <table:table-cell office:value-type="float" office:value="0" table:style-name="ce5">
            <text:p>0,00</text:p>
          </table:table-cell>
          <table:table-cell office:value-type="float" office:value="9979.6" table:style-name="ce6">
            <text:p>9.979,6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7581150000139</text:p>
          </table:table-cell>
          <table:table-cell office:value-type="string" table:style-name="ce4">
            <text:p>STRAPTEC SOLUCOES EM EMBALAGENS LTDA</text:p>
          </table:table-cell>
          <table:table-cell office:value-type="string" table:style-name="ce4">
            <text:p>33903025</text:p>
          </table:table-cell>
          <table:table-cell office:value-type="string" table:style-name="ce4">
            <text:p>MATERIAL P/ MANUTENCAO DE BENS MOVE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30" table:style-name="ce5">
            <text:p>1.23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30" table:style-name="ce6">
            <text:p>1.23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7581150000139</text:p>
          </table:table-cell>
          <table:table-cell office:value-type="string" table:style-name="ce4">
            <text:p>STRAPTEC SOLUCOES EM EMBALAGENS LTDA</text:p>
          </table:table-cell>
          <table:table-cell office:value-type="string" table:style-name="ce4">
            <text:p>33903917</text:p>
          </table:table-cell>
          <table:table-cell office:value-type="string" table:style-name="ce4">
            <text:p>MANUT. E CONSERV. DE MAQUINAS E EQUIPAMENTO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00" table:style-name="ce5">
            <text:p>1.2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00" table:style-name="ce6">
            <text:p>1.2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659196000159</text:p>
          </table:table-cell>
          <table:table-cell office:value-type="string" table:style-name="ce4">
            <text:p>SUPERINTENDENCIA AUTONOMA DE AGUA E ESGOTO DE SAO JOSE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0" table:style-name="ce5">
            <text:p>0,00</text:p>
          </table:table-cell>
          <table:table-cell office:value-type="float" office:value="162.22" table:style-name="ce5">
            <text:p>162,22</text:p>
          </table:table-cell>
          <table:table-cell office:value-type="float" office:value="81.11" table:style-name="ce5">
            <text:p>81,11</text:p>
          </table:table-cell>
          <table:table-cell office:value-type="float" office:value="81.11" table:style-name="ce5">
            <text:p>81,11</text:p>
          </table:table-cell>
          <table:table-cell office:value-type="float" office:value="83.65" table:style-name="ce5">
            <text:p>83,65</text:p>
          </table:table-cell>
          <table:table-cell office:value-type="float" office:value="83.65" table:style-name="ce5">
            <text:p>83,65</text:p>
          </table:table-cell>
          <table:table-cell office:value-type="float" office:value="83.65" table:style-name="ce5">
            <text:p>83,65</text:p>
          </table:table-cell>
          <table:table-cell office:value-type="float" office:value="575.39" table:style-name="ce6">
            <text:p>575,3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559279000100</text:p>
          </table:table-cell>
          <table:table-cell office:value-type="string" table:style-name="ce4">
            <text:p>SUPERINTENDENCIA DE AGUA E ESGOTO DE CATANDUVA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2303.84" table:style-name="ce5">
            <text:p>2.303,84</text:p>
          </table:table-cell>
          <table:table-cell office:value-type="float" office:value="0" table:style-name="ce5">
            <text:p>0,00</text:p>
          </table:table-cell>
          <table:table-cell office:value-type="float" office:value="2410.08" table:style-name="ce5">
            <text:p>2.410,08</text:p>
          </table:table-cell>
          <table:table-cell office:value-type="float" office:value="4820.16" table:style-name="ce5">
            <text:p>4.820,16</text:p>
          </table:table-cell>
          <table:table-cell office:value-type="float" office:value="0" table:style-name="ce5">
            <text:p>0,00</text:p>
          </table:table-cell>
          <table:table-cell office:value-type="float" office:value="2410.08" table:style-name="ce5">
            <text:p>2.410,08</text:p>
          </table:table-cell>
          <table:table-cell office:value-type="float" office:value="2410.08" table:style-name="ce5">
            <text:p>2.410,08</text:p>
          </table:table-cell>
          <table:table-cell office:value-type="float" office:value="14354.24" table:style-name="ce6">
            <text:p>14.354,2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72962806000171</text:p>
          </table:table-cell>
          <table:table-cell office:value-type="string" table:style-name="ce4">
            <text:p>SUPERINTENDENCIA DE AGUA, ESGOTOS E MEIO AMBIENTE DE VO</text:p>
          </table:table-cell>
          <table:table-cell office:value-type="string" table:style-name="ce4">
            <text:p>33903944</text:p>
          </table:table-cell>
          <table:table-cell office:value-type="string" table:style-name="ce4">
            <text:p>SERVICOS DE AGUA, ESGOTO E RESIDUOS SOLIDOS</text:p>
          </table:table-cell>
          <table:table-cell office:value-type="float" office:value="363.02" table:style-name="ce5">
            <text:p>363,02</text:p>
          </table:table-cell>
          <table:table-cell office:value-type="float" office:value="182.96" table:style-name="ce5">
            <text:p>182,96</text:p>
          </table:table-cell>
          <table:table-cell office:value-type="float" office:value="494.27" table:style-name="ce5">
            <text:p>494,27</text:p>
          </table:table-cell>
          <table:table-cell office:value-type="float" office:value="129.46" table:style-name="ce5">
            <text:p>129,46</text:p>
          </table:table-cell>
          <table:table-cell office:value-type="float" office:value="621.89" table:style-name="ce5">
            <text:p>621,89</text:p>
          </table:table-cell>
          <table:table-cell office:value-type="float" office:value="307.64999999999998" table:style-name="ce5">
            <text:p>307,65</text:p>
          </table:table-cell>
          <table:table-cell office:value-type="float" office:value="453.37" table:style-name="ce5">
            <text:p>453,37</text:p>
          </table:table-cell>
          <table:table-cell office:value-type="float" office:value="2552.62" table:style-name="ce6">
            <text:p>2.552,6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3940195000116</text:p>
          </table:table-cell>
          <table:table-cell office:value-type="string" table:style-name="ce4">
            <text:p>SUPREME TREINAMENTOS LTDA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690" table:style-name="ce5">
            <text:p>5.690,00</text:p>
          </table:table-cell>
          <table:table-cell office:value-type="float" office:value="2390" table:style-name="ce5">
            <text:p>2.390,00</text:p>
          </table:table-cell>
          <table:table-cell office:value-type="float" office:value="8080" table:style-name="ce6">
            <text:p>8.08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3263975000524</text:p>
          </table:table-cell>
          <table:table-cell office:value-type="string" table:style-name="ce4">
            <text:p>SYSTECH SISTEMAS E TECNOLOGIA EM INFORMATICA LTDA</text:p>
          </table:table-cell>
          <table:table-cell office:value-type="string" table:style-name="ce4">
            <text:p>33904006</text:p>
          </table:table-cell>
          <table:table-cell office:value-type="string" table:style-name="ce4">
            <text:p>LOCACAO DE SOFTWARES</text:p>
          </table:table-cell>
          <table:table-cell office:value-type="float" office:value="190491.21" table:style-name="ce5">
            <text:p>190.491,21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90491.21" table:style-name="ce6">
            <text:p>190.491,2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781016000100</text:p>
          </table:table-cell>
          <table:table-cell office:value-type="string" table:style-name="ce4">
            <text:p>T.S. OLIVEIRA PUBLICIDADE</text:p>
          </table:table-cell>
          <table:table-cell office:value-type="string" table:style-name="ce4">
            <text:p>33903044</text:p>
          </table:table-cell>
          <table:table-cell office:value-type="string" table:style-name="ce4">
            <text:p>MATERIAL DE SINALIZACAO VISUAL E OUTROS</text:p>
          </table:table-cell>
          <table:table-cell office:value-type="float" office:value="2446.48" table:style-name="ce5">
            <text:p>2.446,48</text:p>
          </table:table-cell>
          <table:table-cell office:value-type="float" office:value="3418.25" table:style-name="ce5">
            <text:p>3.418,25</text:p>
          </table:table-cell>
          <table:table-cell office:value-type="float" office:value="330.09" table:style-name="ce5">
            <text:p>330,09</text:p>
          </table:table-cell>
          <table:table-cell office:value-type="float" office:value="440.11" table:style-name="ce5">
            <text:p>440,11</text:p>
          </table:table-cell>
          <table:table-cell office:value-type="float" office:value="45.93" table:style-name="ce5">
            <text:p>45,93</text:p>
          </table:table-cell>
          <table:table-cell office:value-type="float" office:value="978.14" table:style-name="ce5">
            <text:p>978,14</text:p>
          </table:table-cell>
          <table:table-cell office:value-type="float" office:value="8812.4" table:style-name="ce5">
            <text:p>8.812,40</text:p>
          </table:table-cell>
          <table:table-cell office:value-type="float" office:value="16471.400000000001" table:style-name="ce6">
            <text:p>16.471,4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470868000180</text:p>
          </table:table-cell>
          <table:table-cell office:value-type="string" table:style-name="ce4">
            <text:p>TALENT MOVEIS REFORMAS E SERVICOS LTDA</text:p>
          </table:table-cell>
          <table:table-cell office:value-type="string" table:style-name="ce4">
            <text:p>44905242</text:p>
          </table:table-cell>
          <table:table-cell office:value-type="string" table:style-name="ce4">
            <text:p>MOBILIARIO EM GERAL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1500" table:style-name="ce5">
            <text:p>31.5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1500" table:style-name="ce6">
            <text:p>31.5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0780246000100</text:p>
          </table:table-cell>
          <table:table-cell office:value-type="string" table:style-name="ce4">
            <text:p>TATUIENSE NEGOCIOS IMOBILIARIOS LTDA</text:p>
          </table:table-cell>
          <table:table-cell office:value-type="string" table:style-name="ce4">
            <text:p>33903902</text:p>
          </table:table-cell>
          <table:table-cell office:value-type="string" table:style-name="ce4">
            <text:p>CONDOMINIO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48.5999999999999" table:style-name="ce5">
            <text:p>1.048,60</text:p>
          </table:table-cell>
          <table:table-cell office:value-type="float" office:value="588.30999999999995" table:style-name="ce5">
            <text:p>588,31</text:p>
          </table:table-cell>
          <table:table-cell office:value-type="float" office:value="153.47999999999999" table:style-name="ce5">
            <text:p>153,48</text:p>
          </table:table-cell>
          <table:table-cell office:value-type="float" office:value="69.790000000000006" table:style-name="ce5">
            <text:p>69,79</text:p>
          </table:table-cell>
          <table:table-cell office:value-type="float" office:value="357.15" table:style-name="ce5">
            <text:p>357,15</text:p>
          </table:table-cell>
          <table:table-cell office:value-type="float" office:value="2217.33" table:style-name="ce6">
            <text:p>2.217,3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0780246000100</text:p>
          </table:table-cell>
          <table:table-cell office:value-type="string" table:style-name="ce4">
            <text:p>TATUIENSE NEGOCIOS IMOBILIARIOS LTDA</text:p>
          </table:table-cell>
          <table:table-cell office:value-type="string" table:style-name="ce4">
            <text:p>33903910</text:p>
          </table:table-cell>
          <table:table-cell office:value-type="string" table:style-name="ce4">
            <text:p>LOCACAO DE IMOVEIS</text:p>
          </table:table-cell>
          <table:table-cell office:value-type="float" office:value="3016.48" table:style-name="ce5">
            <text:p>3.016,48</text:p>
          </table:table-cell>
          <table:table-cell office:value-type="float" office:value="14451.92" table:style-name="ce5">
            <text:p>14.451,92</text:p>
          </table:table-cell>
          <table:table-cell office:value-type="float" office:value="15960.16" table:style-name="ce5">
            <text:p>15.960,16</text:p>
          </table:table-cell>
          <table:table-cell office:value-type="float" office:value="17468.400000000001" table:style-name="ce5">
            <text:p>17.468,40</text:p>
          </table:table-cell>
          <table:table-cell office:value-type="float" office:value="15960.16" table:style-name="ce5">
            <text:p>15.960,16</text:p>
          </table:table-cell>
          <table:table-cell office:value-type="float" office:value="15960.16" table:style-name="ce5">
            <text:p>15.960,16</text:p>
          </table:table-cell>
          <table:table-cell office:value-type="float" office:value="15960.16" table:style-name="ce5">
            <text:p>15.960,16</text:p>
          </table:table-cell>
          <table:table-cell office:value-type="float" office:value="98777.44" table:style-name="ce6">
            <text:p>98.777,4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0780246000100</text:p>
          </table:table-cell>
          <table:table-cell office:value-type="string" table:style-name="ce4">
            <text:p>TATUIENSE NEGOCIOS IMOBILIARIOS LTDA</text:p>
          </table:table-cell>
          <table:table-cell office:value-type="string" table:style-name="ce4">
            <text:p>33903915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662.98" table:style-name="ce5">
            <text:p>2.662,9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662.98" table:style-name="ce6">
            <text:p>2.662,9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0780246000100</text:p>
          </table:table-cell>
          <table:table-cell office:value-type="string" table:style-name="ce4">
            <text:p>TATUIENSE NEGOCIOS IMOBILIARIOS LTDA</text:p>
          </table:table-cell>
          <table:table-cell office:value-type="string" table:style-name="ce4">
            <text:p>33909239</text:p>
          </table:table-cell>
          <table:table-cell office:value-type="string" table:style-name="ce4">
            <text:p>OUTROS SERVICOS DE TERCEIROS - PJ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9.08" table:style-name="ce5">
            <text:p>79,0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9.08" table:style-name="ce6">
            <text:p>79,0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8673951000140</text:p>
          </table:table-cell>
          <table:table-cell office:value-type="string" table:style-name="ce4">
            <text:p>TECKMAX COMERCIO DE MOVEIS LTDA</text:p>
          </table:table-cell>
          <table:table-cell office:value-type="string" table:style-name="ce4">
            <text:p>44905242</text:p>
          </table:table-cell>
          <table:table-cell office:value-type="string" table:style-name="ce4">
            <text:p>MOBILIARIO EM GERAL</text:p>
          </table:table-cell>
          <table:table-cell office:value-type="float" office:value="0" table:style-name="ce5">
            <text:p>0,00</text:p>
          </table:table-cell>
          <table:table-cell office:value-type="float" office:value="153380" table:style-name="ce5">
            <text:p>153.38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53380" table:style-name="ce6">
            <text:p>153.38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6990812000115</text:p>
          </table:table-cell>
          <table:table-cell office:value-type="string" table:style-name="ce4">
            <text:p>TECNISYS INFORMATICA E ASSESSORIA EMPRESARIAL LTDA.</text:p>
          </table:table-cell>
          <table:table-cell office:value-type="string" table:style-name="ce4">
            <text:p>33904007</text:p>
          </table:table-cell>
          <table:table-cell office:value-type="string" table:style-name="ce4">
            <text:p>MANUTENCAO CORRETIVA/ADAPTATIVA E SUSTENTACAO SOFTWARES</text:p>
          </table:table-cell>
          <table:table-cell office:value-type="float" office:value="6268.62" table:style-name="ce5">
            <text:p>6.268,62</text:p>
          </table:table-cell>
          <table:table-cell office:value-type="float" office:value="25190.41" table:style-name="ce5">
            <text:p>25.190,41</text:p>
          </table:table-cell>
          <table:table-cell office:value-type="float" office:value="24901.05" table:style-name="ce5">
            <text:p>24.901,05</text:p>
          </table:table-cell>
          <table:table-cell office:value-type="float" office:value="25370" table:style-name="ce5">
            <text:p>25.370,00</text:p>
          </table:table-cell>
          <table:table-cell office:value-type="float" office:value="27853.33" table:style-name="ce5">
            <text:p>27.853,33</text:p>
          </table:table-cell>
          <table:table-cell office:value-type="float" office:value="23453.17" table:style-name="ce5">
            <text:p>23.453,17</text:p>
          </table:table-cell>
          <table:table-cell office:value-type="float" office:value="23453.17" table:style-name="ce5">
            <text:p>23.453,17</text:p>
          </table:table-cell>
          <table:table-cell office:value-type="float" office:value="156489.75" table:style-name="ce6">
            <text:p>156.489,7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6990812000115</text:p>
          </table:table-cell>
          <table:table-cell office:value-type="string" table:style-name="ce4">
            <text:p>TECNISYS INFORMATICA E ASSESSORIA EMPRESARIAL LTDA.</text:p>
          </table:table-cell>
          <table:table-cell office:value-type="string" table:style-name="ce4">
            <text:p>33909240</text:p>
          </table:table-cell>
          <table:table-cell office:value-type="string" table:style-name="ce4">
            <text:p>SERVICOS DE TECNOLOGIA DA INFORMACAO E COMUNICACAO - PJ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26.98" table:style-name="ce5">
            <text:p>826,98</text:p>
          </table:table-cell>
          <table:table-cell office:value-type="float" office:value="86.31" table:style-name="ce5">
            <text:p>86,31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13.29" table:style-name="ce6">
            <text:p>913,2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4071312000109</text:p>
          </table:table-cell>
          <table:table-cell office:value-type="string" table:style-name="ce4">
            <text:p>TEIXEIRA &amp; CALADO SEGURANCA LTDA</text:p>
          </table:table-cell>
          <table:table-cell office:value-type="string" table:style-name="ce4">
            <text:p>33903703</text:p>
          </table:table-cell>
          <table:table-cell office:value-type="string" table:style-name="ce4">
            <text:p>VIGILANCIA OSTENSIVA</text:p>
          </table:table-cell>
          <table:table-cell office:value-type="float" office:value="137840.71" table:style-name="ce5">
            <text:p>137.840,71</text:p>
          </table:table-cell>
          <table:table-cell office:value-type="float" office:value="100806.63" table:style-name="ce5">
            <text:p>100.806,63</text:p>
          </table:table-cell>
          <table:table-cell office:value-type="float" office:value="226723.58" table:style-name="ce5">
            <text:p>226.723,58</text:p>
          </table:table-cell>
          <table:table-cell office:value-type="float" office:value="158959.76" table:style-name="ce5">
            <text:p>158.959,76</text:p>
          </table:table-cell>
          <table:table-cell office:value-type="float" office:value="175637.46" table:style-name="ce5">
            <text:p>175.637,46</text:p>
          </table:table-cell>
          <table:table-cell office:value-type="float" office:value="0" table:style-name="ce5">
            <text:p>0,00</text:p>
          </table:table-cell>
          <table:table-cell office:value-type="float" office:value="285998.34999999998" table:style-name="ce5">
            <text:p>285.998,35</text:p>
          </table:table-cell>
          <table:table-cell office:value-type="float" office:value="1085966.49" table:style-name="ce6">
            <text:p>1.085.966,4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4071312000109</text:p>
          </table:table-cell>
          <table:table-cell office:value-type="string" table:style-name="ce4">
            <text:p>TEIXEIRA &amp; CALADO SEGURANCA LTDA</text:p>
          </table:table-cell>
          <table:table-cell office:value-type="string" table:style-name="ce4">
            <text:p>33903707</text:p>
          </table:table-cell>
          <table:table-cell office:value-type="string" table:style-name="ce4">
            <text:p>SERVICOS DE BRIGADA DE INCENDIO.</text:p>
          </table:table-cell>
          <table:table-cell office:value-type="float" office:value="6659.3" table:style-name="ce5">
            <text:p>6.659,30</text:p>
          </table:table-cell>
          <table:table-cell office:value-type="float" office:value="2582.5500000000002" table:style-name="ce5">
            <text:p>2.582,55</text:p>
          </table:table-cell>
          <table:table-cell office:value-type="float" office:value="13966.94" table:style-name="ce5">
            <text:p>13.966,94</text:p>
          </table:table-cell>
          <table:table-cell office:value-type="float" office:value="6983.47" table:style-name="ce5">
            <text:p>6.983,47</text:p>
          </table:table-cell>
          <table:table-cell office:value-type="float" office:value="6983.47" table:style-name="ce5">
            <text:p>6.983,47</text:p>
          </table:table-cell>
          <table:table-cell office:value-type="float" office:value="0" table:style-name="ce5">
            <text:p>0,00</text:p>
          </table:table-cell>
          <table:table-cell office:value-type="float" office:value="13814.98" table:style-name="ce5">
            <text:p>13.814,98</text:p>
          </table:table-cell>
          <table:table-cell office:value-type="float" office:value="50990.71" table:style-name="ce6">
            <text:p>50.990,7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558157000162</text:p>
          </table:table-cell>
          <table:table-cell office:value-type="string" table:style-name="ce4">
            <text:p>TELEFONICA BRASIL S.A.</text:p>
          </table:table-cell>
          <table:table-cell office:value-type="string" table:style-name="ce4">
            <text:p>33903958</text:p>
          </table:table-cell>
          <table:table-cell office:value-type="string" table:style-name="ce4">
            <text:p>SERVICOS DE TELECOMUNICACOES</text:p>
          </table:table-cell>
          <table:table-cell office:value-type="float" office:value="1971.17" table:style-name="ce5">
            <text:p>1.971,17</text:p>
          </table:table-cell>
          <table:table-cell office:value-type="float" office:value="50703.09" table:style-name="ce5">
            <text:p>50.703,09</text:p>
          </table:table-cell>
          <table:table-cell office:value-type="float" office:value="39736.959999999999" table:style-name="ce5">
            <text:p>39.736,96</text:p>
          </table:table-cell>
          <table:table-cell office:value-type="float" office:value="24193.61" table:style-name="ce5">
            <text:p>24.193,61</text:p>
          </table:table-cell>
          <table:table-cell office:value-type="float" office:value="2658.16" table:style-name="ce5">
            <text:p>2.658,16</text:p>
          </table:table-cell>
          <table:table-cell office:value-type="float" office:value="42855.38" table:style-name="ce5">
            <text:p>42.855,38</text:p>
          </table:table-cell>
          <table:table-cell office:value-type="float" office:value="0" table:style-name="ce5">
            <text:p>0,00</text:p>
          </table:table-cell>
          <table:table-cell office:value-type="float" office:value="162118.37" table:style-name="ce6">
            <text:p>162.118,3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558157000162</text:p>
          </table:table-cell>
          <table:table-cell office:value-type="string" table:style-name="ce4">
            <text:p>TELEFONICA BRASIL S.A.</text:p>
          </table:table-cell>
          <table:table-cell office:value-type="string" table:style-name="ce4">
            <text:p>33904014</text:p>
          </table:table-cell>
          <table:table-cell office:value-type="string" table:style-name="ce4">
            <text:p>TELEFONIA FIXA E MOVEL - PACOTE DE COMUNICACAO DE DADOS</text:p>
          </table:table-cell>
          <table:table-cell office:value-type="float" office:value="192.15" table:style-name="ce5">
            <text:p>192,15</text:p>
          </table:table-cell>
          <table:table-cell office:value-type="float" office:value="1798.67" table:style-name="ce5">
            <text:p>1.798,67</text:p>
          </table:table-cell>
          <table:table-cell office:value-type="float" office:value="785.11" table:style-name="ce5">
            <text:p>785,11</text:p>
          </table:table-cell>
          <table:table-cell office:value-type="float" office:value="62.34" table:style-name="ce5">
            <text:p>62,3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838.27" table:style-name="ce6">
            <text:p>2.838,2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892991000115</text:p>
          </table:table-cell>
          <table:table-cell office:value-type="string" table:style-name="ce4">
            <text:p>TELTEC SOLUTIONS LTDA</text:p>
          </table:table-cell>
          <table:table-cell office:value-type="string" table:style-name="ce4">
            <text:p>33904011</text:p>
          </table:table-cell>
          <table:table-cell office:value-type="string" table:style-name="ce4">
            <text:p>SUPORTE DE INFRAESTRUTURA DE TIC</text:p>
          </table:table-cell>
          <table:table-cell office:value-type="float" office:value="4377.71" table:style-name="ce5">
            <text:p>4.377,71</text:p>
          </table:table-cell>
          <table:table-cell office:value-type="float" office:value="4347.53" table:style-name="ce5">
            <text:p>4.347,53</text:p>
          </table:table-cell>
          <table:table-cell office:value-type="float" office:value="4347.55" table:style-name="ce5">
            <text:p>4.347,55</text:p>
          </table:table-cell>
          <table:table-cell office:value-type="float" office:value="4347.53" table:style-name="ce5">
            <text:p>4.347,53</text:p>
          </table:table-cell>
          <table:table-cell office:value-type="float" office:value="4758.3900000000003" table:style-name="ce5">
            <text:p>4.758,39</text:p>
          </table:table-cell>
          <table:table-cell office:value-type="float" office:value="4347.54" table:style-name="ce5">
            <text:p>4.347,54</text:p>
          </table:table-cell>
          <table:table-cell office:value-type="float" office:value="4347.54" table:style-name="ce5">
            <text:p>4.347,54</text:p>
          </table:table-cell>
          <table:table-cell office:value-type="float" office:value="30873.79" table:style-name="ce6">
            <text:p>30.873,7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4088214000144</text:p>
          </table:table-cell>
          <table:table-cell office:value-type="string" table:style-name="ce4">
            <text:p>TERRAO COMERCIO LTDA</text:p>
          </table:table-cell>
          <table:table-cell office:value-type="string" table:style-name="ce4">
            <text:p>33903022</text:p>
          </table:table-cell>
          <table:table-cell office:value-type="string" table:style-name="ce4">
            <text:p>MATERIAL DE LIMPEZA E PROD. DE HIGIENIZACA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6417.34" table:style-name="ce5">
            <text:p>26.417,34</text:p>
          </table:table-cell>
          <table:table-cell office:value-type="float" office:value="25304.37" table:style-name="ce5">
            <text:p>25.304,37</text:p>
          </table:table-cell>
          <table:table-cell office:value-type="float" office:value="1470.29" table:style-name="ce5">
            <text:p>1.470,29</text:p>
          </table:table-cell>
          <table:table-cell office:value-type="float" office:value="0" table:style-name="ce5">
            <text:p>0,00</text:p>
          </table:table-cell>
          <table:table-cell office:value-type="float" office:value="24933.75" table:style-name="ce5">
            <text:p>24.933,75</text:p>
          </table:table-cell>
          <table:table-cell office:value-type="float" office:value="78125.75" table:style-name="ce6">
            <text:p>78.125,7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41699737800</text:p>
          </table:table-cell>
          <table:table-cell office:value-type="string" table:style-name="ce4">
            <text:p>THIAGO PINHEIRO ROSA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80" table:style-name="ce5">
            <text:p>480,00</text:p>
          </table:table-cell>
          <table:table-cell office:value-type="float" office:value="480" table:style-name="ce6">
            <text:p>48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421421000111</text:p>
          </table:table-cell>
          <table:table-cell office:value-type="string" table:style-name="ce4">
            <text:p>TIM S A</text:p>
          </table:table-cell>
          <table:table-cell office:value-type="string" table:style-name="ce4">
            <text:p>33904014</text:p>
          </table:table-cell>
          <table:table-cell office:value-type="string" table:style-name="ce4">
            <text:p>TELEFONIA FIXA E MOVEL - PACOTE DE COMUNICACAO DE DADOS</text:p>
          </table:table-cell>
          <table:table-cell office:value-type="float" office:value="0" table:style-name="ce5">
            <text:p>0,00</text:p>
          </table:table-cell>
          <table:table-cell office:value-type="float" office:value="860.14" table:style-name="ce5">
            <text:p>860,14</text:p>
          </table:table-cell>
          <table:table-cell office:value-type="float" office:value="871.93" table:style-name="ce5">
            <text:p>871,93</text:p>
          </table:table-cell>
          <table:table-cell office:value-type="float" office:value="81.63" table:style-name="ce5">
            <text:p>81,63</text:p>
          </table:table-cell>
          <table:table-cell office:value-type="float" office:value="863.8" table:style-name="ce5">
            <text:p>863,80</text:p>
          </table:table-cell>
          <table:table-cell office:value-type="float" office:value="0" table:style-name="ce5">
            <text:p>0,00</text:p>
          </table:table-cell>
          <table:table-cell office:value-type="float" office:value="3455.2" table:style-name="ce5">
            <text:p>3.455,20</text:p>
          </table:table-cell>
          <table:table-cell office:value-type="float" office:value="6132.7" table:style-name="ce6">
            <text:p>6.132,7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90347840002404</text:p>
          </table:table-cell>
          <table:table-cell office:value-type="string" table:style-name="ce4">
            <text:p>TK ELEVADORES BRASIL LTDA</text:p>
          </table:table-cell>
          <table:table-cell office:value-type="string" table:style-name="ce4">
            <text:p>33903916</text:p>
          </table:table-cell>
          <table:table-cell office:value-type="string" table:style-name="ce4">
            <text:p>MANUTENCAO E CONSERV. DE BENS IMOVEIS</text:p>
          </table:table-cell>
          <table:table-cell office:value-type="float" office:value="1887.47" table:style-name="ce5">
            <text:p>1.887,47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887.47" table:style-name="ce6">
            <text:p>1.887,47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3164021000100</text:p>
          </table:table-cell>
          <table:table-cell office:value-type="string" table:style-name="ce4">
            <text:p>TOKIO MARINE SEGURADORA S.A.</text:p>
          </table:table-cell>
          <table:table-cell office:value-type="string" table:style-name="ce4">
            <text:p>33903969</text:p>
          </table:table-cell>
          <table:table-cell office:value-type="string" table:style-name="ce4">
            <text:p>SEGUROS EM GERAL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50541.21" table:style-name="ce5">
            <text:p>150.541,21</text:p>
          </table:table-cell>
          <table:table-cell office:value-type="float" office:value="11418.13" table:style-name="ce5">
            <text:p>11.418,1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61959.34" table:style-name="ce6">
            <text:p>161.959,3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1187013000138</text:p>
          </table:table-cell>
          <table:table-cell office:value-type="string" table:style-name="ce4">
            <text:p>TORQUATO FREIRE SEGURANCA E VIGILANCIA PRIVADA LTDA</text:p>
          </table:table-cell>
          <table:table-cell office:value-type="string" table:style-name="ce4">
            <text:p>33903703</text:p>
          </table:table-cell>
          <table:table-cell office:value-type="string" table:style-name="ce4">
            <text:p>VIGILANCIA OSTENSIVA</text:p>
          </table:table-cell>
          <table:table-cell office:value-type="float" office:value="45434" table:style-name="ce5">
            <text:p>45.434,00</text:p>
          </table:table-cell>
          <table:table-cell office:value-type="float" office:value="114153.87" table:style-name="ce5">
            <text:p>114.153,87</text:p>
          </table:table-cell>
          <table:table-cell office:value-type="float" office:value="164263.81" table:style-name="ce5">
            <text:p>164.263,81</text:p>
          </table:table-cell>
          <table:table-cell office:value-type="float" office:value="126910.74" table:style-name="ce5">
            <text:p>126.910,74</text:p>
          </table:table-cell>
          <table:table-cell office:value-type="float" office:value="385862.96" table:style-name="ce5">
            <text:p>385.862,96</text:p>
          </table:table-cell>
          <table:table-cell office:value-type="float" office:value="150167.57999999999" table:style-name="ce5">
            <text:p>150.167,58</text:p>
          </table:table-cell>
          <table:table-cell office:value-type="float" office:value="145.79" table:style-name="ce5">
            <text:p>145,79</text:p>
          </table:table-cell>
          <table:table-cell office:value-type="float" office:value="986938.75" table:style-name="ce6">
            <text:p>986.938,7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1187013000138</text:p>
          </table:table-cell>
          <table:table-cell office:value-type="string" table:style-name="ce4">
            <text:p>TORQUATO FREIRE SEGURANCA E VIGILANCIA PRIVADA LTDA</text:p>
          </table:table-cell>
          <table:table-cell office:value-type="string" table:style-name="ce4">
            <text:p>33903707</text:p>
          </table:table-cell>
          <table:table-cell office:value-type="string" table:style-name="ce4">
            <text:p>SERVICOS DE BRIGADA DE INCENDIO.</text:p>
          </table:table-cell>
          <table:table-cell office:value-type="float" office:value="13257.3" table:style-name="ce5">
            <text:p>13.257,30</text:p>
          </table:table-cell>
          <table:table-cell office:value-type="float" office:value="0" table:style-name="ce5">
            <text:p>0,00</text:p>
          </table:table-cell>
          <table:table-cell office:value-type="float" office:value="6628.65" table:style-name="ce5">
            <text:p>6.628,65</text:p>
          </table:table-cell>
          <table:table-cell office:value-type="float" office:value="6628.65" table:style-name="ce5">
            <text:p>6.628,65</text:p>
          </table:table-cell>
          <table:table-cell office:value-type="float" office:value="20629.259999999998" table:style-name="ce5">
            <text:p>20.629,26</text:p>
          </table:table-cell>
          <table:table-cell office:value-type="float" office:value="9524.91" table:style-name="ce5">
            <text:p>9.524,91</text:p>
          </table:table-cell>
          <table:table-cell office:value-type="float" office:value="2664.45" table:style-name="ce5">
            <text:p>2.664,45</text:p>
          </table:table-cell>
          <table:table-cell office:value-type="float" office:value="59333.22" table:style-name="ce6">
            <text:p>59.333,22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1187013000138</text:p>
          </table:table-cell>
          <table:table-cell office:value-type="string" table:style-name="ce4">
            <text:p>TORQUATO FREIRE SEGURANCA E VIGILANCIA PRIVADA LTDA</text:p>
          </table:table-cell>
          <table:table-cell office:value-type="string" table:style-name="ce4">
            <text:p>33909237</text:p>
          </table:table-cell>
          <table:table-cell office:value-type="string" table:style-name="ce4">
            <text:p>LOCACAO DE MAO-DE-OBRA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770.83" table:style-name="ce5">
            <text:p>2.770,83</text:p>
          </table:table-cell>
          <table:table-cell office:value-type="float" office:value="0" table:style-name="ce5">
            <text:p>0,00</text:p>
          </table:table-cell>
          <table:table-cell office:value-type="float" office:value="2770.83" table:style-name="ce6">
            <text:p>2.770,8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9104760000604</text:p>
          </table:table-cell>
          <table:table-cell office:value-type="string" table:style-name="ce4">
            <text:p>TOYOTA DO BRASIL LTDA</text:p>
          </table:table-cell>
          <table:table-cell office:value-type="string" table:style-name="ce4">
            <text:p>44905252</text:p>
          </table:table-cell>
          <table:table-cell office:value-type="string" table:style-name="ce4">
            <text:p>VEICULOS DE TRACAO MECANICA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854755" table:style-name="ce5">
            <text:p>1.854.755,00</text:p>
          </table:table-cell>
          <table:table-cell office:value-type="float" office:value="115245" table:style-name="ce5">
            <text:p>115.245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970000" table:style-name="ce6">
            <text:p>1.970.0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291541000130</text:p>
          </table:table-cell>
          <table:table-cell office:value-type="string" table:style-name="ce4">
            <text:p>TY BORTHOLIN COMERCIAL LTDA</text:p>
          </table:table-cell>
          <table:table-cell office:value-type="string" table:style-name="ce4">
            <text:p>33903021</text:p>
          </table:table-cell>
          <table:table-cell office:value-type="string" table:style-name="ce4">
            <text:p>MATERIAL DE COPA E COZINHA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5509.67" table:style-name="ce5">
            <text:p>15.509,67</text:p>
          </table:table-cell>
          <table:table-cell office:value-type="float" office:value="963.69" table:style-name="ce5">
            <text:p>963,6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6473.36" table:style-name="ce6">
            <text:p>16.473,3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8508540000108</text:p>
          </table:table-cell>
          <table:table-cell office:value-type="string" table:style-name="ce4">
            <text:p>UA GRAFICA - COMERCIO E PRESTACAO DE SERVICOS GRAFICOS</text:p>
          </table:table-cell>
          <table:table-cell office:value-type="string" table:style-name="ce4">
            <text:p>33909292</text:p>
          </table:table-cell>
          <table:table-cell office:value-type="string" table:style-name="ce4">
            <text:p>MATERIAL DE CONSUMO</text:p>
          </table:table-cell>
          <table:table-cell office:value-type="float" office:value="325.98" table:style-name="ce5">
            <text:p>325,98</text:p>
          </table:table-cell>
          <table:table-cell office:value-type="float" office:value="34.020000000000003" table:style-name="ce5">
            <text:p>34,02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60" table:style-name="ce6">
            <text:p>36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4046598000118</text:p>
          </table:table-cell>
          <table:table-cell office:value-type="string" table:style-name="ce4">
            <text:p>ULTRA FILTROS LTDA</text:p>
          </table:table-cell>
          <table:table-cell office:value-type="string" table:style-name="ce4">
            <text:p>44905212</text:p>
          </table:table-cell>
          <table:table-cell office:value-type="string" table:style-name="ce4">
            <text:p>APARELHOS E UTENSILIOS DOMESTICOS</text:p>
          </table:table-cell>
          <table:table-cell office:value-type="float" office:value="51120" table:style-name="ce5">
            <text:p>51.12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1120" table:style-name="ce6">
            <text:p>51.12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0579490000186</text:p>
          </table:table-cell>
          <table:table-cell office:value-type="string" table:style-name="ce4">
            <text:p>V. DE O. MAZZUOLI &amp; CIA LTDA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500" table:style-name="ce5">
            <text:p>4.5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500" table:style-name="ce6">
            <text:p>4.50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5852477000180</text:p>
          </table:table-cell>
          <table:table-cell office:value-type="string" table:style-name="ce4">
            <text:p>VALLIS MUDANCAS E TRANSPORTES LTDA</text:p>
          </table:table-cell>
          <table:table-cell office:value-type="string" table:style-name="ce4">
            <text:p>33903974</text:p>
          </table:table-cell>
          <table:table-cell office:value-type="string" table:style-name="ce4">
            <text:p>FRETES E TRANSPORTES DE ENCOMENDAS</text:p>
          </table:table-cell>
          <table:table-cell office:value-type="float" office:value="13052.73" table:style-name="ce5">
            <text:p>13.052,73</text:p>
          </table:table-cell>
          <table:table-cell office:value-type="float" office:value="794.95" table:style-name="ce5">
            <text:p>794,95</text:p>
          </table:table-cell>
          <table:table-cell office:value-type="float" office:value="1681.59" table:style-name="ce5">
            <text:p>1.681,59</text:p>
          </table:table-cell>
          <table:table-cell office:value-type="float" office:value="84114.62" table:style-name="ce5">
            <text:p>84.114,62</text:p>
          </table:table-cell>
          <table:table-cell office:value-type="float" office:value="101459.27" table:style-name="ce5">
            <text:p>101.459,27</text:p>
          </table:table-cell>
          <table:table-cell office:value-type="float" office:value="0" table:style-name="ce5">
            <text:p>0,00</text:p>
          </table:table-cell>
          <table:table-cell office:value-type="float" office:value="98703.58" table:style-name="ce5">
            <text:p>98.703,58</text:p>
          </table:table-cell>
          <table:table-cell office:value-type="float" office:value="299806.74" table:style-name="ce6">
            <text:p>299.806,7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4112575882</text:p>
          </table:table-cell>
          <table:table-cell office:value-type="string" table:style-name="ce4">
            <text:p>VANDERLEI VAGNER MIARELL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566.34" table:style-name="ce5">
            <text:p>3.566,34</text:p>
          </table:table-cell>
          <table:table-cell office:value-type="float" office:value="1783.17" table:style-name="ce5">
            <text:p>1.783,17</text:p>
          </table:table-cell>
          <table:table-cell office:value-type="float" office:value="1783.17" table:style-name="ce5">
            <text:p>1.783,17</text:p>
          </table:table-cell>
          <table:table-cell office:value-type="float" office:value="1783.17" table:style-name="ce5">
            <text:p>1.783,17</text:p>
          </table:table-cell>
          <table:table-cell office:value-type="float" office:value="8915.85" table:style-name="ce6">
            <text:p>8.915,8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9973893000197</text:p>
          </table:table-cell>
          <table:table-cell office:value-type="string" table:style-name="ce4">
            <text:p>VHG TECNOLOGIA LTDA</text:p>
          </table:table-cell>
          <table:table-cell office:value-type="string" table:style-name="ce4">
            <text:p>33904006</text:p>
          </table:table-cell>
          <table:table-cell office:value-type="string" table:style-name="ce4">
            <text:p>LOCACAO DE SOFTWARES</text:p>
          </table:table-cell>
          <table:table-cell office:value-type="float" office:value="4501.28" table:style-name="ce5">
            <text:p>4.501,2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501.28" table:style-name="ce6">
            <text:p>4.501,2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9973893000197</text:p>
          </table:table-cell>
          <table:table-cell office:value-type="string" table:style-name="ce4">
            <text:p>VHG TECNOLOGIA LTDA</text:p>
          </table:table-cell>
          <table:table-cell office:value-type="string" table:style-name="ce4">
            <text:p>44904005</text:p>
          </table:table-cell>
          <table:table-cell office:value-type="string" table:style-name="ce4">
            <text:p>AQUISICAO DE SOFTWARE PRONTO</text:p>
          </table:table-cell>
          <table:table-cell office:value-type="float" office:value="2387.58" table:style-name="ce5">
            <text:p>2.387,5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387.58" table:style-name="ce6">
            <text:p>2.387,5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2061179835</text:p>
          </table:table-cell>
          <table:table-cell office:value-type="string" table:style-name="ce4">
            <text:p>VICTOR HUGO DE ALMEIDA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60" table:style-name="ce5">
            <text:p>66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60" table:style-name="ce6">
            <text:p>66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6842817862</text:p>
          </table:table-cell>
          <table:table-cell office:value-type="string" table:style-name="ce4">
            <text:p>VICTORIANA LEONORA CORTE GONZAGA</text:p>
          </table:table-cell>
          <table:table-cell office:value-type="string" table:style-name="ce4">
            <text:p>33903633</text:p>
          </table:table-cell>
          <table:table-cell office:value-type="string" table:style-name="ce4">
            <text:p>SERVICOS DE SELECAO E TREINAMENTO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620" table:style-name="ce5">
            <text:p>1.620,00</text:p>
          </table:table-cell>
          <table:table-cell office:value-type="float" office:value="1620" table:style-name="ce6">
            <text:p>1.62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542518000299</text:p>
          </table:table-cell>
          <table:table-cell office:value-type="string" table:style-name="ce4">
            <text:p>VIGSEG VIGILANCIA E SEGURANCA DE VALORES LTDA</text:p>
          </table:table-cell>
          <table:table-cell office:value-type="string" table:style-name="ce4">
            <text:p>33903703</text:p>
          </table:table-cell>
          <table:table-cell office:value-type="string" table:style-name="ce4">
            <text:p>VIGILANCIA OSTENSIVA</text:p>
          </table:table-cell>
          <table:table-cell office:value-type="float" office:value="182762.72" table:style-name="ce5">
            <text:p>182.762,72</text:p>
          </table:table-cell>
          <table:table-cell office:value-type="float" office:value="740442.06" table:style-name="ce5">
            <text:p>740.442,06</text:p>
          </table:table-cell>
          <table:table-cell office:value-type="float" office:value="682216.19" table:style-name="ce5">
            <text:p>682.216,19</text:p>
          </table:table-cell>
          <table:table-cell office:value-type="float" office:value="2569471.58" table:style-name="ce5">
            <text:p>2.569.471,58</text:p>
          </table:table-cell>
          <table:table-cell office:value-type="float" office:value="1188518.3500000001" table:style-name="ce5">
            <text:p>1.188.518,35</text:p>
          </table:table-cell>
          <table:table-cell office:value-type="float" office:value="925469.82" table:style-name="ce5">
            <text:p>925.469,82</text:p>
          </table:table-cell>
          <table:table-cell office:value-type="float" office:value="917974.73" table:style-name="ce5">
            <text:p>917.974,73</text:p>
          </table:table-cell>
          <table:table-cell office:value-type="float" office:value="7206855.4500000002" table:style-name="ce6">
            <text:p>7.206.855,4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4542518000299</text:p>
          </table:table-cell>
          <table:table-cell office:value-type="string" table:style-name="ce4">
            <text:p>VIGSEG VIGILANCIA E SEGURANCA DE VALORES LTDA</text:p>
          </table:table-cell>
          <table:table-cell office:value-type="string" table:style-name="ce4">
            <text:p>33903707</text:p>
          </table:table-cell>
          <table:table-cell office:value-type="string" table:style-name="ce4">
            <text:p>SERVICOS DE BRIGADA DE INCENDIO.</text:p>
          </table:table-cell>
          <table:table-cell office:value-type="float" office:value="73369.39" table:style-name="ce5">
            <text:p>73.369,39</text:p>
          </table:table-cell>
          <table:table-cell office:value-type="float" office:value="0" table:style-name="ce5">
            <text:p>0,00</text:p>
          </table:table-cell>
          <table:table-cell office:value-type="float" office:value="52633" table:style-name="ce5">
            <text:p>52.633,00</text:p>
          </table:table-cell>
          <table:table-cell office:value-type="float" office:value="52633" table:style-name="ce5">
            <text:p>52.633,00</text:p>
          </table:table-cell>
          <table:table-cell office:value-type="float" office:value="237987.62" table:style-name="ce5">
            <text:p>237.987,62</text:p>
          </table:table-cell>
          <table:table-cell office:value-type="float" office:value="59545.13" table:style-name="ce5">
            <text:p>59.545,13</text:p>
          </table:table-cell>
          <table:table-cell office:value-type="float" office:value="95161.91" table:style-name="ce5">
            <text:p>95.161,91</text:p>
          </table:table-cell>
          <table:table-cell office:value-type="float" office:value="571330.05000000005" table:style-name="ce6">
            <text:p>571.330,0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872814000130</text:p>
          </table:table-cell>
          <table:table-cell office:value-type="string" table:style-name="ce4">
            <text:p>VOGEL SOLUCOES EM TELECOMUNICACOES E INFORMATICA S.A.</text:p>
          </table:table-cell>
          <table:table-cell office:value-type="string" table:style-name="ce4">
            <text:p>33904011</text:p>
          </table:table-cell>
          <table:table-cell office:value-type="string" table:style-name="ce4">
            <text:p>SUPORTE DE INFRAESTRUTURA DE TIC</text:p>
          </table:table-cell>
          <table:table-cell office:value-type="float" office:value="4472.9799999999996" table:style-name="ce5">
            <text:p>4.472,98</text:p>
          </table:table-cell>
          <table:table-cell office:value-type="float" office:value="2115.12" table:style-name="ce5">
            <text:p>2.115,12</text:p>
          </table:table-cell>
          <table:table-cell office:value-type="float" office:value="199.88" table:style-name="ce5">
            <text:p>199,88</text:p>
          </table:table-cell>
          <table:table-cell office:value-type="float" office:value="1827.8" table:style-name="ce5">
            <text:p>1.827,80</text:p>
          </table:table-cell>
          <table:table-cell office:value-type="float" office:value="1177.82" table:style-name="ce5">
            <text:p>1.177,82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793.6" table:style-name="ce6">
            <text:p>9.793,6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6507653000155</text:p>
          </table:table-cell>
          <table:table-cell office:value-type="string" table:style-name="ce4">
            <text:p>VOLT MATERIAIS ELETRICOS LTDA</text:p>
          </table:table-cell>
          <table:table-cell office:value-type="string" table:style-name="ce4">
            <text:p>33903026</text:p>
          </table:table-cell>
          <table:table-cell office:value-type="string" table:style-name="ce4">
            <text:p>MATERIAL ELETRICO E ELETRONICO</text:p>
          </table:table-cell>
          <table:table-cell office:value-type="float" office:value="0" table:style-name="ce5">
            <text:p>0,00</text:p>
          </table:table-cell>
          <table:table-cell office:value-type="float" office:value="10650" table:style-name="ce5">
            <text:p>10.65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650" table:style-name="ce6">
            <text:p>10.650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31868626000148</text:p>
          </table:table-cell>
          <table:table-cell office:value-type="string" table:style-name="ce4">
            <text:p>VRM COMERCIO E SERVICOS LTDA</text:p>
          </table:table-cell>
          <table:table-cell office:value-type="string" table:style-name="ce4">
            <text:p>33903026</text:p>
          </table:table-cell>
          <table:table-cell office:value-type="string" table:style-name="ce4">
            <text:p>MATERIAL ELETRICO E ELETRONICO</text:p>
          </table:table-cell>
          <table:table-cell office:value-type="float" office:value="336.35" table:style-name="ce5">
            <text:p>336,3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36.35" table:style-name="ce6">
            <text:p>336,35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5116014000199</text:p>
          </table:table-cell>
          <table:table-cell office:value-type="string" table:style-name="ce4">
            <text:p>W J SERVICOS DE INFORMATICA LTDA</text:p>
          </table:table-cell>
          <table:table-cell office:value-type="string" table:style-name="ce4">
            <text:p>33904007</text:p>
          </table:table-cell>
          <table:table-cell office:value-type="string" table:style-name="ce4">
            <text:p>MANUTENCAO CORRETIVA/ADAPTATIVA E SUSTENTACAO SOFTWARES</text:p>
          </table:table-cell>
          <table:table-cell office:value-type="float" office:value="1556.73" table:style-name="ce5">
            <text:p>1.556,73</text:p>
          </table:table-cell>
          <table:table-cell office:value-type="float" office:value="1556.73" table:style-name="ce5">
            <text:p>1.556,73</text:p>
          </table:table-cell>
          <table:table-cell office:value-type="float" office:value="1556.73" table:style-name="ce5">
            <text:p>1.556,73</text:p>
          </table:table-cell>
          <table:table-cell office:value-type="float" office:value="1556.73" table:style-name="ce5">
            <text:p>1.556,73</text:p>
          </table:table-cell>
          <table:table-cell office:value-type="float" office:value="1800.62" table:style-name="ce5">
            <text:p>1.800,62</text:p>
          </table:table-cell>
          <table:table-cell office:value-type="float" office:value="1629" table:style-name="ce5">
            <text:p>1.629,00</text:p>
          </table:table-cell>
          <table:table-cell office:value-type="float" office:value="1629" table:style-name="ce5">
            <text:p>1.629,00</text:p>
          </table:table-cell>
          <table:table-cell office:value-type="float" office:value="11285.54" table:style-name="ce6">
            <text:p>11.285,54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1527405000145</text:p>
          </table:table-cell>
          <table:table-cell office:value-type="string" table:style-name="ce4">
            <text:p>W&amp;M PUBLICIDADE LTDA</text:p>
          </table:table-cell>
          <table:table-cell office:value-type="string" table:style-name="ce4">
            <text:p>33903990</text:p>
          </table:table-cell>
          <table:table-cell office:value-type="string" table:style-name="ce4">
            <text:p>SERVICOS DE PUBLICIDADE LEGAL</text:p>
          </table:table-cell>
          <table:table-cell office:value-type="float" office:value="244.96" table:style-name="ce5">
            <text:p>244,96</text:p>
          </table:table-cell>
          <table:table-cell office:value-type="float" office:value="1744.05" table:style-name="ce5">
            <text:p>1.744,05</text:p>
          </table:table-cell>
          <table:table-cell office:value-type="float" office:value="65.31" table:style-name="ce5">
            <text:p>65,31</text:p>
          </table:table-cell>
          <table:table-cell office:value-type="float" office:value="1017.37" table:style-name="ce5">
            <text:p>1.017,37</text:p>
          </table:table-cell>
          <table:table-cell office:value-type="float" office:value="942.77" table:style-name="ce5">
            <text:p>942,77</text:p>
          </table:table-cell>
          <table:table-cell office:value-type="float" office:value="3166.38" table:style-name="ce5">
            <text:p>3.166,38</text:p>
          </table:table-cell>
          <table:table-cell office:value-type="float" office:value="452.34" table:style-name="ce5">
            <text:p>452,34</text:p>
          </table:table-cell>
          <table:table-cell office:value-type="float" office:value="7633.18" table:style-name="ce6">
            <text:p>7.633,1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69515786800</text:p>
          </table:table-cell>
          <table:table-cell office:value-type="string" table:style-name="ce4">
            <text:p>WALDEMAR MIARELLI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2033.51" table:style-name="ce5">
            <text:p>2.033,51</text:p>
          </table:table-cell>
          <table:table-cell office:value-type="float" office:value="5220.47" table:style-name="ce5">
            <text:p>5.220,47</text:p>
          </table:table-cell>
          <table:table-cell office:value-type="float" office:value="5349.52" table:style-name="ce5">
            <text:p>5.349,52</text:p>
          </table:table-cell>
          <table:table-cell office:value-type="float" office:value="5478.57" table:style-name="ce5">
            <text:p>5.478,57</text:p>
          </table:table-cell>
          <table:table-cell office:value-type="float" office:value="5349.52" table:style-name="ce5">
            <text:p>5.349,52</text:p>
          </table:table-cell>
          <table:table-cell office:value-type="float" office:value="5349.52" table:style-name="ce5">
            <text:p>5.349,52</text:p>
          </table:table-cell>
          <table:table-cell office:value-type="float" office:value="5349.52" table:style-name="ce5">
            <text:p>5.349,52</text:p>
          </table:table-cell>
          <table:table-cell office:value-type="float" office:value="34130.629999999997" table:style-name="ce6">
            <text:p>34.130,63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042718866</text:p>
          </table:table-cell>
          <table:table-cell office:value-type="string" table:style-name="ce4">
            <text:p>WELSON ALVES FERREIRA JUNIOR</text:p>
          </table:table-cell>
          <table:table-cell office:value-type="string" table:style-name="ce4">
            <text:p>33903615</text:p>
          </table:table-cell>
          <table:table-cell office:value-type="string" table:style-name="ce4">
            <text:p>LOCACAO DE IMOVEIS</text:p>
          </table:table-cell>
          <table:table-cell office:value-type="float" office:value="7337.12" table:style-name="ce5">
            <text:p>7.337,12</text:p>
          </table:table-cell>
          <table:table-cell office:value-type="float" office:value="11945.24" table:style-name="ce5">
            <text:p>11.945,24</text:p>
          </table:table-cell>
          <table:table-cell office:value-type="float" office:value="14992.45" table:style-name="ce5">
            <text:p>14.992,45</text:p>
          </table:table-cell>
          <table:table-cell office:value-type="float" office:value="18039.66" table:style-name="ce5">
            <text:p>18.039,66</text:p>
          </table:table-cell>
          <table:table-cell office:value-type="float" office:value="14992.45" table:style-name="ce5">
            <text:p>14.992,45</text:p>
          </table:table-cell>
          <table:table-cell office:value-type="float" office:value="15023.04" table:style-name="ce5">
            <text:p>15.023,04</text:p>
          </table:table-cell>
          <table:table-cell office:value-type="float" office:value="15017.94" table:style-name="ce5">
            <text:p>15.017,94</text:p>
          </table:table-cell>
          <table:table-cell office:value-type="float" office:value="97347.9" table:style-name="ce6">
            <text:p>97.347,9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02042718866</text:p>
          </table:table-cell>
          <table:table-cell office:value-type="string" table:style-name="ce4">
            <text:p>WELSON ALVES FERREIRA JUNIOR</text:p>
          </table:table-cell>
          <table:table-cell office:value-type="string" table:style-name="ce4">
            <text:p>33903617</text:p>
          </table:table-cell>
          <table:table-cell office:value-type="string" table:style-name="ce4">
            <text:p>TRIBUTOS A CONTA DO LOCATARIO OU CESSIONARIO</text:p>
          </table:table-cell>
          <table:table-cell office:value-type="float" office:value="12080.78" table:style-name="ce5">
            <text:p>12.080,7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080.78" table:style-name="ce6">
            <text:p>12.080,78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51476858000168</text:p>
          </table:table-cell>
          <table:table-cell office:value-type="string" table:style-name="ce4">
            <text:p>XERTICA BRASIL LTDA</text:p>
          </table:table-cell>
          <table:table-cell office:value-type="string" table:style-name="ce4">
            <text:p>33904019</text:p>
          </table:table-cell>
          <table:table-cell office:value-type="string" table:style-name="ce4">
            <text:p>COMPUTACAO EM NUVEM - SOFTWARE COMO SERVICO (SAAS)</text:p>
          </table:table-cell>
          <table:table-cell office:value-type="float" office:value="159060" table:style-name="ce5">
            <text:p>159.060,00</text:p>
          </table:table-cell>
          <table:table-cell office:value-type="float" office:value="173367.26" table:style-name="ce5">
            <text:p>173.367,26</text:p>
          </table:table-cell>
          <table:table-cell office:value-type="float" office:value="167365.71" table:style-name="ce5">
            <text:p>167.365,71</text:p>
          </table:table-cell>
          <table:table-cell office:value-type="float" office:value="166583.95000000001" table:style-name="ce5">
            <text:p>166.583,95</text:p>
          </table:table-cell>
          <table:table-cell office:value-type="float" office:value="182326.19" table:style-name="ce5">
            <text:p>182.326,19</text:p>
          </table:table-cell>
          <table:table-cell office:value-type="float" office:value="166584" table:style-name="ce5">
            <text:p>166.584,00</text:p>
          </table:table-cell>
          <table:table-cell office:value-type="float" office:value="166584" table:style-name="ce5">
            <text:p>166.584,00</text:p>
          </table:table-cell>
          <table:table-cell office:value-type="float" office:value="1181871.1100000001" table:style-name="ce6">
            <text:p>1.181.871,11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3518065000129</text:p>
          </table:table-cell>
          <table:table-cell office:value-type="string" table:style-name="ce4">
            <text:p>XP ON CONSULTORIA LTDA</text:p>
          </table:table-cell>
          <table:table-cell office:value-type="string" table:style-name="ce4">
            <text:p>33904018</text:p>
          </table:table-cell>
          <table:table-cell office:value-type="string" table:style-name="ce4">
            <text:p>COMPUTACAO EM NUVEM - PLATAFORMA COMO SERVICO (PAAS)</text:p>
          </table:table-cell>
          <table:table-cell office:value-type="float" office:value="11897.82" table:style-name="ce5">
            <text:p>11.897,82</text:p>
          </table:table-cell>
          <table:table-cell office:value-type="float" office:value="1124.3399999999999" table:style-name="ce5">
            <text:p>1.124,3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3022.16" table:style-name="ce6">
            <text:p>13.022,16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23518065000129</text:p>
          </table:table-cell>
          <table:table-cell office:value-type="string" table:style-name="ce4">
            <text:p>XP ON CONSULTORIA LTDA</text:p>
          </table:table-cell>
          <table:table-cell office:value-type="string" table:style-name="ce4">
            <text:p>33904019</text:p>
          </table:table-cell>
          <table:table-cell office:value-type="string" table:style-name="ce4">
            <text:p>COMPUTACAO EM NUVEM - SOFTWARE COMO SERVICO (SAAS)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2472" table:style-name="ce5">
            <text:p>32.472,00</text:p>
          </table:table-cell>
          <table:table-cell office:value-type="float" office:value="32472" table:style-name="ce5">
            <text:p>32.472,00</text:p>
          </table:table-cell>
          <table:table-cell office:value-type="float" office:value="64944" table:style-name="ce5">
            <text:p>64.944,00</text:p>
          </table:table-cell>
          <table:table-cell office:value-type="float" office:value="129888" table:style-name="ce6">
            <text:p>129.888,00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19821766000165</text:p>
          </table:table-cell>
          <table:table-cell office:value-type="string" table:style-name="ce4">
            <text:p>ZELO SERVICOS E CONSERVACAO AMBIENTAL LTDA</text:p>
          </table:table-cell>
          <table:table-cell office:value-type="string" table:style-name="ce4">
            <text:p>33903979</text:p>
          </table:table-cell>
          <table:table-cell office:value-type="string" table:style-name="ce4">
            <text:p>SERV. DE APOIO ADMIN., TECNICO E OPERACIONAL</text:p>
          </table:table-cell>
          <table:table-cell office:value-type="float" office:value="63787.49" table:style-name="ce5">
            <text:p>63.787,49</text:p>
          </table:table-cell>
          <table:table-cell office:value-type="float" office:value="83115.53" table:style-name="ce5">
            <text:p>83.115,53</text:p>
          </table:table-cell>
          <table:table-cell office:value-type="float" office:value="172010.33" table:style-name="ce5">
            <text:p>172.010,33</text:p>
          </table:table-cell>
          <table:table-cell office:value-type="float" office:value="61967.03" table:style-name="ce5">
            <text:p>61.967,03</text:p>
          </table:table-cell>
          <table:table-cell office:value-type="float" office:value="103383.91" table:style-name="ce5">
            <text:p>103.383,91</text:p>
          </table:table-cell>
          <table:table-cell office:value-type="float" office:value="11803.14" table:style-name="ce5">
            <text:p>11.803,14</text:p>
          </table:table-cell>
          <table:table-cell office:value-type="float" office:value="155956.76" table:style-name="ce5">
            <text:p>155.956,76</text:p>
          </table:table-cell>
          <table:table-cell office:value-type="float" office:value="652024.18999999994" table:style-name="ce6">
            <text:p>652.024,1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86781069000115</text:p>
          </table:table-cell>
          <table:table-cell office:value-type="string" table:style-name="ce4">
            <text:p>ZENITE INFORMACAO E CONSULTORIA S/A</text:p>
          </table:table-cell>
          <table:table-cell office:value-type="string" table:style-name="ce4">
            <text:p>33903901</text:p>
          </table:table-cell>
          <table:table-cell office:value-type="string" table:style-name="ce4">
            <text:p>ASSINATURAS DE PERIODICOS E ANUIDADES</text:p>
          </table:table-cell>
          <table:table-cell office:value-type="float" office:value="3022.49" table:style-name="ce5">
            <text:p>3.022,49</text:p>
          </table:table-cell>
          <table:table-cell office:value-type="float" office:value="18562.75" table:style-name="ce5">
            <text:p>18.562,75</text:p>
          </table:table-cell>
          <table:table-cell office:value-type="float" office:value="7136.63" table:style-name="ce5">
            <text:p>7.136,63</text:p>
          </table:table-cell>
          <table:table-cell office:value-type="float" office:value="542.62" table:style-name="ce5">
            <text:p>542,62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9264.49" table:style-name="ce6">
            <text:p>29.264,49<text:s/></text:p>
          </table:table-cell>
          <table:table-cell table:number-columns-repeated="16372"/>
        </table:table-row>
        <table:table-row table:style-name="ro2">
          <table:table-cell office:value-type="string" table:style-name="ce4">
            <text:p>86781069000115</text:p>
          </table:table-cell>
          <table:table-cell office:value-type="string" table:style-name="ce4">
            <text:p>ZENITE INFORMACAO E CONSULTORIA S/A</text:p>
          </table:table-cell>
          <table:table-cell office:value-type="string" table:style-name="ce4">
            <text:p>33903948</text:p>
          </table:table-cell>
          <table:table-cell office:value-type="string" table:style-name="ce4">
            <text:p>SERVICO DE SELECAO E TREINAMENTO</text:p>
          </table:table-cell>
          <table:table-cell office:value-type="float" office:value="1658.48" table:style-name="ce5">
            <text:p>1.658,4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480" table:style-name="ce5">
            <text:p>6.480,00</text:p>
          </table:table-cell>
          <table:table-cell office:value-type="float" office:value="0" table:style-name="ce5">
            <text:p>0,00</text:p>
          </table:table-cell>
          <table:table-cell office:value-type="float" office:value="8138.48" table:style-name="ce6">
            <text:p>8.138,48<text:s/></text:p>
          </table:table-cell>
          <table:table-cell table:number-columns-repeated="16372"/>
        </table:table-row>
        <table:table-row table:number-rows-repeated="1047961" table:style-name="ro3">
          <table:table-cell table:number-columns-repeated="16384"/>
        </table:table-row>
        <table:table-row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7P0">
      <number:number number:decimal-places="2" number:min-decimal-places="2" number:min-integer-digits="1" number:grouping="true"/>
      <number:text> </number:text>
    </number:number-style>
    <number:number-style style:name="N3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3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V_237_rgula" style:display-name="Vírgula" style:family="table-cell" style:data-style-name="N35">
      <style:table-cell-properties fo:background-color="transparent"/>
      <style:text-properties fo:color="#000000"/>
    </style:style>
    <style:default-style style:family="graphic">
      <style:graphic-properties draw:fill="solid" draw:fill-color="#156082" draw:opacity="100%" draw:stroke="none"/>
    </style:default-style>
  </office:styles>
  <office:automatic-styles>
    <style:page-layout style:name="pm1">
      <style:page-layout-properties fo:margin-top="0.511811023622047in" fo:margin-bottom="0.511811023622047in" fo:margin-left="0.511805555555556in" fo:margin-right="0.511805555555556in" style:print-orientation="landscape" style:print-page-order="ttb" style:first-page-number="continue" style:scale-to-X="1" style:table-centering="none" style:print="objects charts drawings"/>
      <style:header-style>
        <style:header-footer-properties fo:min-height="0.275688976377953in" fo:margin-left="0.511805555555556in" fo:margin-right="0.511805555555556in" fo:margin-bottom="0in"/>
      </style:header-style>
      <style:footer-style>
        <style:header-footer-properties fo:min-height="0.275688976377953in" fo:margin-left="0.511805555555556in" fo:margin-right="0.51180555555555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Eduardo Cortado Macedo</meta:initial-creator>
    <dc:creator>Office365_17 TRT15</dc:creator>
    <meta:creation-date>2026-08-14T17:42:48Z</meta:creation-date>
    <dc:date>2026-08-14T17:47:10Z</dc:date>
    <meta:print-date>2026-08-14T17:45:51Z</meta:print-date>
    <meta:template xlink:href="" xlink:type="simple"/>
    <meta:editing-cycles>2</meta:editing-cycles>
    <meta:editing-duration>PT900S</meta:editing-duration>
  </office:meta>
</office:document-meta>
</file>